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58600000801AC90BDA7.png" manifest:media-type="image/png"/>
  <manifest:file-entry manifest:full-path="Pictures/2000000100004CC900006F50EA640A54.svm" manifest:media-type="image/x-svm"/>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DejaVu Sans" svg:font-family="'DejaVu Sans'"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charset="x-symbol"/>
    <style:font-face style:name="OpenSymbol1" svg:font-family="OpenSymbol" style:font-family-generic="system" style:font-pitch="variable"/>
    <style:font-face style:name="OpenSymbol2" svg:font-family="OpenSymbol, 'Arial Unicode MS'" style:font-family-generic="system" style:font-charset="x-symbol"/>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a1" style:family="table">
      <style:table-properties style:width="17cm" fo:margin-left="0cm" table:align="left"/>
    </style:style>
    <style:style style:name="Tabla1.A" style:family="table-column">
      <style:table-column-properties style:column-width="8.595cm"/>
    </style:style>
    <style:style style:name="Tabla1.B" style:family="table-column">
      <style:table-column-properties style:column-width="8.405cm"/>
    </style:style>
    <style:style style:name="Tabla1.A1" style:family="table-cell">
      <style:table-cell-properties style:vertical-align="middle" fo:padding="0.049cm" fo:border="none" style:writing-mode="lr-tb"/>
    </style:style>
    <style:style style:name="P1" style:family="paragraph" style:parent-style-name="Pé_20_de_20_páxina">
      <style:paragraph-properties fo:text-align="center" style:justify-single-word="false"/>
    </style:style>
    <style:style style:name="P2" style:family="paragraph" style:parent-style-name="Normal_20__28_web_29_">
      <loext:graphic-properties draw:fill="solid" draw:fill-color="#ffffff" draw:opacity="100%"/>
      <style:paragraph-properties fo:margin-top="0cm" fo:margin-bottom="0.397cm" style:contextual-spacing="false" fo:text-align="center" style:justify-single-word="false" fo:background-color="#ffffff"/>
    </style:style>
    <style:style style:name="P3" style:family="paragraph" style:parent-style-name="Normal_20__28_web_29_">
      <loext:graphic-properties draw:fill="solid" draw:fill-color="#ffffff" draw:opacity="100%"/>
      <style:paragraph-properties fo:margin-top="0cm" fo:margin-bottom="0.397cm" style:contextual-spacing="false" fo:text-align="justify" style:justify-single-word="false" fo:background-color="#ffffff"/>
      <style:text-properties officeooo:paragraph-rsid="0019bf34"/>
    </style:style>
    <style:style style:name="P4" style:family="paragraph" style:parent-style-name="Standard">
      <style:paragraph-properties fo:margin-top="0cm" fo:margin-bottom="0.3cm" style:contextual-spacing="false" fo:text-align="justify" style:justify-single-word="false"/>
    </style:style>
    <style:style style:name="P5" style:family="paragraph" style:parent-style-name="Text_20_body">
      <style:paragraph-properties fo:margin-top="0cm" fo:margin-bottom="0.3cm" style:contextual-spacing="false" fo:text-align="justify" style:justify-single-word="false"/>
    </style:style>
    <style:style style:name="P6" style:family="paragraph" style:parent-style-name="Standard">
      <style:paragraph-properties fo:margin-top="0cm" fo:margin-bottom="0.3cm" style:contextual-spacing="false" fo:text-align="justify" style:justify-single-word="false"/>
      <style:text-properties officeooo:paragraph-rsid="001f52d5"/>
    </style:style>
    <style:style style:name="P7" style:family="paragraph" style:parent-style-name="Text_20_body">
      <style:paragraph-properties fo:text-align="justify" style:justify-single-word="false"/>
    </style:style>
    <style:style style:name="P8" style:family="paragraph" style:parent-style-name="Standard">
      <style:paragraph-properties fo:margin-top="0cm" fo:margin-bottom="0.3cm" style:contextual-spacing="false" fo:text-align="justify" style:justify-single-word="false"/>
      <style:text-properties officeooo:paragraph-rsid="0037b262"/>
    </style:style>
    <style:style style:name="P9" style:family="paragraph" style:parent-style-name="Normal_20__28_web_29_">
      <loext:graphic-properties draw:fill="solid" draw:fill-color="#ffffff" draw:opacity="100%"/>
      <style:paragraph-properties fo:margin-top="0cm" fo:margin-bottom="0cm" style:contextual-spacing="false" fo:background-color="#ffffff"/>
      <style:text-properties fo:color="#000000" loext:opacity="100%" style:font-name="Calibri" fo:language="gl" fo:country="ES" fo:font-weight="bold" officeooo:paragraph-rsid="0019bf34" style:font-weight-asian="bold" style:font-weight-complex="bold"/>
    </style:style>
    <style:style style:name="P10" style:family="paragraph" style:parent-style-name="Normal_20__28_web_29_">
      <style:paragraph-properties fo:margin-top="0cm" fo:margin-bottom="0cm" style:contextual-spacing="false" fo:line-height="115%"/>
    </style:style>
    <style:style style:name="P11" style:family="paragraph" style:parent-style-name="Normal_20__28_web_29_">
      <loext:graphic-properties draw:fill="solid" draw:fill-color="#ffffff" draw:opacity="100%"/>
      <style:paragraph-properties fo:margin-top="0cm" fo:margin-bottom="0cm" style:contextual-spacing="false" fo:line-height="115%" fo:background-color="#ffffff"/>
    </style:style>
    <style:style style:name="P12" style:family="paragraph" style:parent-style-name="Standard">
      <style:paragraph-properties fo:margin-top="0cm" fo:margin-bottom="0.3cm" style:contextual-spacing="false" fo:line-height="115%"/>
    </style:style>
    <style:style style:name="P13" style:family="paragraph" style:parent-style-name="Standard">
      <style:paragraph-properties fo:margin-top="0cm" fo:margin-bottom="0.3cm" style:contextual-spacing="false" fo:line-height="115%" fo:text-align="justify" style:justify-single-word="false"/>
    </style:style>
    <style:style style:name="P14" style:family="paragraph" style:parent-style-name="Standard">
      <style:paragraph-properties fo:margin-left="0.9cm" fo:margin-top="0cm" fo:margin-bottom="0.3cm" style:contextual-spacing="false" fo:line-height="115%" fo:text-align="justify" style:justify-single-word="false">
        <style:tab-stops/>
      </style:paragraph-properties>
    </style:style>
    <style:style style:name="P15" style:family="paragraph" style:parent-style-name="Standard">
      <style:paragraph-properties fo:margin-left="1cm" fo:margin-top="0cm" fo:margin-bottom="0.3cm" style:contextual-spacing="false" fo:line-height="115%" fo:text-align="justify" style:justify-single-word="false">
        <style:tab-stops/>
      </style:paragraph-properties>
    </style:style>
    <style:style style:name="P16" style:family="paragraph" style:parent-style-name="Standard">
      <style:paragraph-properties fo:margin-left="1cm" fo:margin-right="1cm" fo:margin-top="0cm" fo:margin-bottom="0.3cm" style:contextual-spacing="false" fo:line-height="115%" fo:text-align="justify" style:justify-single-word="false">
        <style:tab-stops/>
      </style:paragraph-properties>
    </style:style>
    <style:style style:name="P17" style:family="paragraph" style:parent-style-name="Standard">
      <style:paragraph-properties fo:margin-left="1.101cm" fo:margin-top="0cm" fo:margin-bottom="0.3cm" style:contextual-spacing="false" fo:line-height="115%" fo:text-align="justify" style:justify-single-word="false">
        <style:tab-stops/>
      </style:paragraph-properties>
    </style:style>
    <style:style style:name="P18" style:family="paragraph" style:parent-style-name="Standard">
      <style:paragraph-properties fo:margin-left="2.701cm" fo:margin-top="0cm" fo:margin-bottom="0.3cm" style:contextual-spacing="false" fo:line-height="115%" fo:text-align="justify" style:justify-single-word="false" fo:text-indent="-0.6cm" style:auto-text-indent="false">
        <style:tab-stops/>
      </style:paragraph-properties>
    </style:style>
    <style:style style:name="P19" style:family="paragraph" style:parent-style-name="Standard">
      <style:paragraph-properties fo:margin-top="0cm" fo:margin-bottom="0.3cm" style:contextual-spacing="false" fo:line-height="115%" fo:text-align="justify" style:justify-single-word="false"/>
      <style:text-properties officeooo:paragraph-rsid="002124d1"/>
    </style:style>
    <style:style style:name="P20" style:family="paragraph" style:parent-style-name="Standard">
      <style:paragraph-properties fo:margin-right="0.801cm" fo:margin-top="0cm" fo:margin-bottom="0.3cm" style:contextual-spacing="false" fo:line-height="115%" fo:text-align="justify" style:justify-single-word="false">
        <style:tab-stops>
          <style:tab-stop style:position="0.591cm"/>
        </style:tab-stops>
      </style:paragraph-properties>
    </style:style>
    <style:style style:name="P21" style:family="paragraph" style:parent-style-name="Standard">
      <style:paragraph-properties fo:margin-top="0cm" fo:margin-bottom="0.3cm" style:contextual-spacing="false" fo:line-height="115%" fo:text-align="justify" style:justify-single-word="false"/>
      <style:text-properties officeooo:paragraph-rsid="001ddee1"/>
    </style:style>
    <style:style style:name="P22" style:family="paragraph" style:parent-style-name="Standard">
      <style:paragraph-properties fo:margin-top="0cm" fo:margin-bottom="0.3cm" style:contextual-spacing="false" fo:line-height="115%" fo:text-align="justify" style:justify-single-word="false"/>
      <style:text-properties officeooo:paragraph-rsid="001f52d5"/>
    </style:style>
    <style:style style:name="P23" style:family="paragraph" style:parent-style-name="Standard">
      <style:paragraph-properties fo:margin-top="0cm" fo:margin-bottom="0.3cm" style:contextual-spacing="false" fo:line-height="115%" fo:text-align="justify" style:justify-single-word="false"/>
      <style:text-properties officeooo:paragraph-rsid="0035c5a0"/>
    </style:style>
    <style:style style:name="P24" style:family="paragraph" style:parent-style-name="Standard">
      <style:paragraph-properties fo:margin-right="0.801cm" fo:margin-top="0cm" fo:margin-bottom="0.3cm" style:contextual-spacing="false" fo:line-height="115%">
        <style:tab-stops>
          <style:tab-stop style:position="0.591cm"/>
        </style:tab-stops>
      </style:paragraph-properties>
    </style:style>
    <style:style style:name="P25" style:family="paragraph" style:parent-style-name="Table_20_Heading">
      <style:paragraph-properties fo:line-height="115%"/>
    </style:style>
    <style:style style:name="P26" style:family="paragraph" style:parent-style-name="Table_20_Contents">
      <style:paragraph-properties fo:margin-top="0cm" fo:margin-bottom="0.499cm" style:contextual-spacing="false" fo:line-height="115%"/>
    </style:style>
    <style:style style:name="P27" style:family="paragraph" style:parent-style-name="Normal_20__28_web_29_" style:master-page-name="">
      <loext:graphic-properties draw:fill="solid" draw:fill-color="#ffffff" draw:opacity="100%"/>
      <style:paragraph-properties fo:margin-left="0cm" fo:margin-right="0.101cm" fo:margin-top="0cm" fo:margin-bottom="0cm" style:contextual-spacing="false" fo:line-height="115%" fo:hyphenation-ladder-count="no-limit" fo:text-indent="0cm" style:auto-text-indent="false" style:page-number="auto" fo:background-color="#ffffff"/>
      <style:text-properties fo:hyphenate="false" loext:hyphenation-no-caps="false" loext:hyphenation-no-last-word="false" loext:hyphenation-word-char-count="no-limit" loext:hyphenation-zone="no-limit"/>
    </style:style>
    <style:style style:name="P28" style:family="paragraph" style:parent-style-name="Standard">
      <style:paragraph-properties fo:margin-top="0cm" fo:margin-bottom="0.3cm" style:contextual-spacing="false" fo:line-height="115%"/>
      <style:text-properties officeooo:paragraph-rsid="002e7efe"/>
    </style:style>
    <style:style style:name="P29" style:family="paragraph" style:parent-style-name="Standard">
      <style:paragraph-properties fo:margin-top="0cm" fo:margin-bottom="0.3cm" style:contextual-spacing="false" fo:line-height="115%"/>
      <style:text-properties officeooo:paragraph-rsid="0030e695"/>
    </style:style>
    <style:style style:name="P30" style:family="paragraph" style:parent-style-name="Standard">
      <style:paragraph-properties fo:margin-top="0cm" fo:margin-bottom="0.3cm" style:contextual-spacing="false" fo:line-height="115%"/>
      <style:text-properties style:font-name="Calibri" fo:language="gl" fo:country="ES" fo:font-weight="bold" officeooo:paragraph-rsid="0031b9d2" style:font-weight-asian="bold" style:font-weight-complex="bold"/>
    </style:style>
    <style:style style:name="P31" style:family="paragraph" style:parent-style-name="Standard">
      <style:paragraph-properties fo:margin-top="0cm" fo:margin-bottom="0.3cm" style:contextual-spacing="false" fo:line-height="115%"/>
      <style:text-properties style:font-name="Calibri" fo:language="gl" fo:country="ES" fo:font-weight="bold" officeooo:paragraph-rsid="0032e762" style:font-weight-asian="bold" style:font-weight-complex="bold"/>
    </style:style>
    <style:style style:name="P32" style:family="paragraph" style:parent-style-name="Footnote">
      <style:text-properties officeooo:paragraph-rsid="00215aea"/>
    </style:style>
    <style:style style:name="P33" style:family="paragraph" style:parent-style-name="Footnote">
      <style:text-properties officeooo:paragraph-rsid="00228161"/>
    </style:style>
    <style:style style:name="P34" style:family="paragraph" style:parent-style-name="Footnote">
      <style:text-properties officeooo:paragraph-rsid="00244648"/>
    </style:style>
    <style:style style:name="P35" style:family="paragraph" style:parent-style-name="Footnote">
      <style:paragraph-properties fo:margin-left="0cm" fo:text-indent="0cm" style:auto-text-indent="false"/>
    </style:style>
    <style:style style:name="P36" style:family="paragraph" style:parent-style-name="Standard">
      <style:paragraph-properties fo:margin-top="0cm" fo:margin-bottom="0.3cm" style:contextual-spacing="false"/>
    </style:style>
    <style:style style:name="P37" style:family="paragraph" style:parent-style-name="Text_20_body">
      <style:paragraph-properties fo:margin-top="0cm" fo:margin-bottom="0.3cm" style:contextual-spacing="false"/>
    </style:style>
    <style:style style:name="P38" style:family="paragraph" style:parent-style-name="Text_20_body">
      <style:paragraph-properties fo:margin-top="0cm" fo:margin-bottom="0.3cm" style:contextual-spacing="false" fo:line-height="100%" fo:text-align="justify" style:justify-single-word="false"/>
    </style:style>
    <style:style style:name="P39" style:family="paragraph" style:parent-style-name="Text_20_body">
      <style:paragraph-properties fo:margin-right="0.101cm" fo:margin-top="0cm" fo:margin-bottom="0.3cm" style:contextual-spacing="false" fo:line-height="100%" fo:text-align="justify" style:justify-single-word="false"/>
    </style:style>
    <style:style style:name="P40" style:family="paragraph" style:parent-style-name="Text_20_body">
      <style:paragraph-properties fo:margin-top="0cm" fo:margin-bottom="0.3cm" style:contextual-spacing="false" fo:line-height="100%"/>
    </style:style>
    <style:style style:name="P41" style:family="paragraph" style:parent-style-name="Endnote">
      <style:text-properties officeooo:paragraph-rsid="0038d36c"/>
    </style:style>
    <style:style style:name="P42" style:family="paragraph" style:parent-style-name="Footnote">
      <style:text-properties fo:color="#000080" loext:opacity="100%" style:text-underline-style="solid" style:text-underline-width="auto" style:text-underline-color="font-color" style:text-underline-mode="continuous" style:text-overline-mode="continuous" style:text-line-through-mode="continuous"/>
    </style:style>
    <style:style style:name="P43" style:family="paragraph" style:parent-style-name="Table_20_Heading">
      <style:paragraph-properties fo:line-height="115%"/>
      <style:text-properties style:font-name="Liberation Serif" fo:language="gl" fo:country="ES"/>
    </style:style>
    <style:style style:name="P44" style:family="paragraph" style:parent-style-name="Table_20_Contents">
      <style:paragraph-properties fo:margin-top="0cm" fo:margin-bottom="0.499cm" style:contextual-spacing="false" fo:line-height="115%"/>
      <style:text-properties style:font-name="Liberation Serif" fo:language="gl" fo:country="ES"/>
    </style:style>
    <style:style style:name="P45" style:family="paragraph" style:parent-style-name="Contents_20_1">
      <style:paragraph-properties fo:margin-top="0cm" fo:margin-bottom="0.3cm" style:contextual-spacing="false">
        <style:tab-stops>
          <style:tab-stop style:position="16.887cm" style:type="right" style:leader-style="dotted" style:leader-text="."/>
        </style:tab-stops>
      </style:paragraph-properties>
    </style:style>
    <style:style style:name="P46" style:family="paragraph" style:parent-style-name="Contents_20_1">
      <style:paragraph-properties fo:margin-top="0cm" fo:margin-bottom="0.3cm" style:contextual-spacing="false">
        <style:tab-stops>
          <style:tab-stop style:position="16.887cm" style:type="right" style:leader-style="dotted" style:leader-text="."/>
        </style:tab-stops>
      </style:paragraph-properties>
      <style:text-properties officeooo:paragraph-rsid="003ba7d6"/>
    </style:style>
    <style:style style:name="P47" style:family="paragraph" style:parent-style-name="Contents_20_2">
      <style:paragraph-properties fo:margin-top="0cm" fo:margin-bottom="0.3cm" style:contextual-spacing="false">
        <style:tab-stops>
          <style:tab-stop style:position="16.388cm" style:type="right" style:leader-style="dotted" style:leader-text="."/>
        </style:tab-stops>
      </style:paragraph-properties>
    </style:style>
    <style:style style:name="P48" style:family="paragraph" style:parent-style-name="Contents_20_2" style:list-style-name="L64">
      <style:paragraph-properties fo:margin-top="0cm" fo:margin-bottom="0.3cm" style:contextual-spacing="false">
        <style:tab-stops>
          <style:tab-stop style:position="16.388cm" style:type="right" style:leader-style="dotted" style:leader-text="."/>
        </style:tab-stops>
      </style:paragraph-properties>
    </style:style>
    <style:style style:name="P49" style:family="paragraph" style:parent-style-name="Contents_20_2" style:list-style-name="L65">
      <style:paragraph-properties fo:margin-top="0cm" fo:margin-bottom="0.3cm" style:contextual-spacing="false">
        <style:tab-stops>
          <style:tab-stop style:position="16.388cm" style:type="right" style:leader-style="dotted" style:leader-text="."/>
        </style:tab-stops>
      </style:paragraph-properties>
    </style:style>
    <style:style style:name="P50" style:family="paragraph" style:parent-style-name="Contents_20_Heading">
      <style:paragraph-properties fo:text-align="center" style:justify-single-word="false"/>
      <style:text-properties officeooo:paragraph-rsid="003a8e3f"/>
    </style:style>
    <style:style style:name="P51" style:family="paragraph" style:parent-style-name="Heading_20_1">
      <style:text-properties officeooo:paragraph-rsid="003c09c2"/>
    </style:style>
    <style:style style:name="P52" style:family="paragraph" style:parent-style-name="Heading_20_1">
      <style:paragraph-properties fo:margin-top="0cm" fo:margin-bottom="0.3cm" style:contextual-spacing="false"/>
    </style:style>
    <style:style style:name="P53" style:family="paragraph" style:parent-style-name="Normal_20__28_web_29_" style:list-style-name="L2" style:master-page-name="">
      <loext:graphic-properties draw:fill="solid" draw:fill-color="#ffffff" draw:opacity="100%"/>
      <style:paragraph-properties fo:margin-left="0.801cm" fo:margin-right="0.101cm" fo:margin-top="0cm" fo:margin-bottom="0cm" style:contextual-spacing="false" fo:line-height="115%" fo:hyphenation-ladder-count="no-limit" fo:text-indent="0cm" style:auto-text-indent="false" style:page-number="auto" fo:background-color="#ffffff">
        <style:tab-stops>
          <style:tab-stop style:position="0.697cm"/>
        </style:tab-stops>
      </style:paragraph-properties>
      <style:text-properties fo:hyphenate="false" loext:hyphenation-no-caps="false" loext:hyphenation-no-last-word="false" loext:hyphenation-word-char-count="no-limit" loext:hyphenation-zone="no-limit"/>
    </style:style>
    <style:style style:name="P54" style:family="paragraph" style:parent-style-name="Normal_20__28_web_29_" style:list-style-name="L2" style:master-page-name="">
      <loext:graphic-properties draw:fill="solid" draw:fill-color="#ffffff" draw:opacity="100%"/>
      <style:paragraph-properties fo:margin-left="0.801cm" fo:margin-right="0.101cm" fo:margin-top="0cm" fo:margin-bottom="0cm" style:contextual-spacing="false" fo:line-height="115%" fo:hyphenation-ladder-count="no-limit" fo:text-indent="0cm" style:auto-text-indent="false" style:page-number="auto" fo:background-color="#ffffff">
        <style:tab-stops>
          <style:tab-stop style:position="0.697cm"/>
          <style:tab-stop style:position="16.397cm"/>
        </style:tab-stops>
      </style:paragraph-properties>
      <style:text-properties fo:hyphenate="false" loext:hyphenation-no-caps="false" loext:hyphenation-no-last-word="false" loext:hyphenation-word-char-count="no-limit" loext:hyphenation-zone="no-limit"/>
    </style:style>
    <style:style style:name="P55" style:family="paragraph" style:parent-style-name="Normal_20__28_web_29_" style:list-style-name="L3">
      <loext:graphic-properties draw:fill="solid" draw:fill-color="#ffffff" draw:opacity="100%"/>
      <style:paragraph-properties fo:margin-top="0cm" fo:margin-bottom="0cm" style:contextual-spacing="false" fo:line-height="115%" fo:background-color="#ffffff"/>
    </style:style>
    <style:style style:name="P56" style:family="paragraph" style:parent-style-name="Normal_20__28_web_29_" style:list-style-name="L3">
      <style:paragraph-properties fo:margin-top="0cm" fo:margin-bottom="0cm" style:contextual-spacing="false" fo:line-height="115%"/>
      <style:text-properties officeooo:paragraph-rsid="0035c5a0"/>
    </style:style>
    <style:style style:name="P57" style:family="paragraph" style:parent-style-name="Normal_20__28_web_29_" style:list-style-name="L3">
      <loext:graphic-properties draw:fill="solid" draw:fill-color="#ffffff" draw:opacity="100%"/>
      <style:paragraph-properties fo:margin-top="0cm" fo:margin-bottom="0cm" style:contextual-spacing="false" fo:line-height="115%" fo:background-color="#ffffff"/>
      <style:text-properties officeooo:paragraph-rsid="0035c5a0"/>
    </style:style>
    <style:style style:name="P58" style:family="paragraph" style:parent-style-name="Normal_20__28_web_29_">
      <loext:graphic-properties draw:fill="solid" draw:fill-color="#ffffff" draw:opacity="100%"/>
      <style:paragraph-properties fo:margin-top="0cm" fo:margin-bottom="0.397cm" style:contextual-spacing="false" fo:text-align="justify" style:justify-single-word="false" fo:background-color="#ffffff"/>
      <style:text-properties fo:color="#000000" loext:opacity="100%" style:font-name="Liberation Serif" fo:language="gl" fo:country="ES" officeooo:paragraph-rsid="0019bf34"/>
    </style:style>
    <style:style style:name="P59" style:family="paragraph" style:parent-style-name="Normal_20__28_web_29_">
      <loext:graphic-properties draw:fill="solid" draw:fill-color="#ffffff" draw:opacity="100%"/>
      <style:paragraph-properties fo:margin-top="0cm" fo:margin-bottom="0cm" style:contextual-spacing="false" fo:background-color="#ffffff"/>
      <style:text-properties fo:color="#000000" loext:opacity="100%" style:font-name="Liberation Serif" fo:language="gl" fo:country="ES"/>
    </style:style>
    <style:style style:name="P60" style:family="paragraph" style:parent-style-name="Normal_20__28_web_29_">
      <loext:graphic-properties draw:fill="solid" draw:fill-color="#ffffff" draw:opacity="100%"/>
      <style:paragraph-properties fo:margin-top="0cm" fo:margin-bottom="0cm" style:contextual-spacing="false" fo:background-color="#ffffff"/>
      <style:text-properties fo:color="#000000" loext:opacity="100%" style:font-name="Liberation Serif" fo:language="gl" fo:country="ES" fo:font-weight="bold" style:font-weight-asian="bold" style:font-weight-complex="bold"/>
    </style:style>
    <style:style style:name="P61" style:family="paragraph" style:parent-style-name="Normal_20__28_web_29_">
      <loext:graphic-properties draw:fill="solid" draw:fill-color="#ffffff" draw:opacity="100%"/>
      <style:paragraph-properties fo:margin-top="0cm" fo:margin-bottom="0.3cm" style:contextual-spacing="false" fo:background-color="#ffffff"/>
      <style:text-properties fo:color="#000000" loext:opacity="100%" style:font-name="Liberation Serif" fo:language="gl" fo:country="ES" fo:font-weight="bold" style:font-weight-asian="bold" style:font-weight-complex="bold"/>
    </style:style>
    <style:style style:name="P62" style:family="paragraph" style:parent-style-name="Normal_20__28_web_29_" style:master-page-name="">
      <loext:graphic-properties draw:fill="solid" draw:fill-color="#ffffff" draw:opacity="100%"/>
      <style:paragraph-properties fo:margin-left="0cm" fo:margin-right="0cm" fo:margin-top="0cm" fo:margin-bottom="0cm" style:contextual-spacing="false" fo:line-height="115%" fo:hyphenation-ladder-count="no-limit" fo:text-indent="0cm" style:auto-text-indent="false" style:page-number="auto" fo:background-color="#ffffff"/>
      <style:text-properties fo:color="#000000" loext:opacity="100%" style:font-name="Liberation Serif" fo:font-size="12pt" fo:language="gl" fo:country="ES"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P63" style:family="paragraph" style:parent-style-name="Normal_20__28_web_29_">
      <loext:graphic-properties draw:fill="solid" draw:fill-color="#ffffff" draw:opacity="100%"/>
      <style:paragraph-properties fo:margin-left="0cm" fo:margin-right="0cm" fo:margin-top="0cm" fo:margin-bottom="0cm" style:contextual-spacing="false" fo:line-height="115%" fo:hyphenation-ladder-count="no-limit" fo:text-indent="0cm" style:auto-text-indent="false" fo:background-color="#ffffff"/>
      <style:text-properties fo:color="#000000" loext:opacity="100%" style:font-name="Liberation Serif" fo:font-size="12pt" fo:language="gl" fo:country="ES"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P64" style:family="paragraph" style:parent-style-name="Normal_20__28_web_29_">
      <loext:graphic-properties draw:fill="solid" draw:fill-color="#ffffff" draw:opacity="100%"/>
      <style:paragraph-properties fo:margin-top="0cm" fo:margin-bottom="0cm" style:contextual-spacing="false" fo:background-color="#ffffff"/>
      <style:text-properties fo:color="#000000" loext:opacity="100%" style:font-name="Liberation Serif" fo:font-size="16pt" fo:language="gl" fo:country="ES" style:font-size-asian="16pt" style:font-size-complex="16pt"/>
    </style:style>
    <style:style style:name="P65" style:family="paragraph" style:parent-style-name="Normal_20__28_web_29_">
      <loext:graphic-properties draw:fill="solid" draw:fill-color="#ffffff" draw:opacity="100%"/>
      <style:paragraph-properties fo:margin-top="0cm" fo:margin-bottom="0.3cm" style:contextual-spacing="false" fo:background-color="#ffffff"/>
      <style:text-properties fo:color="#000000" loext:opacity="100%" style:font-name="Liberation Serif" fo:font-size="16pt" fo:language="gl" fo:country="ES" style:font-size-asian="16pt" style:font-size-complex="16pt"/>
    </style:style>
    <style:style style:name="P66" style:family="paragraph" style:parent-style-name="Normal_20__28_web_29_">
      <style:paragraph-properties fo:margin-top="0cm" fo:margin-bottom="0cm" style:contextual-spacing="false" fo:line-height="115%"/>
      <style:text-properties fo:color="#0070c0" loext:opacity="100%" style:font-name="Liberation Serif" fo:font-size="12pt" fo:language="gl" fo:country="ES" style:text-underline-style="none" fo:font-weight="bold" style:font-size-asian="12pt" style:font-weight-asian="bold" style:font-size-complex="12pt" style:font-weight-complex="bold"/>
    </style:style>
    <style:style style:name="P67" style:family="paragraph" style:parent-style-name="Normal_20__28_web_29_">
      <loext:graphic-properties draw:fill="solid" draw:fill-color="#ffffff" draw:opacity="100%"/>
      <style:paragraph-properties fo:margin-top="0cm" fo:margin-bottom="0cm" style:contextual-spacing="false" fo:line-height="115%" fo:background-color="#ffffff"/>
      <style:text-properties fo:color="#0070c0" loext:opacity="100%" style:font-name="Liberation Serif" fo:font-size="12pt" fo:language="gl" fo:country="ES" style:text-underline-style="none" fo:font-weight="bold" style:font-size-asian="12pt" style:font-weight-asian="bold" style:font-size-complex="12pt" style:font-weight-complex="bold"/>
    </style:style>
    <style:style style:name="P68" style:family="paragraph" style:parent-style-name="Normal_20__28_web_29_">
      <style:paragraph-properties fo:margin-top="0cm" fo:margin-bottom="0cm" style:contextual-spacing="false" fo:line-height="115%"/>
      <style:text-properties fo:color="#0070c0" loext:opacity="100%" style:font-name="Liberation Serif" fo:font-size="12pt" fo:language="gl" fo:country="ES" style:text-underline-style="none" style:font-size-asian="12pt" style:font-size-complex="12pt"/>
    </style:style>
    <style:style style:name="P69" style:family="paragraph" style:parent-style-name="Normal_20__28_web_29_">
      <loext:graphic-properties draw:fill="solid" draw:fill-color="#ffffff" draw:opacity="100%"/>
      <style:paragraph-properties fo:margin-top="0cm" fo:margin-bottom="0cm" style:contextual-spacing="false" fo:line-height="115%" fo:background-color="#ffffff"/>
      <style:text-properties fo:color="#0070c0" loext:opacity="100%" style:font-name="Liberation Serif" fo:font-size="12pt" fo:language="gl" fo:country="ES" style:text-underline-style="none" style:font-size-asian="12pt" style:font-size-complex="12pt"/>
    </style:style>
    <style:style style:name="P70" style:family="paragraph" style:parent-style-name="Normal_20__28_web_29_">
      <loext:graphic-properties draw:fill="solid" draw:fill-color="#ffffff" draw:opacity="100%"/>
      <style:paragraph-properties fo:margin-top="0cm" fo:margin-bottom="0cm" style:contextual-spacing="false" fo:line-height="115%" fo:background-color="#ffffff"/>
      <style:text-properties fo:color="#0070c0" loext:opacity="100%" style:font-name="Liberation Serif" fo:font-size="12pt" fo:language="gl" fo:country="ES" fo:font-weight="bold" style:font-size-asian="12pt" style:font-weight-asian="bold" style:font-size-complex="12pt" style:font-weight-complex="bold"/>
    </style:style>
    <style:style style:name="P71" style:family="paragraph" style:parent-style-name="Normal_20__28_web_29_">
      <loext:graphic-properties draw:fill="solid" draw:fill-color="#ffffff" draw:opacity="100%"/>
      <style:paragraph-properties fo:margin-top="0cm" fo:margin-bottom="0.397cm" style:contextual-spacing="false" fo:text-align="justify" style:justify-single-word="false" fo:background-color="#ffffff"/>
      <style:text-properties officeooo:paragraph-rsid="0019bf34"/>
    </style:style>
    <style:style style:name="P72" style:family="paragraph" style:parent-style-name="Standard" style:list-style-name="L1" style:master-page-name="">
      <loext:graphic-properties draw:fill="none"/>
      <style:paragraph-properties fo:margin-left="0cm" fo:margin-right="0cm" fo:line-height="115%" fo:hyphenation-ladder-count="no-limit" fo:text-indent="0cm" style:auto-text-indent="false" style:page-number="auto" fo:background-color="transparent">
        <style:tab-stops>
          <style:tab-stop style:position="0.501cm"/>
        </style:tab-stops>
      </style:paragraph-properties>
      <style:text-properties fo:hyphenate="false" loext:hyphenation-no-caps="false" loext:hyphenation-no-last-word="false" loext:hyphenation-word-char-count="no-limit" loext:hyphenation-zone="no-limit"/>
    </style:style>
    <style:style style:name="P73" style:family="paragraph" style:parent-style-name="Standard" style:list-style-name="L1" style:master-page-name="">
      <loext:graphic-properties draw:fill="none"/>
      <style:paragraph-properties fo:margin-left="0cm" fo:margin-right="0.101cm" fo:line-height="115%" fo:hyphenation-ladder-count="no-limit" fo:text-indent="0cm" style:auto-text-indent="false" style:page-number="auto" fo:background-color="transparent">
        <style:tab-stops>
          <style:tab-stop style:position="0.501cm"/>
        </style:tab-stops>
      </style:paragraph-properties>
      <style:text-properties fo:hyphenate="false" loext:hyphenation-no-caps="false" loext:hyphenation-no-last-word="false" loext:hyphenation-word-char-count="no-limit" loext:hyphenation-zone="no-limit"/>
    </style:style>
    <style:style style:name="P74" style:family="paragraph" style:parent-style-name="Standard" style:list-style-name="L1" style:master-page-name="">
      <loext:graphic-properties draw:fill="solid" draw:fill-color="#ffffff" draw:opacity="100%"/>
      <style:paragraph-properties fo:margin-left="0cm" fo:margin-right="0.101cm" fo:line-height="115%" fo:hyphenation-ladder-count="no-limit" fo:text-indent="0cm" style:auto-text-indent="false" style:page-number="auto" fo:background-color="#ffffff">
        <style:tab-stops>
          <style:tab-stop style:position="0.501cm"/>
        </style:tab-stops>
      </style:paragraph-properties>
      <style:text-properties fo:hyphenate="false" loext:hyphenation-no-caps="false" loext:hyphenation-no-last-word="false" loext:hyphenation-word-char-count="no-limit" loext:hyphenation-zone="no-limit"/>
    </style:style>
    <style:style style:name="P75" style:family="paragraph" style:parent-style-name="Standard" style:list-style-name="L1" style:master-page-name="">
      <loext:graphic-properties draw:fill="none"/>
      <style:paragraph-properties fo:margin-left="0cm" fo:margin-right="0.199cm" fo:line-height="115%" fo:hyphenation-ladder-count="no-limit" fo:text-indent="0cm" style:auto-text-indent="false" style:page-number="auto" fo:background-color="transparent">
        <style:tab-stops>
          <style:tab-stop style:position="0.501cm"/>
        </style:tab-stops>
      </style:paragraph-properties>
      <style:text-properties fo:hyphenate="false" loext:hyphenation-no-caps="false" loext:hyphenation-no-last-word="false" loext:hyphenation-word-char-count="no-limit" loext:hyphenation-zone="no-limit"/>
    </style:style>
    <style:style style:name="P76" style:family="paragraph" style:parent-style-name="Standard" style:list-style-name="L1">
      <loext:graphic-properties draw:fill="solid" draw:fill-color="#ffffff" draw:opacity="100%"/>
      <style:paragraph-properties fo:margin-left="0cm" fo:margin-right="0.801cm" fo:line-height="115%" fo:text-indent="0cm" style:auto-text-indent="false" fo:background-color="#ffffff">
        <style:tab-stops>
          <style:tab-stop style:position="0.501cm"/>
        </style:tab-stops>
      </style:paragraph-properties>
    </style:style>
    <style:style style:name="P77" style:family="paragraph" style:parent-style-name="Standard" style:list-style-name="L1" style:master-page-name="">
      <loext:graphic-properties draw:fill="none"/>
      <style:paragraph-properties fo:margin-left="0cm" fo:margin-right="0.101cm" fo:line-height="115%" fo:hyphenation-ladder-count="no-limit" fo:text-indent="0cm" style:auto-text-indent="false" style:page-number="auto" fo:background-color="transparent">
        <style:tab-stops>
          <style:tab-stop style:position="0.501cm"/>
          <style:tab-stop style:position="16.921cm"/>
        </style:tab-stops>
      </style:paragraph-properties>
      <style:text-properties fo:hyphenate="false" loext:hyphenation-no-caps="false" loext:hyphenation-no-last-word="false" loext:hyphenation-word-char-count="no-limit" loext:hyphenation-zone="no-limit"/>
    </style:style>
    <style:style style:name="P78" style:family="paragraph" style:parent-style-name="Standard" style:list-style-name="L5">
      <style:paragraph-properties fo:margin-top="0cm" fo:margin-bottom="0.3cm" style:contextual-spacing="false" fo:line-height="115%" fo:text-align="justify" style:justify-single-word="false"/>
    </style:style>
    <style:style style:name="P79" style:family="paragraph" style:parent-style-name="Standard" style:list-style-name="L6">
      <style:paragraph-properties fo:margin-top="0cm" fo:margin-bottom="0.3cm" style:contextual-spacing="false" fo:line-height="115%" fo:text-align="justify" style:justify-single-word="false"/>
    </style:style>
    <style:style style:name="P80" style:family="paragraph" style:parent-style-name="Standard" style:list-style-name="L7">
      <style:paragraph-properties fo:margin-top="0cm" fo:margin-bottom="0.3cm" style:contextual-spacing="false" fo:line-height="115%" fo:text-align="justify" style:justify-single-word="false"/>
    </style:style>
    <style:style style:name="P81" style:family="paragraph" style:parent-style-name="Standard" style:list-style-name="L30">
      <style:paragraph-properties fo:margin-top="0cm" fo:margin-bottom="0.3cm" style:contextual-spacing="false" fo:line-height="115%" fo:text-align="justify" style:justify-single-word="false"/>
    </style:style>
    <style:style style:name="P82" style:family="paragraph" style:parent-style-name="Standard" style:list-style-name="L34">
      <style:paragraph-properties fo:margin-top="0cm" fo:margin-bottom="0.3cm" style:contextual-spacing="false" fo:line-height="115%" fo:text-align="justify" style:justify-single-word="false"/>
    </style:style>
    <style:style style:name="P83" style:family="paragraph" style:parent-style-name="Standard" style:list-style-name="L37">
      <style:paragraph-properties fo:margin-top="0cm" fo:margin-bottom="0.3cm" style:contextual-spacing="false" fo:line-height="115%" fo:text-align="justify" style:justify-single-word="false"/>
    </style:style>
    <style:style style:name="P84" style:family="paragraph" style:parent-style-name="Standard" style:list-style-name="L38">
      <style:paragraph-properties fo:margin-top="0cm" fo:margin-bottom="0.3cm" style:contextual-spacing="false" fo:line-height="115%" fo:text-align="justify" style:justify-single-word="false"/>
    </style:style>
    <style:style style:name="P85" style:family="paragraph" style:parent-style-name="Standard" style:list-style-name="L53">
      <style:paragraph-properties fo:margin-top="0cm" fo:margin-bottom="0.3cm" style:contextual-spacing="false" fo:line-height="115%" fo:text-align="justify" style:justify-single-word="false"/>
    </style:style>
    <style:style style:name="P86" style:family="paragraph" style:parent-style-name="Standard" style:list-style-name="L54">
      <style:paragraph-properties fo:margin-top="0cm" fo:margin-bottom="0.3cm" style:contextual-spacing="false" fo:line-height="115%" fo:text-align="justify" style:justify-single-word="false"/>
    </style:style>
    <style:style style:name="P87" style:family="paragraph" style:parent-style-name="Standard" style:list-style-name="L55">
      <style:paragraph-properties fo:margin-top="0cm" fo:margin-bottom="0.3cm" style:contextual-spacing="false" fo:line-height="115%" fo:text-align="justify" style:justify-single-word="false"/>
    </style:style>
    <style:style style:name="P88" style:family="paragraph" style:parent-style-name="Standard" style:list-style-name="L56">
      <style:paragraph-properties fo:margin-top="0cm" fo:margin-bottom="0.3cm" style:contextual-spacing="false" fo:line-height="115%" fo:text-align="justify" style:justify-single-word="false"/>
    </style:style>
    <style:style style:name="P89" style:family="paragraph" style:parent-style-name="Standard" style:list-style-name="WW8Num3">
      <style:paragraph-properties fo:margin-top="0cm" fo:margin-bottom="0.3cm" style:contextual-spacing="false" fo:line-height="115%" fo:text-align="justify" style:justify-single-word="false"/>
    </style:style>
    <style:style style:name="P90" style:family="paragraph" style:parent-style-name="Standard" style:list-style-name="L6">
      <style:paragraph-properties fo:margin-top="0cm" fo:margin-bottom="0.3cm" style:contextual-spacing="false" fo:line-height="115%"/>
    </style:style>
    <style:style style:name="P91" style:family="paragraph" style:parent-style-name="Standard" style:list-style-name="L10">
      <style:paragraph-properties fo:margin-top="0cm" fo:margin-bottom="0.3cm" style:contextual-spacing="false" fo:line-height="115%"/>
    </style:style>
    <style:style style:name="P92" style:family="paragraph" style:parent-style-name="Standard" style:list-style-name="L21">
      <style:paragraph-properties fo:margin-top="0cm" fo:margin-bottom="0.3cm" style:contextual-spacing="false" fo:line-height="115%"/>
    </style:style>
    <style:style style:name="P93" style:family="paragraph" style:parent-style-name="Standard" style:list-style-name="L24">
      <style:paragraph-properties fo:margin-top="0cm" fo:margin-bottom="0.3cm" style:contextual-spacing="false" fo:line-height="115%"/>
    </style:style>
    <style:style style:name="P94" style:family="paragraph" style:parent-style-name="Standard" style:list-style-name="L26">
      <style:paragraph-properties fo:margin-top="0cm" fo:margin-bottom="0.3cm" style:contextual-spacing="false" fo:line-height="115%"/>
    </style:style>
    <style:style style:name="P95" style:family="paragraph" style:parent-style-name="Standard" style:list-style-name="L36">
      <style:paragraph-properties fo:line-height="115%"/>
    </style:style>
    <style:style style:name="P96" style:family="paragraph" style:parent-style-name="Standard" style:list-style-name="L11">
      <style:paragraph-properties fo:margin-top="0cm" fo:margin-bottom="0.3cm" style:contextual-spacing="false" fo:line-height="115%" fo:text-align="justify" style:justify-single-word="false"/>
      <style:text-properties fo:color="#000000" loext:opacity="100%" style:font-name="Liberation Serif" fo:language="gl" fo:country="ES" fo:font-weight="bold" style:font-weight-asian="bold" style:font-weight-complex="bold"/>
    </style:style>
    <style:style style:name="P97" style:family="paragraph" style:parent-style-name="Standard" style:list-style-name="L13">
      <style:paragraph-properties fo:margin-top="0cm" fo:margin-bottom="0.3cm" style:contextual-spacing="false" fo:line-height="115%"/>
      <style:text-properties fo:color="#000000" loext:opacity="100%" style:font-name="Liberation Serif" fo:language="gl" fo:country="ES" fo:font-weight="bold" style:font-weight-asian="bold" style:font-weight-complex="bold"/>
    </style:style>
    <style:style style:name="P98" style:family="paragraph" style:parent-style-name="Standard" style:list-style-name="L36">
      <style:paragraph-properties fo:line-height="115%"/>
      <style:text-properties fo:color="#000000" loext:opacity="100%" style:font-name="Liberation Serif" fo:language="gl" fo:country="ES" fo:font-weight="bold" style:font-weight-asian="bold" style:font-weight-complex="bold"/>
    </style:style>
    <style:style style:name="P99" style:family="paragraph" style:parent-style-name="Standard">
      <style:paragraph-properties fo:margin-right="1.6cm" fo:margin-top="0cm" fo:margin-bottom="0.3cm" style:contextual-spacing="false"/>
      <style:text-properties fo:color="#000000" loext:opacity="100%" style:font-name="Liberation Serif" fo:language="gl" fo:country="ES" fo:font-weight="bold" style:font-weight-asian="bold" style:font-weight-complex="bold"/>
    </style:style>
    <style:style style:name="P100" style:family="paragraph" style:parent-style-name="Standard">
      <style:paragraph-properties fo:margin-top="0cm" fo:margin-bottom="0.3cm" style:contextual-spacing="false" fo:text-align="justify" style:justify-single-word="false"/>
      <style:text-properties fo:color="#000000" loext:opacity="100%" style:font-name="Liberation Serif" fo:language="gl" fo:country="ES" fo:font-weight="bold" style:font-weight-asian="bold" style:font-name-complex="Calibri" style:font-weight-complex="bold"/>
    </style:style>
    <style:style style:name="P101" style:family="paragraph" style:parent-style-name="Standard">
      <style:paragraph-properties fo:margin-top="0.199cm" fo:margin-bottom="0.3cm" style:contextual-spacing="false" fo:text-align="justify" style:justify-single-word="false"/>
      <style:text-properties fo:color="#000000" loext:opacity="100%" style:font-name="Liberation Serif" fo:language="gl" fo:country="ES" fo:font-weight="bold" style:font-weight-asian="bold" style:font-name-complex="Calibri" style:font-weight-complex="bold"/>
    </style:style>
    <style:style style:name="P102" style:family="paragraph" style:parent-style-name="Standard">
      <style:paragraph-properties fo:margin-top="0cm" fo:margin-bottom="0.3cm" style:contextual-spacing="false" fo:line-height="115%" fo:text-align="justify" style:justify-single-word="false"/>
      <style:text-properties fo:color="#000000" loext:opacity="100%" style:font-name="Liberation Serif" fo:language="gl" fo:country="ES"/>
    </style:style>
    <style:style style:name="P103" style:family="paragraph" style:parent-style-name="Standard" style:list-style-name="L39">
      <style:paragraph-properties fo:margin-top="0cm" fo:margin-bottom="0.3cm" style:contextual-spacing="false" fo:line-height="115%" fo:text-align="justify" style:justify-single-word="false"/>
      <style:text-properties fo:color="#000000" loext:opacity="100%" style:font-name="Liberation Serif" fo:language="gl" fo:country="ES"/>
    </style:style>
    <style:style style:name="P104" style:family="paragraph" style:parent-style-name="Standard">
      <style:paragraph-properties fo:margin-top="0cm" fo:margin-bottom="0.3cm" style:contextual-spacing="false" fo:text-align="justify" style:justify-single-word="false"/>
      <style:text-properties fo:color="#000000" loext:opacity="100%" style:font-name="Liberation Serif" fo:language="gl" fo:country="ES"/>
    </style:style>
    <style:style style:name="P105" style:family="paragraph" style:parent-style-name="Standard" style:list-style-name="L40">
      <style:paragraph-properties fo:margin-left="0.9cm" fo:margin-top="0cm" fo:margin-bottom="0.3cm" style:contextual-spacing="false" fo:text-align="justify" style:justify-single-word="false" fo:text-indent="0cm" style:auto-text-indent="false">
        <style:tab-stops/>
      </style:paragraph-properties>
      <style:text-properties fo:color="#000000" loext:opacity="100%" style:font-name="Liberation Serif" fo:language="gl" fo:country="ES"/>
    </style:style>
    <style:style style:name="P106" style:family="paragraph" style:parent-style-name="Standard">
      <style:paragraph-properties fo:margin-left="0.9cm" fo:margin-top="0cm" fo:margin-bottom="0.3cm" style:contextual-spacing="false" fo:text-align="justify" style:justify-single-word="false">
        <style:tab-stops/>
      </style:paragraph-properties>
      <style:text-properties fo:color="#000000" loext:opacity="100%" style:font-name="Liberation Serif" fo:language="gl" fo:country="ES"/>
    </style:style>
    <style:style style:name="P107" style:family="paragraph" style:parent-style-name="Standard" style:list-style-name="L45">
      <style:paragraph-properties fo:margin-top="0cm" fo:margin-bottom="0.3cm" style:contextual-spacing="false" fo:text-align="justify" style:justify-single-word="false"/>
      <style:text-properties fo:color="#000000" loext:opacity="100%" style:font-name="Liberation Serif" fo:language="gl" fo:country="ES"/>
    </style:style>
    <style:style style:name="P108" style:family="paragraph" style:parent-style-name="Standard" style:list-style-name="L46">
      <style:paragraph-properties fo:margin-left="1cm" fo:margin-right="0.101cm" fo:margin-top="0cm" fo:margin-bottom="0.3cm" style:contextual-spacing="false" fo:text-align="justify" style:justify-single-word="false" fo:text-indent="0cm" style:auto-text-indent="false">
        <style:tab-stops>
          <style:tab-stop style:position="0.721cm"/>
        </style:tab-stops>
      </style:paragraph-properties>
      <style:text-properties fo:color="#000000" loext:opacity="100%" style:font-name="Liberation Serif" fo:language="gl" fo:country="ES"/>
    </style:style>
    <style:style style:name="P109" style:family="paragraph" style:parent-style-name="Standard" style:list-style-name="L47">
      <style:paragraph-properties fo:margin-left="1.199cm" fo:margin-right="1.6cm" fo:margin-top="0cm" fo:margin-bottom="0.3cm" style:contextual-spacing="false" fo:text-align="justify" style:justify-single-word="false" fo:text-indent="0cm" style:auto-text-indent="false">
        <style:tab-stops>
          <style:tab-stop style:position="0.591cm"/>
        </style:tab-stops>
      </style:paragraph-properties>
      <style:text-properties fo:color="#000000" loext:opacity="100%" style:font-name="Liberation Serif" fo:language="gl" fo:country="ES"/>
    </style:style>
    <style:style style:name="P110" style:family="paragraph" style:parent-style-name="Standard">
      <style:paragraph-properties fo:margin-right="1.6cm" fo:margin-top="0cm" fo:margin-bottom="0.3cm" style:contextual-spacing="false" fo:text-align="justify" style:justify-single-word="false"/>
      <style:text-properties fo:color="#000000" loext:opacity="100%" style:font-name="Liberation Serif" fo:language="gl" fo:country="ES" officeooo:paragraph-rsid="00350aa1"/>
    </style:style>
    <style:style style:name="P111" style:family="paragraph" style:parent-style-name="Standard" style:list-style-name="WW8Num3">
      <style:paragraph-properties fo:margin-top="0cm" fo:margin-bottom="0.3cm" style:contextual-spacing="false" fo:line-height="115%" fo:text-align="justify" style:justify-single-word="false"/>
      <style:text-properties fo:color="#000000" loext:opacity="100%" style:font-name="Liberation Serif" fo:language="gl" fo:country="ES" style:font-name-complex="Calibri"/>
    </style:style>
    <style:style style:name="P112" style:family="paragraph" style:parent-style-name="Standard" style:list-style-name="L61">
      <style:paragraph-properties fo:margin-top="0cm" fo:margin-bottom="0.3cm" style:contextual-spacing="false" fo:text-align="justify" style:justify-single-word="false"/>
      <style:text-properties fo:color="#000000" loext:opacity="100%" style:font-name="Liberation Serif" fo:language="gl" fo:country="ES" style:font-name-complex="Calibri"/>
    </style:style>
    <style:style style:name="P113" style:family="paragraph" style:parent-style-name="Standard">
      <style:paragraph-properties fo:margin-top="0cm" fo:margin-bottom="0.3cm" style:contextual-spacing="false" fo:text-align="justify" style:justify-single-word="false"/>
      <style:text-properties fo:color="#000000" loext:opacity="100%" style:font-name="Liberation Serif" fo:language="gl" fo:country="ES" style:font-name-complex="Calibri"/>
    </style:style>
    <style:style style:name="P114" style:family="paragraph" style:parent-style-name="Standard">
      <style:paragraph-properties fo:margin-top="0cm" fo:margin-bottom="0.3cm" style:contextual-spacing="false" fo:text-align="justify" style:justify-single-word="false"/>
      <style:text-properties fo:color="#000000" loext:opacity="100%" style:font-name="Liberation Serif" fo:language="gl" fo:country="ES" officeooo:paragraph-rsid="002124d1" style:font-name-complex="Calibri"/>
    </style:style>
    <style:style style:name="P115" style:family="paragraph" style:parent-style-name="Standard">
      <style:paragraph-properties fo:margin-top="0cm" fo:margin-bottom="0.3cm" style:contextual-spacing="false" fo:text-align="justify" style:justify-single-word="false"/>
      <style:text-properties fo:color="#000000" loext:opacity="100%" style:font-name="Liberation Serif" fo:language="gl" fo:country="ES" officeooo:paragraph-rsid="0037b262" style:font-name-complex="Calibri"/>
    </style:style>
    <style:style style:name="P116" style:family="paragraph" style:parent-style-name="Standard">
      <style:paragraph-properties fo:margin-top="0cm" fo:margin-bottom="0.3cm" style:contextual-spacing="false" fo:text-align="justify" style:justify-single-word="false"/>
      <style:text-properties fo:color="#000000" loext:opacity="100%" style:font-name="Liberation Serif" fo:language="gl" fo:country="ES" fo:background-color="#ffffff" style:font-name-complex="Calibri"/>
    </style:style>
    <style:style style:name="P117" style:family="paragraph" style:parent-style-name="Standard" style:list-style-name="L62">
      <style:paragraph-properties fo:margin-top="0cm" fo:margin-bottom="0.3cm" style:contextual-spacing="false" fo:text-align="justify" style:justify-single-word="false"/>
      <style:text-properties fo:color="#000000" loext:opacity="100%" style:font-name="Liberation Serif" fo:language="gl" fo:country="ES" fo:background-color="#ffffff" style:font-name-complex="Calibri"/>
    </style:style>
    <style:style style:name="P118" style:family="paragraph" style:parent-style-name="Standard">
      <style:paragraph-properties fo:margin-top="0cm" fo:margin-bottom="0.3cm" style:contextual-spacing="false" fo:line-height="115%" fo:text-align="center" style:justify-single-word="false"/>
      <style:text-properties fo:color="#000000" loext:opacity="100%" style:font-name="Liberation Serif" fo:font-size="14pt" fo:language="gl" fo:country="ES" fo:font-weight="bold" style:font-size-asian="14pt" style:font-weight-asian="bold" style:font-size-complex="14pt" style:font-weight-complex="bold"/>
    </style:style>
    <style:style style:name="P119" style:family="paragraph" style:parent-style-name="Standard" style:list-style-name="L59">
      <style:paragraph-properties fo:margin-top="0cm" fo:margin-bottom="0.3cm" style:contextual-spacing="false" fo:text-align="justify" style:justify-single-word="false"/>
    </style:style>
    <style:style style:name="P120" style:family="paragraph" style:parent-style-name="Standard" style:list-style-name="L62">
      <style:paragraph-properties fo:margin-top="0cm" fo:margin-bottom="0.3cm" style:contextual-spacing="false" fo:text-align="justify" style:justify-single-word="false"/>
    </style:style>
    <style:style style:name="P121" style:family="paragraph" style:parent-style-name="Standard" style:list-style-name="L63">
      <style:paragraph-properties fo:margin-top="0cm" fo:margin-bottom="0.3cm" style:contextual-spacing="false" fo:text-align="justify" style:justify-single-word="false"/>
    </style:style>
    <style:style style:name="P122" style:family="paragraph" style:parent-style-name="Standard" style:master-page-name="MP0">
      <style:paragraph-properties style:page-number="auto" fo:break-before="page"/>
      <style:text-properties style:font-name="Liberation Serif" fo:language="gl" fo:country="ES"/>
    </style:style>
    <style:style style:name="P123" style:family="paragraph" style:parent-style-name="Standard">
      <style:text-properties style:font-name="Liberation Serif" fo:language="gl" fo:country="ES"/>
    </style:style>
    <style:style style:name="P124" style:family="paragraph" style:parent-style-name="Standard">
      <style:paragraph-properties fo:margin-top="0cm" fo:margin-bottom="0.3cm" style:contextual-spacing="false" fo:line-height="115%"/>
      <style:text-properties style:font-name="Liberation Serif" fo:language="gl" fo:country="ES"/>
    </style:style>
    <style:style style:name="P125" style:family="paragraph" style:parent-style-name="Standard">
      <style:paragraph-properties fo:margin-top="0cm" fo:margin-bottom="0.3cm" style:contextual-spacing="false" fo:line-height="115%" fo:text-align="justify" style:justify-single-word="false"/>
      <style:text-properties style:font-name="Liberation Serif" fo:language="gl" fo:country="ES"/>
    </style:style>
    <style:style style:name="P126" style:family="paragraph" style:parent-style-name="Standard" style:list-style-name="L4">
      <style:paragraph-properties fo:margin-top="0cm" fo:margin-bottom="0.3cm" style:contextual-spacing="false" fo:line-height="115%" fo:text-align="justify" style:justify-single-word="false"/>
      <style:text-properties style:font-name="Liberation Serif" fo:language="gl" fo:country="ES"/>
    </style:style>
    <style:style style:name="P127" style:family="paragraph" style:parent-style-name="Standard">
      <style:paragraph-properties fo:margin-top="0cm" fo:margin-bottom="0.3cm" style:contextual-spacing="false" fo:line-height="115%" fo:text-align="justify" style:justify-single-word="false"/>
      <style:text-properties style:font-name="Liberation Serif" fo:language="gl" fo:country="ES" officeooo:paragraph-rsid="001b1858"/>
    </style:style>
    <style:style style:name="P128" style:family="paragraph" style:parent-style-name="Standard" style:list-style-name="WW8Num2">
      <style:paragraph-properties fo:margin-top="0cm" fo:margin-bottom="0.3cm" style:contextual-spacing="false" fo:line-height="115%" fo:text-align="justify" style:justify-single-word="false"/>
      <style:text-properties style:font-name="Liberation Serif" fo:language="gl" fo:country="ES"/>
    </style:style>
    <style:style style:name="P129" style:family="paragraph" style:parent-style-name="Standard" style:list-style-name="L31">
      <style:paragraph-properties fo:margin-top="0cm" fo:margin-bottom="0.3cm" style:contextual-spacing="false" fo:line-height="115%" fo:text-align="justify" style:justify-single-word="false"/>
      <style:text-properties style:font-name="Liberation Serif" fo:language="gl" fo:country="ES"/>
    </style:style>
    <style:style style:name="P130" style:family="paragraph" style:parent-style-name="Standard">
      <style:paragraph-properties fo:margin-left="0.7cm" fo:margin-top="0cm" fo:margin-bottom="0.3cm" style:contextual-spacing="false" fo:line-height="115%" fo:text-align="justify" style:justify-single-word="false">
        <style:tab-stops/>
      </style:paragraph-properties>
      <style:text-properties style:font-name="Liberation Serif" fo:language="gl" fo:country="ES"/>
    </style:style>
    <style:style style:name="P131" style:family="paragraph" style:parent-style-name="Standard" style:list-style-name="L56">
      <style:paragraph-properties fo:margin-left="2.9cm" fo:margin-top="0cm" fo:margin-bottom="0.3cm" style:contextual-spacing="false" fo:line-height="115%" fo:text-align="justify" style:justify-single-word="false" fo:text-indent="-0.6cm" style:auto-text-indent="false">
        <style:tab-stops/>
      </style:paragraph-properties>
      <style:text-properties style:font-name="Liberation Serif" fo:language="gl" fo:country="ES"/>
    </style:style>
    <style:style style:name="P132" style:family="paragraph" style:parent-style-name="Standard" style:list-style-name="L37">
      <style:paragraph-properties fo:margin-top="0cm" fo:margin-bottom="0.3cm" style:contextual-spacing="false" fo:line-height="115%" fo:text-align="justify" style:justify-single-word="false"/>
      <style:text-properties style:font-name="Liberation Serif" fo:language="gl" fo:country="ES"/>
    </style:style>
    <style:style style:name="P133" style:family="paragraph" style:parent-style-name="Standard" style:list-style-name="L39">
      <style:paragraph-properties fo:margin-top="0cm" fo:margin-bottom="0.3cm" style:contextual-spacing="false" fo:line-height="115%" fo:text-align="justify" style:justify-single-word="false"/>
      <style:text-properties style:font-name="Liberation Serif" fo:language="gl" fo:country="ES"/>
    </style:style>
    <style:style style:name="P134" style:family="paragraph" style:parent-style-name="Standard" style:list-style-name="L56">
      <style:paragraph-properties fo:margin-top="0cm" fo:margin-bottom="0.3cm" style:contextual-spacing="false" fo:line-height="115%" fo:text-align="justify" style:justify-single-word="false"/>
      <style:text-properties style:font-name="Liberation Serif" fo:language="gl" fo:country="ES"/>
    </style:style>
    <style:style style:name="P135" style:family="paragraph" style:parent-style-name="Standard" style:list-style-name="L4">
      <style:paragraph-properties fo:margin-top="0cm" fo:margin-bottom="0.3cm" style:contextual-spacing="false" fo:line-height="115%"/>
      <style:text-properties style:font-name="Liberation Serif" fo:language="gl" fo:country="ES"/>
    </style:style>
    <style:style style:name="P136" style:family="paragraph" style:parent-style-name="Standard" style:list-style-name="WW8Num2">
      <style:paragraph-properties fo:margin-top="0cm" fo:margin-bottom="0.3cm" style:contextual-spacing="false" fo:line-height="115%"/>
      <style:text-properties style:font-name="Liberation Serif" fo:language="gl" fo:country="ES"/>
    </style:style>
    <style:style style:name="P137" style:family="paragraph" style:parent-style-name="Standard" style:list-style-name="L32">
      <style:paragraph-properties fo:margin-top="0cm" fo:margin-bottom="0.3cm" style:contextual-spacing="false" fo:line-height="115%"/>
      <style:text-properties style:font-name="Liberation Serif" fo:language="gl" fo:country="ES"/>
    </style:style>
    <style:style style:name="P138" style:family="paragraph" style:parent-style-name="Standard" style:list-style-name="L32">
      <style:paragraph-properties fo:line-height="115%"/>
      <style:text-properties style:font-name="Liberation Serif" fo:language="gl" fo:country="ES"/>
    </style:style>
    <style:style style:name="P139" style:family="paragraph" style:parent-style-name="Standard" style:list-style-name="L33">
      <style:paragraph-properties fo:margin-top="0cm" fo:margin-bottom="0.3cm" style:contextual-spacing="false" fo:line-height="115%"/>
      <style:text-properties style:font-name="Liberation Serif" fo:language="gl" fo:country="ES"/>
    </style:style>
    <style:style style:name="P140" style:family="paragraph" style:parent-style-name="Standard" style:list-style-name="L35">
      <style:paragraph-properties fo:margin-top="0cm" fo:margin-bottom="0.3cm" style:contextual-spacing="false" fo:line-height="115%"/>
      <style:text-properties style:font-name="Liberation Serif" fo:language="gl" fo:country="ES"/>
    </style:style>
    <style:style style:name="P141" style:family="paragraph" style:parent-style-name="Standard" style:list-style-name="L22">
      <style:paragraph-properties fo:margin-top="0cm" fo:margin-bottom="0.3cm" style:contextual-spacing="false" fo:line-height="115%"/>
      <style:text-properties style:font-name="Liberation Serif" fo:language="gl" fo:country="ES"/>
    </style:style>
    <style:style style:name="P142" style:family="paragraph" style:parent-style-name="Standard">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43" style:family="paragraph" style:parent-style-name="Standard">
      <style:paragraph-properties fo:margin-top="0cm" fo:margin-bottom="0.3cm" style:contextual-spacing="false" fo:line-height="115%" fo:text-align="center" style:justify-single-word="false"/>
      <style:text-properties style:font-name="Liberation Serif" fo:language="gl" fo:country="ES" fo:font-weight="bold" style:font-weight-asian="bold" style:font-weight-complex="bold"/>
    </style:style>
    <style:style style:name="P144" style:family="paragraph" style:parent-style-name="Standard" style:list-style-name="L8">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45" style:family="paragraph" style:parent-style-name="Standard" style:list-style-name="L8">
      <style:paragraph-properties fo:margin-top="0cm" fo:margin-bottom="0.3cm" style:contextual-spacing="false" fo:line-height="115%" fo:text-align="justify" style:justify-single-word="false"/>
      <style:text-properties style:font-name="Liberation Serif" fo:language="gl" fo:country="ES" fo:font-weight="bold" style:font-weight-asian="bold" style:font-weight-complex="bold"/>
    </style:style>
    <style:style style:name="P146" style:family="paragraph" style:parent-style-name="Standard" style:list-style-name="L9">
      <style:paragraph-properties fo:margin-top="0cm" fo:margin-bottom="0.3cm" style:contextual-spacing="false" fo:line-height="115%" fo:text-align="justify" style:justify-single-word="false"/>
      <style:text-properties style:font-name="Liberation Serif" fo:language="gl" fo:country="ES" fo:font-weight="bold" style:font-weight-asian="bold" style:font-weight-complex="bold"/>
    </style:style>
    <style:style style:name="P147" style:family="paragraph" style:parent-style-name="Standard" style:list-style-name="L12">
      <style:paragraph-properties fo:margin-top="0cm" fo:margin-bottom="0.3cm" style:contextual-spacing="false" fo:line-height="115%" fo:text-align="justify" style:justify-single-word="false"/>
      <style:text-properties style:font-name="Liberation Serif" fo:language="gl" fo:country="ES" fo:font-weight="bold" style:font-weight-asian="bold" style:font-weight-complex="bold"/>
    </style:style>
    <style:style style:name="P148" style:family="paragraph" style:parent-style-name="Standard" style:list-style-name="L27">
      <style:paragraph-properties fo:margin-top="0cm" fo:margin-bottom="0.3cm" style:contextual-spacing="false" fo:line-height="115%" fo:text-align="justify" style:justify-single-word="false"/>
      <style:text-properties style:font-name="Liberation Serif" fo:language="gl" fo:country="ES" fo:font-weight="bold" style:font-weight-asian="bold" style:font-weight-complex="bold"/>
    </style:style>
    <style:style style:name="P149" style:family="paragraph" style:parent-style-name="Standard" style:list-style-name="L34">
      <style:paragraph-properties fo:margin-top="0cm" fo:margin-bottom="0.3cm" style:contextual-spacing="false" fo:line-height="115%" fo:text-align="justify" style:justify-single-word="false"/>
      <style:text-properties style:font-name="Liberation Serif" fo:language="gl" fo:country="ES" fo:font-weight="bold" style:font-weight-asian="bold" style:font-weight-complex="bold"/>
    </style:style>
    <style:style style:name="P150" style:family="paragraph" style:parent-style-name="Standard" style:list-style-name="L12">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51" style:family="paragraph" style:parent-style-name="Standard" style:list-style-name="L14">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52" style:family="paragraph" style:parent-style-name="Standard" style:list-style-name="L15">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53" style:family="paragraph" style:parent-style-name="Standard" style:list-style-name="L16">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54" style:family="paragraph" style:parent-style-name="Standard" style:list-style-name="L17">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55" style:family="paragraph" style:parent-style-name="Standard" style:list-style-name="L18">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56" style:family="paragraph" style:parent-style-name="Standard" style:list-style-name="L19">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57" style:family="paragraph" style:parent-style-name="Standard" style:list-style-name="L20">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58" style:family="paragraph" style:parent-style-name="Standard" style:list-style-name="L21">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59" style:family="paragraph" style:parent-style-name="Standard" style:list-style-name="L23">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60" style:family="paragraph" style:parent-style-name="Standard" style:list-style-name="L25">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61" style:family="paragraph" style:parent-style-name="Standard" style:list-style-name="L28">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62" style:family="paragraph" style:parent-style-name="Standard" style:list-style-name="L29">
      <style:paragraph-properties fo:margin-top="0cm" fo:margin-bottom="0.3cm" style:contextual-spacing="false" fo:line-height="115%"/>
      <style:text-properties style:font-name="Liberation Serif" fo:language="gl" fo:country="ES" fo:font-weight="bold" style:font-weight-asian="bold" style:font-weight-complex="bold"/>
    </style:style>
    <style:style style:name="P163" style:family="paragraph" style:parent-style-name="Standard" style:list-style-name="L36">
      <style:paragraph-properties fo:line-height="115%"/>
      <style:text-properties style:font-name="Liberation Serif" fo:language="gl" fo:country="ES" fo:font-weight="bold" style:font-weight-asian="bold" style:font-weight-complex="bold"/>
    </style:style>
    <style:style style:name="P164" style:family="paragraph" style:parent-style-name="Standard">
      <style:paragraph-properties fo:margin-top="0cm" fo:margin-bottom="0.3cm" style:contextual-spacing="false" fo:text-align="justify" style:justify-single-word="false"/>
      <style:text-properties style:font-name="Liberation Serif" fo:language="gl" fo:country="ES" fo:font-weight="bold" style:font-weight-asian="bold" style:font-weight-complex="bold"/>
    </style:style>
    <style:style style:name="P165" style:family="paragraph" style:parent-style-name="Standard">
      <style:paragraph-properties fo:margin-top="0cm" fo:margin-bottom="0.3cm" style:contextual-spacing="false" fo:text-align="justify" style:justify-single-word="false"/>
      <style:text-properties style:font-name="Liberation Serif" fo:language="gl" fo:country="ES"/>
    </style:style>
    <style:style style:name="P166" style:family="paragraph" style:parent-style-name="Standard" style:list-style-name="L39">
      <style:paragraph-properties fo:margin-top="0cm" fo:margin-bottom="0.3cm" style:contextual-spacing="false" fo:text-align="justify" style:justify-single-word="false"/>
      <style:text-properties style:font-name="Liberation Serif" fo:language="gl" fo:country="ES"/>
    </style:style>
    <style:style style:name="P167" style:family="paragraph" style:parent-style-name="Standard" style:list-style-name="L40">
      <style:paragraph-properties fo:margin-left="0.9cm" fo:margin-top="0cm" fo:margin-bottom="0.3cm" style:contextual-spacing="false" fo:text-align="justify" style:justify-single-word="false" fo:text-indent="0cm" style:auto-text-indent="false">
        <style:tab-stops/>
      </style:paragraph-properties>
      <style:text-properties style:font-name="Liberation Serif" fo:language="gl" fo:country="ES"/>
    </style:style>
    <style:style style:name="P168" style:family="paragraph" style:parent-style-name="Standard" style:list-style-name="L44">
      <style:paragraph-properties fo:margin-top="0cm" fo:margin-bottom="0.3cm" style:contextual-spacing="false" fo:text-align="justify" style:justify-single-word="false"/>
      <style:text-properties style:font-name="Liberation Serif" fo:language="gl" fo:country="ES"/>
    </style:style>
    <style:style style:name="P169" style:family="paragraph" style:parent-style-name="Standard" style:list-style-name="L45">
      <style:paragraph-properties fo:margin-top="0cm" fo:margin-bottom="0.3cm" style:contextual-spacing="false" fo:text-align="justify" style:justify-single-word="false"/>
      <style:text-properties style:font-name="Liberation Serif" fo:language="gl" fo:country="ES"/>
    </style:style>
    <style:style style:name="P170" style:family="paragraph" style:parent-style-name="Standard" style:list-style-name="L46">
      <style:paragraph-properties fo:margin-left="1cm" fo:margin-right="0.101cm" fo:margin-top="0cm" fo:margin-bottom="0.3cm" style:contextual-spacing="false" fo:text-align="justify" style:justify-single-word="false" fo:text-indent="0cm" style:auto-text-indent="false">
        <style:tab-stops>
          <style:tab-stop style:position="0.721cm"/>
        </style:tab-stops>
      </style:paragraph-properties>
      <style:text-properties style:font-name="Liberation Serif" fo:language="gl" fo:country="ES"/>
    </style:style>
    <style:style style:name="P171" style:family="paragraph" style:parent-style-name="Standard">
      <style:paragraph-properties fo:margin-top="0cm" fo:margin-bottom="0.3cm" style:contextual-spacing="false" fo:text-align="justify" style:justify-single-word="false"/>
      <style:text-properties style:font-name="Liberation Serif" fo:language="gl" fo:country="ES" officeooo:paragraph-rsid="00210a81"/>
    </style:style>
    <style:style style:name="P172" style:family="paragraph" style:parent-style-name="Standard" style:list-style-name="L59">
      <style:paragraph-properties fo:margin-top="0cm" fo:margin-bottom="0.3cm" style:contextual-spacing="false" fo:text-align="justify" style:justify-single-word="false"/>
      <style:text-properties style:font-name="Liberation Serif" fo:language="gl" fo:country="ES"/>
    </style:style>
    <style:style style:name="P173" style:family="paragraph" style:parent-style-name="Standard" style:list-style-name="L60">
      <style:paragraph-properties fo:margin-top="0cm" fo:margin-bottom="0.3cm" style:contextual-spacing="false" fo:text-align="justify" style:justify-single-word="false"/>
      <style:text-properties style:font-name="Liberation Serif" fo:language="gl" fo:country="ES"/>
    </style:style>
    <style:style style:name="P174" style:family="paragraph" style:parent-style-name="Standard" style:list-style-name="L63">
      <style:paragraph-properties fo:margin-top="0cm" fo:margin-bottom="0.3cm" style:contextual-spacing="false" fo:text-align="justify" style:justify-single-word="false"/>
      <style:text-properties style:font-name="Liberation Serif" fo:language="gl" fo:country="ES"/>
    </style:style>
    <style:style style:name="P175" style:family="paragraph" style:parent-style-name="Standard">
      <style:paragraph-properties fo:margin-top="0cm" fo:margin-bottom="0.3cm" style:contextual-spacing="false"/>
      <style:text-properties style:font-name="Liberation Serif" fo:language="gl" fo:country="ES"/>
    </style:style>
    <style:style style:name="P176" style:family="paragraph" style:parent-style-name="Standard">
      <style:paragraph-properties fo:margin-top="0cm" fo:margin-bottom="0.3cm" style:contextual-spacing="false" fo:line-height="115%" fo:text-align="justify" style:justify-single-word="false"/>
      <style:text-properties style:font-name="Liberation Serif" fo:font-size="14pt" fo:language="gl" fo:country="ES" fo:font-weight="bold" style:font-size-asian="14pt" style:font-weight-asian="bold" style:font-size-complex="14pt" style:font-weight-complex="bold"/>
    </style:style>
    <style:style style:name="P177" style:family="paragraph" style:parent-style-name="Standard">
      <style:paragraph-properties fo:margin-top="0cm" fo:margin-bottom="0.3cm" style:contextual-spacing="false" fo:line-height="115%" fo:text-align="center" style:justify-single-word="false"/>
      <style:text-properties style:font-name="Liberation Serif" fo:font-size="14pt" fo:language="gl" fo:country="ES" fo:font-weight="bold" style:font-size-asian="14pt" style:font-weight-asian="bold" style:font-size-complex="14pt" style:font-weight-complex="bold"/>
    </style:style>
    <style:style style:name="P178" style:family="paragraph" style:parent-style-name="Standard">
      <style:paragraph-properties fo:margin-top="0cm" fo:margin-bottom="0.3cm" style:contextual-spacing="false" fo:line-height="115%" fo:text-align="center" style:justify-single-word="false"/>
      <style:text-properties style:font-name="Liberation Serif" fo:font-size="14pt" fo:language="gl" fo:country="ES" style:text-underline-style="solid" style:text-underline-width="auto" style:text-underline-color="font-color" fo:font-weight="bold" style:text-underline-mode="continuous" style:text-overline-mode="continuous" style:text-line-through-mode="continuous" style:font-size-asian="14pt" style:font-weight-asian="bold" style:font-size-complex="14pt" style:font-weight-complex="bold"/>
    </style:style>
    <style:style style:name="P179" style:family="paragraph" style:parent-style-name="Standard">
      <style:paragraph-properties fo:margin-top="0cm" fo:margin-bottom="0.3cm" style:contextual-spacing="false" fo:line-height="115%"/>
      <style:text-properties style:font-name="Liberation Serif" fo:font-size="16pt" fo:language="gl" fo:country="ES" style:font-size-asian="16pt" style:font-size-complex="16pt"/>
    </style:style>
    <style:style style:name="P180" style:family="paragraph" style:parent-style-name="Standard">
      <style:paragraph-properties fo:margin-top="0cm" fo:margin-bottom="0.3cm" style:contextual-spacing="false" fo:line-height="115%"/>
      <style:text-properties style:font-name="Liberation Serif" fo:font-size="6pt" fo:language="gl" fo:country="ES" style:font-size-asian="5.25pt" style:font-size-complex="6pt"/>
    </style:style>
    <style:style style:name="P181" style:family="paragraph" style:parent-style-name="Standard">
      <style:paragraph-properties fo:margin-right="0.801cm" fo:line-height="115%">
        <style:tab-stops>
          <style:tab-stop style:position="0.501cm"/>
        </style:tab-stops>
      </style:paragraph-properties>
      <style:text-properties fo:color="#0070c0" loext:opacity="100%" style:font-name="Liberation Serif" fo:font-size="12pt" fo:language="gl" fo:country="ES" style:text-underline-style="none" fo:font-weight="bold" style:font-size-asian="12pt" style:font-weight-asian="bold" style:font-size-complex="12pt" style:font-weight-complex="bold"/>
    </style:style>
    <style:style style:name="P182" style:family="paragraph" style:parent-style-name="Standard">
      <loext:graphic-properties draw:fill="solid" draw:fill-color="#ffffff" draw:opacity="100%"/>
      <style:paragraph-properties fo:margin-right="0.801cm" fo:line-height="115%" fo:background-color="#ffffff">
        <style:tab-stops>
          <style:tab-stop style:position="0.501cm"/>
          <style:tab-stop style:position="1.203cm"/>
        </style:tab-stops>
      </style:paragraph-properties>
      <style:text-properties fo:color="#0070c0" loext:opacity="100%" style:font-name="Liberation Serif" fo:font-size="12pt" fo:language="gl" fo:country="ES" style:text-underline-style="none" fo:font-weight="bold" style:font-size-asian="12pt" style:font-weight-asian="bold" style:font-size-complex="12pt" style:font-weight-complex="bold"/>
    </style:style>
    <style:style style:name="P183" style:family="paragraph" style:parent-style-name="Standard">
      <loext:graphic-properties draw:fill="solid" draw:fill-color="#ffffff" draw:opacity="100%"/>
      <style:paragraph-properties fo:line-height="115%" fo:text-align="justify" style:justify-single-word="false" fo:background-color="#ffffff"/>
      <style:text-properties fo:color="#0070c0" loext:opacity="100%" style:font-name="Liberation Serif" fo:font-size="12pt" fo:language="gl" fo:country="ES" style:font-size-asian="12pt" style:font-size-complex="12pt"/>
    </style:style>
    <style:style style:name="P184" style:family="paragraph" style:parent-style-name="Standard">
      <style:paragraph-properties fo:margin-top="0cm" fo:margin-bottom="0.3cm" style:contextual-spacing="false" fo:line-height="115%" fo:text-align="justify" style:justify-single-word="false"/>
      <style:text-properties fo:color="#111111" loext:opacity="100%" style:font-name="Liberation Serif" fo:language="gl" fo:country="ES"/>
    </style:style>
    <style:style style:name="P185" style:family="paragraph" style:parent-style-name="Standard">
      <style:paragraph-properties fo:margin-top="0cm" fo:margin-bottom="0.146cm" style:contextual-spacing="false" fo:line-height="115%"/>
      <style:text-properties fo:color="#1e6a39" loext:opacity="100%" style:font-name="Liberation Serif" fo:language="gl" fo:country="ES" fo:font-weight="bold" style:font-weight-asian="bold" style:font-weight-complex="bold"/>
    </style:style>
    <style:style style:name="P186" style:family="paragraph" style:parent-style-name="Text_20_body" style:list-style-name="L42">
      <style:paragraph-properties fo:margin-top="0cm" fo:margin-bottom="0.3cm" style:contextual-spacing="false" fo:text-align="justify" style:justify-single-word="false"/>
    </style:style>
    <style:style style:name="P187" style:family="paragraph" style:parent-style-name="Text_20_body" style:list-style-name="L43">
      <style:paragraph-properties fo:margin-top="0cm" fo:margin-bottom="0.3cm" style:contextual-spacing="false" fo:text-align="justify" style:justify-single-word="false"/>
    </style:style>
    <style:style style:name="P188" style:family="paragraph" style:parent-style-name="Text_20_body" style:list-style-name="L43">
      <style:paragraph-properties fo:margin-top="0cm" fo:margin-bottom="0.3cm" style:contextual-spacing="false" fo:text-align="justify" style:justify-single-word="false"/>
      <style:text-properties officeooo:paragraph-rsid="001fdb93"/>
    </style:style>
    <style:style style:name="P189" style:family="paragraph" style:parent-style-name="Text_20_body">
      <style:paragraph-properties fo:margin-top="0cm" fo:margin-bottom="0.3cm" style:contextual-spacing="false" fo:text-align="justify" style:justify-single-word="false"/>
      <style:text-properties fo:color="#000000" loext:opacity="100%" style:font-name="Liberation Serif" fo:language="gl" fo:country="ES"/>
    </style:style>
    <style:style style:name="P190" style:family="paragraph" style:parent-style-name="Text_20_body">
      <style:paragraph-properties fo:margin-top="0cm" fo:margin-bottom="0.3cm" style:contextual-spacing="false" fo:line-height="100%"/>
      <style:text-properties fo:color="#000000" loext:opacity="100%" style:font-name="Liberation Serif" fo:language="gl" fo:country="ES" fo:font-weight="bold" style:font-weight-asian="bold" style:font-weight-complex="bold"/>
    </style:style>
    <style:style style:name="P191" style:family="paragraph" style:parent-style-name="Text_20_body">
      <style:paragraph-properties fo:margin-top="0cm" fo:margin-bottom="0.3cm" style:contextual-spacing="false" fo:line-height="100%" fo:text-align="justify" style:justify-single-word="false"/>
      <style:text-properties fo:color="#000000" loext:opacity="100%" style:font-name="Liberation Serif" fo:language="gl" fo:country="ES" fo:font-weight="bold" style:font-weight-asian="bold" style:font-weight-complex="bold"/>
    </style:style>
    <style:style style:name="P192" style:family="paragraph" style:parent-style-name="Text_20_body">
      <style:paragraph-properties fo:margin-top="0cm" fo:margin-bottom="0.146cm" style:contextual-spacing="false" fo:line-height="100%"/>
      <style:text-properties fo:color="#000000" loext:opacity="100%" style:font-name="Liberation Serif" fo:language="gl" fo:country="ES" fo:font-weight="bold" style:font-weight-asian="bold" style:font-weight-complex="bold"/>
    </style:style>
    <style:style style:name="P193" style:family="paragraph" style:parent-style-name="Text_20_body" style:list-style-name="L51">
      <style:paragraph-properties fo:margin-top="0cm" fo:margin-bottom="0.3cm" style:contextual-spacing="false" fo:line-height="100%"/>
      <style:text-properties fo:color="#000000" loext:opacity="100%" style:font-name="Liberation Serif" fo:language="gl" fo:country="ES" fo:font-weight="bold" style:font-weight-asian="bold" style:font-weight-complex="bold"/>
    </style:style>
    <style:style style:name="P194" style:family="paragraph" style:parent-style-name="Text_20_body" style:list-style-name="L44">
      <style:paragraph-properties fo:margin-top="0cm" fo:margin-bottom="0.3cm" style:contextual-spacing="false" fo:line-height="100%" fo:text-align="justify" style:justify-single-word="false"/>
      <style:text-properties fo:color="#000000" loext:opacity="100%" style:font-name="Liberation Serif" fo:language="gl" fo:country="ES"/>
    </style:style>
    <style:style style:name="P195" style:family="paragraph" style:parent-style-name="Text_20_body">
      <style:paragraph-properties fo:margin-top="0cm" fo:margin-bottom="0.3cm" style:contextual-spacing="false" fo:line-height="100%" fo:text-align="justify" style:justify-single-word="false"/>
      <style:text-properties fo:color="#000000" loext:opacity="100%" style:font-name="Liberation Serif" fo:language="gl" fo:country="ES"/>
    </style:style>
    <style:style style:name="P196" style:family="paragraph" style:parent-style-name="Text_20_body" style:list-style-name="L52">
      <style:paragraph-properties fo:margin-top="0cm" fo:margin-bottom="0.146cm" style:contextual-spacing="false" fo:line-height="100%" fo:text-align="justify" style:justify-single-word="false"/>
      <style:text-properties fo:color="#000000" loext:opacity="100%" style:font-name="Liberation Serif" fo:language="gl" fo:country="ES"/>
    </style:style>
    <style:style style:name="P197" style:family="paragraph" style:parent-style-name="Text_20_body">
      <style:paragraph-properties fo:margin-top="0cm" fo:margin-bottom="0.146cm" style:contextual-spacing="false" fo:line-height="100%" fo:text-align="justify" style:justify-single-word="false"/>
      <style:text-properties fo:color="#000000" loext:opacity="100%" style:font-name="Liberation Serif" fo:language="gl" fo:country="ES"/>
    </style:style>
    <style:style style:name="P198" style:family="paragraph" style:parent-style-name="Text_20_body">
      <style:paragraph-properties fo:margin-top="0cm" fo:margin-bottom="0.3cm" style:contextual-spacing="false" fo:line-height="100%" fo:text-align="justify" style:justify-single-word="false"/>
      <style:text-properties fo:color="#000000" loext:opacity="100%" style:font-name="Liberation Serif" fo:language="gl" fo:country="ES" officeooo:paragraph-rsid="0035c5a0"/>
    </style:style>
    <style:style style:name="P199" style:family="paragraph" style:parent-style-name="Text_20_body" style:list-style-name="L58">
      <style:paragraph-properties fo:margin-top="0cm" fo:margin-bottom="0.3cm" style:contextual-spacing="false" fo:line-height="100%" fo:text-align="justify" style:justify-single-word="false"/>
      <style:text-properties fo:color="#000000" loext:opacity="100%" style:font-name="Liberation Serif" fo:language="gl" fo:country="ES"/>
    </style:style>
    <style:style style:name="P200" style:family="paragraph" style:parent-style-name="Text_20_body">
      <style:paragraph-properties fo:margin-top="0cm" fo:margin-bottom="0.146cm" style:contextual-spacing="false" fo:line-height="100%"/>
      <style:text-properties fo:color="#000000" loext:opacity="100%" style:font-name="Liberation Serif" fo:language="gl" fo:country="ES"/>
    </style:style>
    <style:style style:name="P201" style:family="paragraph" style:parent-style-name="Text_20_body" style:list-style-name="L48">
      <style:paragraph-properties fo:margin-top="0cm" fo:margin-bottom="0.146cm" style:contextual-spacing="false" fo:line-height="100%"/>
      <style:text-properties fo:color="#000000" loext:opacity="100%" style:font-name="Liberation Serif" fo:language="gl" fo:country="ES" officeooo:paragraph-rsid="001fdb93"/>
    </style:style>
    <style:style style:name="P202" style:family="paragraph" style:parent-style-name="Text_20_body" style:list-style-name="L49">
      <style:paragraph-properties fo:margin-top="0cm" fo:margin-bottom="0.146cm" style:contextual-spacing="false" fo:line-height="100%"/>
      <style:text-properties fo:color="#000000" loext:opacity="100%" style:font-name="Liberation Serif" fo:language="gl" fo:country="ES" officeooo:paragraph-rsid="001fdb93"/>
    </style:style>
    <style:style style:name="P203" style:family="paragraph" style:parent-style-name="Text_20_body" style:list-style-name="L50">
      <style:paragraph-properties fo:margin-top="0cm" fo:margin-bottom="0.146cm" style:contextual-spacing="false" fo:line-height="100%"/>
      <style:text-properties fo:color="#000000" loext:opacity="100%" style:font-name="Liberation Serif" fo:language="gl" fo:country="ES"/>
    </style:style>
    <style:style style:name="P204" style:family="paragraph" style:parent-style-name="Text_20_body" style:list-style-name="L44">
      <style:paragraph-properties fo:margin-top="0cm" fo:margin-bottom="0.3cm" style:contextual-spacing="false" fo:line-height="100%" fo:text-align="justify" style:justify-single-word="false"/>
    </style:style>
    <style:style style:name="P205" style:family="paragraph" style:parent-style-name="Text_20_body" style:list-style-name="L58">
      <style:paragraph-properties fo:margin-top="0cm" fo:margin-bottom="0.3cm" style:contextual-spacing="false" fo:line-height="100%" fo:text-align="justify" style:justify-single-word="false"/>
    </style:style>
    <style:style style:name="P206" style:family="paragraph" style:parent-style-name="Text_20_body" style:list-style-name="L48">
      <style:paragraph-properties fo:margin-top="0cm" fo:margin-bottom="0.146cm" style:contextual-spacing="false" fo:line-height="100%"/>
      <style:text-properties officeooo:paragraph-rsid="001fdb93"/>
    </style:style>
    <style:style style:name="P207" style:family="paragraph" style:parent-style-name="Text_20_body" style:list-style-name="L49">
      <style:paragraph-properties fo:margin-top="0cm" fo:margin-bottom="0.146cm" style:contextual-spacing="false" fo:line-height="100%"/>
      <style:text-properties officeooo:paragraph-rsid="001fdb93"/>
    </style:style>
    <style:style style:name="P208" style:family="paragraph" style:parent-style-name="Text_20_body" style:list-style-name="L50">
      <style:paragraph-properties fo:margin-top="0cm" fo:margin-bottom="0.146cm" style:contextual-spacing="false" fo:line-height="100%"/>
    </style:style>
    <style:style style:name="P209" style:family="paragraph" style:parent-style-name="Text_20_body" style:list-style-name="L51">
      <style:paragraph-properties fo:margin-top="0cm" fo:margin-bottom="0.3cm" style:contextual-spacing="false" fo:line-height="100%"/>
    </style:style>
    <style:style style:name="P210" style:family="paragraph" style:parent-style-name="Text_20_body">
      <style:paragraph-properties fo:margin-top="0cm" fo:margin-bottom="0cm" style:contextual-spacing="false" fo:text-align="center" style:justify-single-word="false"/>
      <style:text-properties style:font-name="Liberation Serif" fo:language="gl" fo:country="ES" fo:font-weight="bold" style:font-weight-asian="bold" style:font-weight-complex="bold"/>
    </style:style>
    <style:style style:name="P211" style:family="paragraph" style:parent-style-name="Text_20_body">
      <style:paragraph-properties fo:margin-top="0cm" fo:margin-bottom="0.3cm" style:contextual-spacing="false" fo:text-align="justify" style:justify-single-word="false"/>
      <style:text-properties style:font-name="Liberation Serif" fo:language="gl" fo:country="ES"/>
    </style:style>
    <style:style style:name="P212" style:family="paragraph" style:parent-style-name="Text_20_body" style:list-style-name="L41">
      <style:paragraph-properties fo:margin-top="0cm" fo:margin-bottom="0cm" style:contextual-spacing="false" fo:text-align="justify" style:justify-single-word="false"/>
      <style:text-properties style:font-name="Liberation Serif" fo:language="gl" fo:country="ES"/>
    </style:style>
    <style:style style:name="P213" style:family="paragraph" style:parent-style-name="Text_20_body" style:list-style-name="L41">
      <style:paragraph-properties fo:text-align="justify" style:justify-single-word="false"/>
      <style:text-properties style:font-name="Liberation Serif" fo:language="gl" fo:country="ES"/>
    </style:style>
    <style:style style:name="P214" style:family="paragraph" style:parent-style-name="Text_20_body" style:list-style-name="L57">
      <style:paragraph-properties fo:margin-top="0cm" fo:margin-bottom="0.3cm" style:contextual-spacing="false" fo:line-height="100%" fo:text-align="justify" style:justify-single-word="false"/>
      <style:text-properties style:font-name="Liberation Serif" fo:language="gl" fo:country="ES" style:font-name-complex="Calibri"/>
    </style:style>
    <style:style style:name="T1" style:family="text">
      <style:text-properties fo:color="#000000" loext:opacity="100%"/>
    </style:style>
    <style:style style:name="T2" style:family="text">
      <style:text-properties fo:color="#000000" loext:opacity="100%" style:text-underline-style="none"/>
    </style:style>
    <style:style style:name="T3" style:family="text">
      <style:text-properties fo:color="#000000" loext:opacity="100%" style:text-underline-style="none" officeooo:rsid="00215aea"/>
    </style:style>
    <style:style style:name="T4" style:family="text">
      <style:text-properties fo:color="#000000" loext:opacity="100%" style:text-underline-style="none" style:font-name-complex="Liberation Serif"/>
    </style:style>
    <style:style style:name="T5" style:family="text">
      <style:text-properties fo:color="#000000" loext:opacity="100%" style:text-position="super 58%" style:font-name="Liberation Serif" fo:language="gl" fo:country="ES" fo:font-style="italic" style:font-style-asian="italic" style:font-name-complex="Calibri" style:font-style-complex="italic"/>
    </style:style>
    <style:style style:name="T6" style:family="text">
      <style:text-properties fo:color="#000000" loext:opacity="100%" style:text-position="super 67%" style:font-name="Liberation Serif" fo:language="gl" fo:country="ES" style:font-name-complex="Calibri"/>
    </style:style>
    <style:style style:name="T7" style:family="text">
      <style:text-properties fo:color="#000000" loext:opacity="100%" style:font-name="Liberation Serif" fo:font-size="14pt" fo:language="gl" fo:country="ES" style:font-size-asian="14pt" style:font-name-complex="Calibri" style:font-size-complex="14pt"/>
    </style:style>
    <style:style style:name="T8" style:family="text">
      <style:text-properties fo:color="#000000" loext:opacity="100%" style:font-name="Liberation Serif" fo:font-size="14pt" fo:language="gl" fo:country="ES" officeooo:rsid="004ddc05" style:font-size-asian="14pt" style:font-name-complex="Calibri" style:font-size-complex="14pt"/>
    </style:style>
    <style:style style:name="T9" style:family="text">
      <style:text-properties fo:color="#000000" loext:opacity="100%" style:font-name="Liberation Serif" fo:font-size="14pt" fo:language="gl" fo:country="ES" officeooo:rsid="003a8e3f" style:font-size-asian="14pt" style:font-name-complex="Calibri" style:font-size-complex="14pt"/>
    </style:style>
    <style:style style:name="T10" style:family="text">
      <style:text-properties fo:color="#000000" loext:opacity="100%" style:font-name="Liberation Serif" fo:language="gl" fo:country="ES" style:font-name-complex="Calibri"/>
    </style:style>
    <style:style style:name="T11" style:family="text">
      <style:text-properties fo:color="#000000" loext:opacity="100%" style:font-name="Liberation Serif" fo:language="gl" fo:country="ES" officeooo:rsid="004ddc05" style:font-name-complex="Calibri"/>
    </style:style>
    <style:style style:name="T12" style:family="text">
      <style:text-properties fo:color="#000000" loext:opacity="100%" style:font-name="Liberation Serif" fo:language="gl" fo:country="ES" officeooo:rsid="003a8e3f" style:font-name-complex="Calibri"/>
    </style:style>
    <style:style style:name="T13" style:family="text">
      <style:text-properties fo:color="#000000" loext:opacity="100%" style:font-name="Liberation Serif" fo:font-size="12pt" fo:language="gl" fo:country="ES" style:font-size-asian="12pt" style:font-name-complex="Calibri" style:font-size-complex="12pt"/>
    </style:style>
    <style:style style:name="T14" style:family="text">
      <style:text-properties fo:color="#000000" loext:opacity="100%" style:font-name="Liberation Serif" fo:font-size="12pt" fo:language="gl" fo:country="ES" officeooo:rsid="004ddc05" style:font-size-asian="12pt" style:font-name-complex="Calibri" style:font-size-complex="12pt"/>
    </style:style>
    <style:style style:name="T15" style:family="text">
      <style:text-properties fo:color="#000000" loext:opacity="100%" style:font-name="Liberation Serif" fo:font-size="12pt" fo:language="gl" fo:country="ES" officeooo:rsid="003a8e3f" style:font-size-asian="12pt" style:font-name-complex="Calibri" style:font-size-complex="12pt"/>
    </style:style>
    <style:style style:name="T16" style:family="text">
      <style:text-properties fo:color="#000000" loext:opacity="100%" style:font-name="Liberation Serif" fo:font-size="12pt" fo:language="gl" fo:country="ES" fo:font-weight="normal" style:font-size-asian="12pt" style:font-weight-asian="normal" style:font-name-complex="Calibri" style:font-size-complex="12pt" style:font-weight-complex="normal"/>
    </style:style>
    <style:style style:name="T17" style:family="text">
      <style:text-properties fo:color="#000000" loext:opacity="100%" style:font-name="Liberation Serif" fo:font-size="12pt" fo:language="gl" fo:country="ES" fo:font-weight="normal" officeooo:rsid="004ddc05" style:font-size-asian="12pt" style:font-weight-asian="normal" style:font-name-complex="Calibri" style:font-size-complex="12pt" style:font-weight-complex="normal"/>
    </style:style>
    <style:style style:name="T18" style:family="text">
      <style:text-properties fo:color="#000000" loext:opacity="100%" style:font-name="Liberation Serif" fo:font-size="12pt" fo:language="gl" fo:country="ES" fo:font-weight="normal" officeooo:rsid="003a8e3f" style:font-size-asian="12pt" style:font-weight-asian="normal" style:font-name-complex="Calibri" style:font-size-complex="12pt" style:font-weight-complex="normal"/>
    </style:style>
    <style:style style:name="T19" style:family="text">
      <style:text-properties fo:color="#000000" loext:opacity="100%" style:font-name="Liberation Serif" fo:font-size="12pt" fo:language="gl" fo:country="ES" fo:font-weight="normal" fo:background-color="#dee6ef" loext:char-shading-value="0" style:font-size-asian="12pt" style:font-weight-asian="normal" style:font-name-complex="Calibri" style:font-size-complex="12pt" style:font-weight-complex="normal"/>
    </style:style>
    <style:style style:name="T20" style:family="text">
      <style:text-properties fo:color="#000000" loext:opacity="100%" style:font-name="Liberation Serif" fo:font-size="12pt" fo:language="gl" fo:country="ES" fo:font-weight="normal" officeooo:rsid="004ddc05" fo:background-color="#dee6ef" loext:char-shading-value="0" style:font-size-asian="12pt" style:font-weight-asian="normal" style:font-name-complex="Calibri" style:font-size-complex="12pt" style:font-weight-complex="normal"/>
    </style:style>
    <style:style style:name="T21" style:family="text">
      <style:text-properties fo:color="#000000" loext:opacity="100%" style:font-name="Liberation Serif" fo:font-size="12pt" fo:language="gl" fo:country="ES" fo:font-weight="normal" officeooo:rsid="004ddc05" fo:background-color="#dee6ef" loext:char-shading-value="0" style:font-size-asian="12pt" style:font-weight-asian="normal" style:font-name-complex="Calibri" style:font-size-complex="12pt" style:font-weight-complex="normal"/>
    </style:style>
    <style:style style:name="T22" style:family="text">
      <style:text-properties fo:color="#000000" loext:opacity="100%" style:font-name="Liberation Serif" fo:font-size="12pt" fo:language="gl" fo:country="ES" fo:font-weight="normal" officeooo:rsid="003a8e3f" fo:background-color="#dee6ef" loext:char-shading-value="0" style:font-size-asian="12pt" style:font-weight-asian="normal" style:font-name-complex="Calibri" style:font-size-complex="12pt" style:font-weight-complex="normal"/>
    </style:style>
    <style:style style:name="T23" style:family="text">
      <style:text-properties fo:color="#000000" loext:opacity="100%" style:font-name="Liberation Serif" fo:font-size="12pt" fo:language="gl" fo:country="ES" fo:font-weight="normal" officeooo:rsid="003a8e3f" fo:background-color="#dee6ef" loext:char-shading-value="0" style:font-size-asian="12pt" style:font-weight-asian="normal" style:font-name-complex="Calibri" style:font-size-complex="12pt" style:font-weight-complex="normal"/>
    </style:style>
    <style:style style:name="T24" style:family="text">
      <style:text-properties fo:color="#000000" loext:opacity="100%" style:font-name="Liberation Serif" fo:font-size="12pt" fo:language="gl" fo:country="ES" fo:font-weight="normal" fo:background-color="#dee6ef" loext:char-shading-value="0" style:font-size-asian="12pt" style:font-weight-asian="normal" style:font-name-complex="Calibri" style:font-size-complex="12pt" style:font-weight-complex="normal"/>
    </style:style>
    <style:style style:name="T25" style:family="text">
      <style:text-properties fo:color="#000000" loext:opacity="100%" style:font-name="Liberation Serif" fo:font-size="16pt" fo:language="gl" fo:country="ES" fo:font-weight="bold" style:font-size-asian="16pt" style:font-weight-asian="bold" style:font-size-complex="16pt" style:font-weight-complex="bold"/>
    </style:style>
    <style:style style:name="T26" style:family="text">
      <style:text-properties fo:color="#000000" loext:opacity="100%" style:font-name="Liberation Serif" fo:language="gl" fo:country="ES"/>
    </style:style>
    <style:style style:name="T27" style:family="text">
      <style:text-properties fo:color="#000000" loext:opacity="100%" style:font-name="Liberation Serif" fo:language="gl" fo:country="ES" fo:font-weight="bold" style:font-weight-asian="bold" style:font-weight-complex="bold"/>
    </style:style>
    <style:style style:name="T28" style:family="text">
      <style:text-properties fo:color="#000000" loext:opacity="100%" style:font-name="Liberation Serif" fo:language="gl" fo:country="ES" fo:font-weight="bold" style:font-weight-asian="bold" style:font-name-complex="Calibri" style:font-weight-complex="bold"/>
    </style:style>
    <style:style style:name="T29" style:family="text">
      <style:text-properties fo:color="#000000" loext:opacity="100%" style:font-name="Liberation Serif" fo:language="gl" fo:country="ES" style:text-underline-style="none" style:font-name-complex="Calibri"/>
    </style:style>
    <style:style style:name="T30" style:family="text">
      <style:text-properties fo:color="#000000" loext:opacity="100%" style:font-name="Liberation Serif" fo:language="gl" fo:country="ES" style:text-underline-style="none" officeooo:rsid="001b1858" style:font-name-complex="Calibri"/>
    </style:style>
    <style:style style:name="T31" style:family="text">
      <style:text-properties fo:color="#000000" loext:opacity="100%" style:font-name="Liberation Serif" fo:language="gl" fo:country="ES" style:text-underline-style="none" officeooo:rsid="001b82c4" style:font-name-complex="Calibri"/>
    </style:style>
    <style:style style:name="T32" style:family="text">
      <style:text-properties fo:color="#000000" loext:opacity="100%" style:font-name="Liberation Serif" fo:language="gl" fo:country="ES" style:text-underline-style="none" officeooo:rsid="001f52d5" style:font-name-complex="Calibri"/>
    </style:style>
    <style:style style:name="T33" style:family="text">
      <style:text-properties fo:color="#000000" loext:opacity="100%" style:font-name="Liberation Serif" fo:language="gl" fo:country="ES" style:text-underline-style="none" fo:font-weight="bold" style:font-weight-asian="bold" style:font-name-complex="Calibri" style:font-weight-complex="bold"/>
    </style:style>
    <style:style style:name="T34" style:family="text">
      <style:text-properties fo:color="#000000" loext:opacity="100%" style:font-name="Liberation Serif" fo:language="gl" fo:country="ES" style:text-underline-style="none" style:font-name-asian="Calibri" style:font-name-complex="Calibri" style:font-weight-complex="bold"/>
    </style:style>
    <style:style style:name="T35" style:family="text">
      <style:text-properties fo:color="#000000" loext:opacity="100%" style:font-name="Liberation Serif" fo:language="gl" fo:country="ES" fo:font-style="italic" style:text-underline-style="none" style:font-style-asian="italic" style:font-name-complex="Calibri" style:font-style-complex="italic"/>
    </style:style>
    <style:style style:name="T36" style:family="text">
      <style:text-properties fo:color="#000000" loext:opacity="100%" style:font-name="Liberation Serif" fo:language="gl" fo:country="ES" fo:font-style="italic" style:text-underline-style="none" officeooo:rsid="001b1858" style:font-style-asian="italic" style:font-name-complex="Calibri" style:font-style-complex="italic"/>
    </style:style>
    <style:style style:name="T37" style:family="text">
      <style:text-properties fo:color="#000000" loext:opacity="100%" style:font-name="Liberation Serif" fo:language="gl" fo:country="ES" fo:font-style="italic" style:text-underline-style="none" fo:font-weight="bold" style:font-style-asian="italic" style:font-weight-asian="bold" style:font-name-complex="Calibri" style:font-style-complex="italic" style:font-weight-complex="bold"/>
    </style:style>
    <style:style style:name="T38" style:family="text">
      <style:text-properties fo:color="#000000" loext:opacity="100%" style:font-name="Liberation Serif" fo:language="gl" fo:country="ES" fo:font-style="italic" style:font-style-asian="italic" style:font-style-complex="italic"/>
    </style:style>
    <style:style style:name="T39" style:family="text">
      <style:text-properties fo:color="#000000" loext:opacity="100%" style:font-name="Liberation Serif" fo:language="gl" fo:country="ES" fo:font-style="italic" style:font-style-asian="italic" style:font-name-complex="Calibri" style:font-style-complex="italic"/>
    </style:style>
    <style:style style:name="T40" style:family="text">
      <style:text-properties fo:color="#000000" loext:opacity="100%" style:font-name="Liberation Serif" fo:language="gl" fo:country="ES" fo:font-style="italic" fo:font-weight="bold" style:font-style-asian="italic" style:font-weight-asian="bold" style:font-style-complex="italic" style:font-weight-complex="bold"/>
    </style:style>
    <style:style style:name="T41" style:family="text">
      <style:text-properties fo:color="#000000" loext:opacity="100%" style:font-name="Liberation Serif" fo:language="gl" fo:country="ES" fo:font-style="italic" fo:font-weight="normal" style:font-style-asian="italic" style:font-weight-asian="normal" style:font-style-complex="italic" style:font-weight-complex="normal"/>
    </style:style>
    <style:style style:name="T42" style:family="text">
      <style:text-properties fo:color="#000000" loext:opacity="100%" style:font-name="Liberation Serif" fo:language="gl" fo:country="ES" fo:font-style="italic" fo:font-weight="normal" officeooo:rsid="001b82c4" style:font-style-asian="italic" style:font-weight-asian="normal" style:font-style-complex="italic" style:font-weight-complex="normal"/>
    </style:style>
    <style:style style:name="T43" style:family="text">
      <style:text-properties fo:color="#000000" loext:opacity="100%" style:font-name="Liberation Serif" fo:language="gl" fo:country="ES" style:font-name-complex="Calibri"/>
    </style:style>
    <style:style style:name="T44" style:family="text">
      <style:text-properties fo:color="#000000" loext:opacity="100%" style:font-name="Liberation Serif" fo:language="gl" fo:country="ES" officeooo:rsid="00210a81" style:font-name-complex="Calibri"/>
    </style:style>
    <style:style style:name="T45" style:family="text">
      <style:text-properties fo:color="#000000" loext:opacity="100%" style:font-name="Liberation Serif" fo:language="gl" fo:country="ES" officeooo:rsid="001aeb43"/>
    </style:style>
    <style:style style:name="T46" style:family="text">
      <style:text-properties fo:color="#000000" loext:opacity="100%" style:font-name="Liberation Serif" fo:language="gl" fo:country="ES" officeooo:rsid="004004e5"/>
    </style:style>
    <style:style style:name="T47" style:family="text">
      <style:text-properties fo:color="#000000" loext:opacity="100%" style:font-name="Liberation Serif" fo:language="gl" fo:country="ES" officeooo:rsid="0015184e"/>
    </style:style>
    <style:style style:name="T48" style:family="text">
      <style:text-properties fo:color="#000000" loext:opacity="100%" style:font-name="Liberation Serif" fo:language="gl" fo:country="ES" officeooo:rsid="001b82c4"/>
    </style:style>
    <style:style style:name="T49" style:family="text">
      <style:text-properties fo:color="#000000" loext:opacity="100%" style:font-name="Liberation Serif" fo:language="gl" fo:country="ES" fo:font-weight="normal" style:font-weight-asian="normal" style:font-weight-complex="normal"/>
    </style:style>
    <style:style style:name="T50" style:family="text">
      <style:text-properties fo:color="#000000" loext:opacity="100%" style:font-name="Liberation Serif" fo:language="gl" fo:country="ES" style:text-underline-style="solid" style:text-underline-width="auto" style:text-underline-color="font-color" style:text-underline-mode="continuous" style:text-overline-mode="continuous" style:text-line-through-mode="continuous"/>
    </style:style>
    <style:style style:name="T51" style:family="text">
      <style:text-properties fo:color="#000000" loext:opacity="100%" style:font-name="Liberation Serif" fo:language="gl" fo:country="ES" officeooo:rsid="0029eb0e"/>
    </style:style>
    <style:style style:name="T52" style:family="text">
      <style:text-properties fo:color="#000000" loext:opacity="100%" style:font-name="Liberation Serif" fo:language="gl" fo:country="ES" officeooo:rsid="00210a81"/>
    </style:style>
    <style:style style:name="T53" style:family="text">
      <style:text-properties fo:color="#000000" loext:opacity="100%" style:font-name="Liberation Serif" fo:language="gl" fo:country="ES" fo:background-color="#ffffff" loext:char-shading-value="0" style:font-name-complex="Calibri"/>
    </style:style>
    <style:style style:name="T54" style:family="text">
      <style:text-properties fo:color="#000000" loext:opacity="100%" style:font-name="Liberation Serif" fo:font-size="14pt" fo:language="gl" fo:country="ES" fo:font-weight="bold" style:font-size-asian="14pt" style:font-weight-asian="bold" style:font-size-complex="14pt" style:font-weight-complex="bold"/>
    </style:style>
    <style:style style:name="T55" style:family="text">
      <style:text-properties fo:color="#000000" loext:opacity="100%" style:font-name="Liberation Serif" fo:font-size="14pt" fo:language="gl" fo:country="ES" fo:font-weight="bold" style:font-size-asian="14pt" style:font-weight-asian="bold" style:font-name-complex="Calibri" style:font-size-complex="14pt" style:font-weight-complex="bold"/>
    </style:style>
    <style:style style:name="T56" style:family="text">
      <style:text-properties fo:color="#000000" loext:opacity="100%" style:font-name="Liberation Serif" fo:font-size="14pt" fo:language="gl" fo:country="ES" style:text-underline-style="none" fo:font-weight="bold" style:font-size-asian="14pt" style:font-weight-asian="bold" style:font-name-complex="Calibri" style:font-size-complex="14pt" style:font-weight-complex="bold"/>
    </style:style>
    <style:style style:name="T57" style:family="text">
      <style:text-properties fo:color="#000000" loext:opacity="100%" style:font-name="Liberation Serif" fo:font-size="14pt" fo:font-weight="bold" style:font-size-asian="14pt" style:font-weight-asian="bold" style:font-size-complex="14pt" style:font-weight-complex="bold"/>
    </style:style>
    <style:style style:name="T58" style:family="text">
      <style:text-properties fo:color="#000000" loext:opacity="100%" style:font-name="Liberation Serif" fo:font-size="8pt" fo:language="gl" fo:country="ES" style:text-underline-style="none" style:font-size-asian="8pt" style:font-name-complex="Calibri" style:font-size-complex="8pt"/>
    </style:style>
    <style:style style:name="T59" style:family="text">
      <style:text-properties fo:color="#00bfff" loext:opacity="100%" style:font-name="Liberation Serif" fo:language="gl" fo:country="ES" fo:font-weight="bold" style:font-weight-asian="bold" style:font-weight-complex="bold"/>
    </style:style>
    <style:style style:name="T60" style:family="text">
      <style:text-properties fo:color="#00bfff" loext:opacity="100%" style:font-name="Liberation Serif" fo:language="gl" fo:country="ES" fo:font-weight="bold" style:font-weight-asian="bold" style:font-name-complex="Calibri" style:font-weight-complex="bold"/>
    </style:style>
    <style:style style:name="T61" style:family="text">
      <style:text-properties fo:color="#0070c0" loext:opacity="100%" style:font-name="Liberation Serif" fo:font-size="12pt" fo:language="gl" fo:country="ES" style:text-underline-style="none" fo:font-weight="bold" style:font-size-asian="12pt" style:font-weight-asian="bold" style:font-size-complex="12pt" style:font-weight-complex="bold"/>
    </style:style>
    <style:style style:name="T62" style:family="text">
      <style:text-properties fo:color="#0070c0" loext:opacity="100%" style:font-name="Liberation Serif" fo:font-size="12pt" fo:language="gl" fo:country="ES" style:text-underline-style="none" fo:font-weight="bold" officeooo:rsid="003004b9" style:font-size-asian="12pt" style:font-weight-asian="bold" style:font-size-complex="12pt" style:font-weight-complex="bold"/>
    </style:style>
    <style:style style:name="T63" style:family="text">
      <style:text-properties fo:color="#0070c0" loext:opacity="100%" style:font-name="Liberation Serif" fo:font-size="12pt" fo:language="gl" fo:country="ES" style:text-underline-style="none" fo:font-weight="bold" officeooo:rsid="0032e762" style:font-size-asian="12pt" style:font-weight-asian="bold" style:font-size-complex="12pt" style:font-weight-complex="bold"/>
    </style:style>
    <style:style style:name="T64" style:family="text">
      <style:text-properties fo:color="#0070c0" loext:opacity="100%" style:font-name="Liberation Serif" fo:font-size="12pt" fo:language="gl" fo:country="ES" style:text-underline-style="none" fo:font-weight="bold" officeooo:rsid="0030e695" style:font-size-asian="12pt" style:font-weight-asian="bold" style:font-size-complex="12pt" style:font-weight-complex="bold"/>
    </style:style>
    <style:style style:name="T65" style:family="text">
      <style:text-properties fo:color="#0070c0" loext:opacity="100%" style:font-name="Liberation Serif" fo:font-size="12pt" fo:language="gl" fo:country="ES" style:text-underline-style="none" fo:font-weight="bold" officeooo:rsid="002cc5a6" style:font-size-asian="12pt" style:font-weight-asian="bold" style:font-size-complex="12pt" style:font-weight-complex="bold"/>
    </style:style>
    <style:style style:name="T66" style:family="text">
      <style:text-properties fo:color="#0070c0" loext:opacity="100%" style:font-name="Liberation Serif" fo:font-size="12pt" fo:language="gl" fo:country="ES" style:text-underline-style="none" fo:font-weight="bold" officeooo:rsid="0031b9d2" style:font-size-asian="12pt" style:font-weight-asian="bold" style:font-size-complex="12pt" style:font-weight-complex="bold"/>
    </style:style>
    <style:style style:name="T67" style:family="text">
      <style:text-properties fo:color="#0070c0" loext:opacity="100%" style:font-name="Liberation Serif" fo:font-size="12pt" fo:language="gl" fo:country="ES" style:text-underline-style="none" fo:font-weight="bold" officeooo:rsid="0034a4b0" style:font-size-asian="12pt" style:font-weight-asian="bold" style:font-size-complex="12pt" style:font-weight-complex="bold"/>
    </style:style>
    <style:style style:name="T68" style:family="text">
      <style:text-properties fo:color="#0070c0" loext:opacity="100%" style:font-name="Liberation Serif" fo:font-size="12pt" fo:language="gl" fo:country="ES" style:text-underline-style="none" fo:font-weight="bold" officeooo:rsid="00350aa1" style:font-size-asian="12pt" style:font-weight-asian="bold" style:font-size-complex="12pt" style:font-weight-complex="bold"/>
    </style:style>
    <style:style style:name="T69" style:family="text">
      <style:text-properties fo:color="#0070c0" loext:opacity="100%" style:font-name="Liberation Serif" fo:font-size="12pt" fo:language="gl" fo:country="ES" style:text-underline-style="none" fo:font-weight="bold" officeooo:rsid="0035c5a0" style:font-size-asian="12pt" style:font-weight-asian="bold" style:font-size-complex="12pt" style:font-weight-complex="bold"/>
    </style:style>
    <style:style style:name="T70" style:family="text">
      <style:text-properties fo:color="#0070c0" loext:opacity="100%" style:font-name="Liberation Serif" fo:font-size="12pt" fo:language="gl" fo:country="ES" style:text-underline-style="none" fo:font-weight="bold" officeooo:rsid="0037b262" style:font-size-asian="12pt" style:font-weight-asian="bold" style:font-size-complex="12pt" style:font-weight-complex="bold"/>
    </style:style>
    <style:style style:name="T71" style:family="text">
      <style:text-properties fo:color="#0070c0" loext:opacity="100%" style:font-name="Liberation Serif" fo:font-size="12pt" fo:language="gl" fo:country="ES" style:text-underline-style="none" fo:font-weight="bold" officeooo:rsid="0038d36c" style:font-size-asian="12pt" style:font-weight-asian="bold" style:font-size-complex="12pt" style:font-weight-complex="bold"/>
    </style:style>
    <style:style style:name="T72" style:family="text">
      <style:text-properties fo:color="#0070c0" loext:opacity="100%" style:font-name="Liberation Serif" fo:font-size="12pt" fo:language="gl" fo:country="ES" style:text-underline-style="none" fo:font-weight="bold" style:text-underline-mode="continuous" style:text-overline-mode="continuous" style:text-line-through-mode="continuous" style:font-name-asian="Times New Roman" style:font-size-asian="12pt" style:font-weight-asian="bold" style:font-name-complex="Times New Roman" style:font-size-complex="12pt" style:font-weight-complex="bold"/>
    </style:style>
    <style:style style:name="T73" style:family="text">
      <style:text-properties fo:color="#0070c0" loext:opacity="100%" style:font-name="Liberation Serif" fo:font-size="12pt" fo:language="gl" fo:country="ES" style:text-underline-style="none" fo:font-weight="bold" officeooo:rsid="0035c5a0" style:text-underline-mode="continuous" style:text-overline-mode="continuous" style:text-line-through-mode="continuous" style:font-name-asian="Times New Roman" style:font-size-asian="12pt" style:font-weight-asian="bold" style:font-name-complex="Times New Roman" style:font-size-complex="12pt" style:font-weight-complex="bold"/>
    </style:style>
    <style:style style:name="T74" style:family="text">
      <style:text-properties fo:color="#0070c0" loext:opacity="100%" style:font-name="Liberation Serif" fo:font-size="12pt" fo:language="gl" fo:country="ES" style:text-underline-style="none" fo:font-weight="bold" officeooo:rsid="001aeb43" style:text-underline-mode="continuous" style:text-overline-mode="continuous" style:text-line-through-mode="continuous" style:font-name-asian="Times New Roman" style:font-size-asian="12pt" style:font-weight-asian="bold" style:font-name-complex="Times New Roman" style:font-size-complex="12pt" style:font-weight-complex="bold"/>
    </style:style>
    <style:style style:name="T75" style:family="text">
      <style:text-properties fo:color="#0070c0" loext:opacity="100%" style:font-name="Liberation Serif" fo:font-size="12pt" fo:language="gl" fo:country="ES" style:text-underline-style="none" fo:font-weight="bold" style:text-underline-mode="continuous" style:text-overline-mode="continuous" style:text-line-through-mode="continuous" style:font-name-asian="Times New Roman" style:font-size-asian="12pt" style:language-asian="es" style:country-asian="ES" style:font-weight-asian="bold" style:font-name-complex="Times New Roman" style:font-size-complex="12pt" style:font-weight-complex="bold"/>
    </style:style>
    <style:style style:name="T76" style:family="text">
      <style:text-properties fo:color="#0070c0" loext:opacity="100%" style:font-name="Liberation Serif" fo:font-size="12pt" fo:language="gl" fo:country="ES" style:text-underline-style="none" fo:font-weight="bold" officeooo:rsid="0035c5a0" style:text-underline-mode="continuous" style:text-overline-mode="continuous" style:text-line-through-mode="continuous" style:font-name-asian="Times New Roman" style:font-size-asian="12pt" style:language-asian="es" style:country-asian="ES" style:font-weight-asian="bold" style:font-name-complex="Times New Roman" style:font-size-complex="12pt" style:font-weight-complex="bold"/>
    </style:style>
    <style:style style:name="T77" style:family="text">
      <style:text-properties fo:color="#0070c0" loext:opacity="100%" style:font-name="Liberation Serif" fo:font-size="12pt" fo:language="gl" fo:country="ES" style:text-underline-style="none" fo:font-weight="bold" style:text-underline-mode="continuous" style:text-overline-mode="continuous" style:text-line-through-mode="continuous" style:font-size-asian="12pt" style:font-weight-asian="bold" style:font-size-complex="12pt" style:font-weight-complex="bold"/>
    </style:style>
    <style:style style:name="T78" style:family="text">
      <style:text-properties fo:color="#0070c0" loext:opacity="100%" style:font-name="Liberation Serif" fo:font-size="12pt" fo:language="gl" fo:country="ES" style:text-underline-style="none" fo:font-weight="bold" officeooo:rsid="0031b9d2" style:text-underline-mode="continuous" style:text-overline-mode="continuous" style:text-line-through-mode="continuous" style:font-size-asian="12pt" style:font-weight-asian="bold" style:font-size-complex="12pt" style:font-weight-complex="bold"/>
    </style:style>
    <style:style style:name="T79" style:family="text">
      <style:text-properties fo:color="#0070c0" loext:opacity="100%" style:font-name="Liberation Serif" fo:font-size="12pt" fo:language="gl" fo:country="ES" style:text-underline-style="none" fo:font-weight="bold" officeooo:rsid="0035c5a0" style:font-name-asian="Times New Roman" style:font-size-asian="12pt" style:language-asian="es" style:country-asian="ES" style:font-weight-asian="bold" style:font-name-complex="Times New Roman" style:font-size-complex="12pt" style:font-weight-complex="bold"/>
    </style:style>
    <style:style style:name="T80" style:family="text">
      <style:text-properties fo:color="#0070c0" loext:opacity="100%" style:font-name="Liberation Serif" fo:font-size="12pt" fo:language="gl" fo:country="ES" style:text-underline-style="none" style:font-size-asian="12pt" style:font-size-complex="12pt"/>
    </style:style>
    <style:style style:name="T81" style:family="text">
      <style:text-properties fo:color="#111111" loext:opacity="100%" style:font-name="Liberation Serif" fo:font-size="14pt" fo:language="gl" fo:country="ES" style:text-underline-style="none" fo:font-weight="bold" style:font-size-asian="14pt" style:font-weight-asian="bold" style:font-name-complex="Calibri" style:font-size-complex="14pt" style:font-weight-complex="bold"/>
    </style:style>
    <style:style style:name="T82" style:family="text">
      <style:text-properties fo:color="#111111" loext:opacity="100%" style:font-name="Liberation Serif" fo:font-size="14pt" fo:language="gl" fo:country="ES" style:text-underline-style="none" fo:font-weight="bold" officeooo:rsid="003004b9" style:font-name-asian="DejaVu Sans" style:font-size-asian="14pt" style:font-weight-asian="bold" style:font-name-complex="DejaVu Sans" style:font-size-complex="14pt" style:font-weight-complex="bold"/>
    </style:style>
    <style:style style:name="T83" style:family="text">
      <style:text-properties fo:color="#111111" loext:opacity="100%" style:font-name="Liberation Serif" fo:font-size="14pt" style:text-underline-style="none" officeooo:rsid="003004b9" style:font-name-asian="DejaVu Sans" style:font-size-asian="14pt" style:font-name-complex="DejaVu Sans" style:font-size-complex="14pt"/>
    </style:style>
    <style:style style:name="T84" style:family="text">
      <style:text-properties fo:color="#111111" loext:opacity="100%" style:font-name="Liberation Serif" fo:font-size="14pt" style:text-underline-style="none" fo:font-weight="bold" officeooo:rsid="003004b9" style:font-name-asian="DejaVu Sans" style:font-size-asian="14pt" style:font-weight-asian="bold" style:font-name-complex="DejaVu Sans" style:font-size-complex="14pt" style:font-weight-complex="bold"/>
    </style:style>
    <style:style style:name="T85" style:family="text">
      <style:text-properties fo:color="#111111" loext:opacity="100%" style:font-name="Liberation Serif" fo:language="gl" fo:country="ES"/>
    </style:style>
    <style:style style:name="T86" style:family="text">
      <style:text-properties fo:color="#111111" loext:opacity="100%" style:font-name="Liberation Serif" fo:language="gl" fo:country="ES" style:text-underline-style="none" style:font-name-complex="Calibri"/>
    </style:style>
    <style:style style:name="T87" style:family="text">
      <style:text-properties fo:color="#111111" loext:opacity="100%" style:font-name="Liberation Serif" fo:language="gl" fo:country="ES" fo:font-style="italic" style:font-style-asian="italic" style:font-style-complex="italic"/>
    </style:style>
    <style:style style:name="T88" style:family="text">
      <style:text-properties fo:color="#111111" loext:opacity="100%" style:font-name="Liberation Serif" fo:language="gl" fo:country="ES" fo:font-style="italic" fo:font-weight="bold" style:font-style-asian="italic" style:font-weight-asian="bold" style:font-style-complex="italic" style:font-weight-complex="bold"/>
    </style:style>
    <style:style style:name="T89" style:family="text">
      <style:text-properties fo:color="#111111" loext:opacity="100%" style:font-name="Liberation Serif" fo:language="gl" fo:country="ES" fo:font-weight="bold" style:font-weight-asian="bold" style:font-weight-complex="bold"/>
    </style:style>
    <style:style style:name="T90" style:family="text">
      <style:text-properties fo:color="#111111" loext:opacity="100%" style:font-name="Liberation Serif" style:text-underline-style="none" officeooo:rsid="003004b9" style:font-name-asian="DejaVu Sans" style:font-name-complex="DejaVu Sans"/>
    </style:style>
    <style:style style:name="T91" style:family="text">
      <style:text-properties fo:color="#111111" loext:opacity="100%" style:font-name="Liberation Serif" fo:font-size="12pt" fo:language="gl" fo:country="ES" style:text-underline-style="none" fo:font-weight="bold" officeooo:rsid="003004b9" style:font-name-asian="DejaVu Sans" style:font-size-asian="12pt" style:font-weight-asian="bold" style:font-name-complex="DejaVu Sans" style:font-size-complex="12pt" style:font-weight-complex="bold"/>
    </style:style>
    <style:style style:name="T92" style:family="text">
      <style:text-properties fo:color="#111111" loext:opacity="100%" style:font-name="Liberation Serif" fo:font-size="12pt" fo:language="gl" fo:country="ES" style:text-underline-style="none" fo:font-weight="normal" officeooo:rsid="003004b9" style:font-name-asian="DejaVu Sans" style:font-size-asian="12pt" style:font-weight-asian="normal" style:font-name-complex="DejaVu Sans" style:font-size-complex="12pt" style:font-weight-complex="normal"/>
    </style:style>
    <style:style style:name="T93" style:family="text">
      <style:text-properties fo:color="#000080" loext:opacity="100%"/>
    </style:style>
    <style:style style:name="T94" style:family="text">
      <style:text-properties fo:color="#000080" loext:opacity="100%" officeooo:rsid="00215aea"/>
    </style:style>
    <style:style style:name="T95" style:family="text">
      <style:text-properties fo:color="#000080" loext:opacity="100%" style:text-underline-style="solid" style:text-underline-width="auto" style:text-underline-color="font-color" style:font-name-complex="Liberation Serif"/>
    </style:style>
    <style:style style:name="T96"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T97" style:family="text">
      <style:text-properties fo:color="#000080" loext:opacity="100%" style:font-name="Liberation Serif"/>
    </style:style>
    <style:style style:name="T98" style:family="text">
      <style:text-properties fo:color="#000080" loext:opacity="100%" style:font-name="Liberation Serif" fo:language="gl" fo:country="ES"/>
    </style:style>
    <style:style style:name="T99" style:family="text">
      <style:text-properties fo:color="#000080" loext:opacity="100%" style:font-name="Liberation Serif" fo:language="gl" fo:country="ES" style:text-underline-style="solid" style:text-underline-width="auto" style:text-underline-color="font-color" style:font-name-complex="Calibri"/>
    </style:style>
    <style:style style:name="T100" style:family="text">
      <style:text-properties fo:color="#000080" loext:opacity="100%" style:font-name="Liberation Serif" fo:language="gl" fo:country="ES" style:font-name-complex="Calibri"/>
    </style:style>
    <style:style style:name="T101" style:family="text">
      <style:text-properties fo:color="#000080" loext:opacity="100%" style:font-name="Liberation Serif" fo:font-size="14pt" fo:language="gl" fo:country="ES" style:text-underline-style="none" fo:font-weight="bold" style:font-size-asian="14pt" style:font-weight-asian="bold" style:font-name-complex="Calibri" style:font-size-complex="14pt" style:font-weight-complex="bold"/>
    </style:style>
    <style:style style:name="T102" style:family="text">
      <style:text-properties fo:color="#000080" loext:opacity="100%" style:font-name="Liberation Serif" fo:font-size="14pt" fo:language="gl" fo:country="ES" fo:font-weight="bold" style:font-size-asian="14pt" style:font-weight-asian="bold" style:font-size-complex="14pt" style:font-weight-complex="bold"/>
    </style:style>
    <style:style style:name="T103" style:family="text">
      <style:text-properties fo:color="#000080" loext:opacity="100%" style:font-name="Liberation Serif" fo:font-size="14pt" fo:language="gl" fo:country="ES" fo:font-weight="bold" officeooo:rsid="003a889f" style:font-size-asian="14pt" style:font-weight-asian="bold" style:font-size-complex="14pt" style:font-weight-complex="bold"/>
    </style:style>
    <style:style style:name="T104" style:family="text">
      <style:text-properties fo:color="#000080" loext:opacity="100%" style:font-name="Liberation Serif" fo:font-size="14pt" fo:language="gl" fo:country="ES" fo:font-weight="bold" style:font-size-asian="14pt" style:font-weight-asian="bold" style:font-name-complex="Calibri" style:font-size-complex="14pt" style:font-weight-complex="bold"/>
    </style:style>
    <style:style style:name="T105" style:family="text">
      <style:text-properties fo:color="#000080" loext:opacity="100%" style:font-name="Liberation Serif" fo:font-size="14pt" fo:language="gl" fo:country="ES" style:font-size-asian="14pt" style:font-size-complex="14pt"/>
    </style:style>
    <style:style style:name="T106" style:family="text">
      <style:text-properties fo:color="#000080" loext:opacity="100%" style:font-name="Liberation Serif" fo:font-size="14pt" fo:language="gl" fo:country="ES" style:text-underline-style="solid" style:text-underline-width="auto" style:text-underline-color="font-color" fo:font-weight="bold" style:text-underline-mode="continuous" style:text-overline-mode="continuous" style:text-line-through-mode="continuous" style:font-size-asian="14pt" style:font-weight-asian="bold" style:font-size-complex="14pt" style:font-weight-complex="bold"/>
    </style:style>
    <style:style style:name="T107" style:family="text">
      <style:text-properties fo:color="#000080" loext:opacity="100%" style:font-name="Liberation Serif" fo:font-size="14pt" style:font-size-asian="14pt" style:font-size-complex="14pt"/>
    </style:style>
    <style:style style:name="T108" style:family="text">
      <style:text-properties fo:color="#000080" loext:opacity="100%" style:font-name="Liberation Serif" fo:font-size="14pt" officeooo:rsid="001aeb43" style:font-size-asian="14pt" style:font-size-complex="14pt"/>
    </style:style>
    <style:style style:name="T109" style:family="text">
      <style:text-properties fo:color="#000080" loext:opacity="100%" style:font-name="Liberation Serif" fo:font-size="14pt" fo:font-weight="bold" style:font-size-asian="14pt" style:font-weight-asian="bold" style:font-size-complex="14pt" style:font-weight-complex="bold"/>
    </style:style>
    <style:style style:name="T110" style:family="text">
      <style:text-properties fo:color="#000080" loext:opacity="100%" fo:font-size="14pt" style:font-size-asian="14pt" style:font-size-complex="14pt"/>
    </style:style>
    <style:style style:name="T111" style:family="text">
      <style:text-properties fo:color="#000080" loext:opacity="100%" fo:font-size="14pt" fo:font-weight="normal" style:font-size-asian="14pt" style:font-weight-asian="normal" style:font-size-complex="14pt" style:font-weight-complex="normal"/>
    </style:style>
    <style:style style:name="T112" style:family="text">
      <style:text-properties fo:color="#000080" loext:opacity="100%" fo:font-weight="bold" style:font-weight-asian="bold" style:font-weight-complex="bold"/>
    </style:style>
    <style:style style:name="T113" style:family="text">
      <style:text-properties fo:color="#000080" loext:opacity="100%" fo:font-size="12pt" style:font-size-asian="12pt" style:font-size-complex="12pt"/>
    </style:style>
    <style:style style:name="T114" style:family="text">
      <style:text-properties fo:color="#000080" loext:opacity="100%" fo:font-size="12pt" officeooo:rsid="003c09c2" style:font-size-asian="12pt" style:font-size-complex="12pt"/>
    </style:style>
    <style:style style:name="T115" style:family="text">
      <style:text-properties fo:color="#000080" loext:opacity="100%" fo:font-size="12pt" fo:font-weight="normal" style:font-size-asian="12pt" style:font-weight-asian="normal" style:font-size-complex="12pt" style:font-weight-complex="normal"/>
    </style:style>
    <style:style style:name="T116" style:family="text">
      <style:text-properties fo:color="#000080" loext:opacity="100%" fo:font-size="12pt" fo:font-weight="bold" style:font-size-asian="12pt" style:font-weight-asian="bold" style:font-size-complex="12pt" style:font-weight-complex="bold"/>
    </style:style>
    <style:style style:name="T117" style:family="text">
      <style:text-properties fo:color="#000080" loext:opacity="100%" fo:font-size="12pt" fo:background-color="#dee6ef" loext:char-shading-value="0" style:font-size-asian="12pt" style:font-size-complex="12pt"/>
    </style:style>
    <style:style style:name="T118" style:family="text">
      <style:text-properties fo:color="#000080" loext:opacity="100%" fo:font-size="12pt" fo:background-color="#dee6ef" loext:char-shading-value="0" style:font-size-asian="12pt" style:font-size-complex="12pt"/>
    </style:style>
    <style:style style:name="T119" style:family="text">
      <style:text-properties fo:color="#0000cd" loext:opacity="100%" style:font-name="Liberation Serif" fo:language="gl" fo:country="ES" style:text-underline-style="none" style:font-name-complex="Calibri"/>
    </style:style>
    <style:style style:name="T120" style:family="text">
      <style:text-properties officeooo:rsid="00228161"/>
    </style:style>
    <style:style style:name="T121" style:family="text">
      <style:text-properties officeooo:rsid="001b1858"/>
    </style:style>
    <style:style style:name="T122" style:family="text">
      <style:text-properties officeooo:rsid="001b82c4"/>
    </style:style>
    <style:style style:name="T123" style:family="text">
      <style:text-properties officeooo:rsid="001aeb43"/>
    </style:style>
    <style:style style:name="T124" style:family="text">
      <style:text-properties officeooo:rsid="001ddee1"/>
    </style:style>
    <style:style style:name="T125" style:family="text">
      <style:text-properties style:text-position="sub 67%" style:font-name="Liberation Serif" fo:language="gl" fo:country="ES"/>
    </style:style>
    <style:style style:name="T126" style:family="text">
      <style:text-properties fo:font-style="italic" style:font-style-asian="italic" style:font-style-complex="italic"/>
    </style:style>
    <style:style style:name="T127" style:family="text">
      <style:text-properties style:text-position="super 67%" style:font-name="Liberation Serif" fo:language="gl" fo:country="ES"/>
    </style:style>
    <style:style style:name="T128" style:family="text">
      <style:text-properties officeooo:rsid="001fdb93"/>
    </style:style>
    <style:style style:name="T129" style:family="text">
      <style:text-properties officeooo:rsid="0029d0eb"/>
    </style:style>
    <style:style style:name="T130" style:family="text">
      <style:text-properties officeooo:rsid="00270d5a"/>
    </style:style>
    <style:style style:name="T131" style:family="text">
      <style:text-properties officeooo:rsid="00210a81"/>
    </style:style>
    <style:style style:name="T132" style:family="text">
      <style:text-properties officeooo:rsid="002a949d"/>
    </style:style>
    <style:style style:name="T133" style:family="text">
      <style:text-properties officeooo:rsid="002124d1"/>
    </style:style>
    <style:style style:name="T134" style:family="text">
      <style:text-properties fo:font-size="11pt" style:font-size-asian="11pt" style:font-size-complex="11pt"/>
    </style:style>
    <style:style style:name="T135" style:family="text">
      <style:text-properties style:font-name="Liberation Serif"/>
    </style:style>
    <style:style style:name="T136" style:family="text">
      <style:text-properties style:font-name="Liberation Serif" fo:language="gl" fo:country="ES"/>
    </style:style>
    <style:style style:name="T137" style:family="text">
      <style:text-properties style:font-name="Liberation Serif" fo:language="gl" fo:country="ES" fo:font-style="italic" fo:font-weight="bold" style:font-style-asian="italic" style:font-weight-asian="bold" style:font-style-complex="italic" style:font-weight-complex="bold"/>
    </style:style>
    <style:style style:name="T138" style:family="text">
      <style:text-properties style:font-name="Liberation Serif" fo:language="gl" fo:country="ES" fo:font-style="italic" style:font-style-asian="italic" style:font-style-complex="italic"/>
    </style:style>
    <style:style style:name="T139" style:family="text">
      <style:text-properties style:font-name="Liberation Serif" fo:language="gl" fo:country="ES" fo:font-style="italic" officeooo:rsid="001aeb43" style:font-style-asian="italic" style:font-style-complex="italic"/>
    </style:style>
    <style:style style:name="T140" style:family="text">
      <style:text-properties style:font-name="Liberation Serif" fo:language="gl" fo:country="ES" fo:font-style="italic" style:text-underline-style="solid" style:text-underline-width="auto" style:text-underline-color="font-color" style:text-underline-mode="continuous" style:text-overline-mode="continuous" style:text-line-through-mode="continuous" style:font-style-asian="italic" style:font-style-complex="italic"/>
    </style:style>
    <style:style style:name="T141" style:family="text">
      <style:text-properties style:font-name="Liberation Serif" fo:language="gl" fo:country="ES" fo:font-weight="bold" style:font-weight-asian="bold" style:font-weight-complex="bold"/>
    </style:style>
    <style:style style:name="T142" style:family="text">
      <style:text-properties style:font-name="Liberation Serif" fo:language="gl" fo:country="ES" fo:font-weight="bold" officeooo:rsid="001b82c4" style:font-weight-asian="bold" style:font-weight-complex="bold"/>
    </style:style>
    <style:style style:name="T143" style:family="text">
      <style:text-properties style:font-name="Liberation Serif" fo:language="gl" fo:country="ES" officeooo:rsid="001b1858"/>
    </style:style>
    <style:style style:name="T144" style:family="text">
      <style:text-properties style:font-name="Liberation Serif" fo:language="gl" fo:country="ES" officeooo:rsid="001b82c4"/>
    </style:style>
    <style:style style:name="T145" style:family="text">
      <style:text-properties style:font-name="Liberation Serif" fo:language="gl" fo:country="ES" officeooo:rsid="001ddee1"/>
    </style:style>
    <style:style style:name="T146" style:family="text">
      <style:text-properties style:font-name="Liberation Serif" fo:language="gl" fo:country="ES" officeooo:rsid="0027af4f"/>
    </style:style>
    <style:style style:name="T147" style:family="text">
      <style:text-properties style:font-name="Liberation Serif" fo:language="gl" fo:country="ES" officeooo:rsid="002849fa"/>
    </style:style>
    <style:style style:name="T148" style:family="text">
      <style:text-properties style:font-name="Liberation Serif" fo:language="gl" fo:country="ES" style:text-underline-style="solid" style:text-underline-width="auto" style:text-underline-color="font-color" style:text-underline-mode="continuous" style:text-overline-mode="continuous" style:text-line-through-mode="continuous"/>
    </style:style>
    <style:style style:name="T149" style:family="text">
      <style:text-properties style:font-name="Liberation Serif" fo:language="gl" fo:country="ES" officeooo:rsid="001f52d5"/>
    </style:style>
    <style:style style:name="T150" style:family="text">
      <style:text-properties style:font-name="Liberation Serif" fo:language="gl" fo:country="ES" officeooo:rsid="001fdb93"/>
    </style:style>
    <style:style style:name="T151" style:family="text">
      <style:text-properties style:font-name="Liberation Serif" fo:language="gl" fo:country="ES" fo:font-weight="normal" style:font-weight-asian="normal" style:font-weight-complex="normal"/>
    </style:style>
    <style:style style:name="T152" style:family="text">
      <style:text-properties style:font-name="Liberation Serif" fo:language="gl" fo:country="ES" style:font-name-complex="Calibri"/>
    </style:style>
    <style:style style:name="T153" style:family="text">
      <style:text-properties style:font-name="Liberation Serif" fo:language="gl" fo:country="ES" officeooo:rsid="001aeb43"/>
    </style:style>
    <style:style style:name="T154" style:family="text">
      <style:text-properties style:font-name="Liberation Serif" fo:language="gl" fo:country="ES" officeooo:rsid="00210a81"/>
    </style:style>
    <style:style style:name="T155" style:family="text">
      <style:text-properties style:font-name="Liberation Serif" fo:font-size="12pt" fo:language="gl" fo:country="ES" style:font-size-asian="12pt" style:font-size-complex="12pt"/>
    </style:style>
    <style:style style:name="T156" style:family="text">
      <style:text-properties style:font-name="Liberation Serif" fo:font-size="14pt" fo:language="gl" fo:country="ES" fo:font-weight="bold" style:font-size-asian="14pt" style:font-weight-asian="bold" style:font-size-complex="14pt" style:font-weight-complex="bold"/>
    </style:style>
    <style:style style:name="T157" style:family="text">
      <style:text-properties style:font-name="Liberation Serif" fo:font-size="14pt" fo:font-weight="bold" style:font-size-asian="14pt" style:font-weight-asian="bold" style:font-size-complex="14pt" style:font-weight-complex="bold"/>
    </style:style>
    <style:style style:name="T158" style:family="text">
      <style:text-properties style:font-name="Liberation Serif" fo:font-size="14pt" style:font-size-asian="14pt" style:font-size-complex="14pt"/>
    </style:style>
    <style:style style:name="T159" style:family="text">
      <style:text-properties fo:font-weight="bold" style:font-weight-asian="bold" style:font-weight-complex="bold"/>
    </style:style>
    <style:style style:name="T160" style:family="text">
      <style:text-properties fo:font-weight="bold" officeooo:rsid="001b82c4" style:font-weight-asian="bold" style:font-weight-complex="bold"/>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WW_5f_CharLFO3LVL1" loext:num-list-format="%1%" text:bullet-char="•">
        <style:list-level-properties text:list-level-position-and-space-mode="label-alignment">
          <style:list-level-label-alignment text:label-followed-by="listtab" fo:text-indent="-0.635cm" fo:margin-left="2.521cm"/>
        </style:list-level-properties>
        <style:text-properties style:font-name="OpenSymbol1"/>
      </text:list-level-style-bullet>
      <text:list-level-style-bullet text:level="2" text:style-name="WW_5f_CharLFO3LVL2" loext:num-list-format="%2%" text:bullet-char="◦">
        <style:list-level-properties text:list-level-position-and-space-mode="label-alignment">
          <style:list-level-label-alignment text:label-followed-by="listtab" fo:text-indent="-0.635cm" fo:margin-left="3.156cm"/>
        </style:list-level-properties>
        <style:text-properties style:font-name="OpenSymbol1"/>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791cm"/>
        </style:list-level-properties>
        <style:text-properties style:font-name="OpenSymbol1"/>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4.426cm"/>
        </style:list-level-properties>
        <style:text-properties style:font-name="OpenSymbol1"/>
      </text:list-level-style-bullet>
      <text:list-level-style-bullet text:level="5" text:style-name="WW_5f_CharLFO3LVL5" loext:num-list-format="%5%" text:bullet-char="◦">
        <style:list-level-properties text:list-level-position-and-space-mode="label-alignment">
          <style:list-level-label-alignment text:label-followed-by="listtab" fo:text-indent="-0.635cm" fo:margin-left="5.061cm"/>
        </style:list-level-properties>
        <style:text-properties style:font-name="OpenSymbol1"/>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5.696cm"/>
        </style:list-level-properties>
        <style:text-properties style:font-name="OpenSymbol1"/>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6.331cm"/>
        </style:list-level-properties>
        <style:text-properties style:font-name="OpenSymbol1"/>
      </text:list-level-style-bullet>
      <text:list-level-style-bullet text:level="8" text:style-name="WW_5f_CharLFO3LVL8" loext:num-list-format="%8%" text:bullet-char="◦">
        <style:list-level-properties text:list-level-position-and-space-mode="label-alignment">
          <style:list-level-label-alignment text:label-followed-by="listtab" fo:text-indent="-0.635cm" fo:margin-left="6.966cm"/>
        </style:list-level-properties>
        <style:text-properties style:font-name="OpenSymbol1"/>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7.601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4LVL1" loext:num-list-format="%1%" text:bullet-char="•">
        <style:list-level-properties text:list-level-position-and-space-mode="label-alignment">
          <style:list-level-label-alignment text:label-followed-by="listtab" fo:text-indent="-0.635cm" fo:margin-left="2.521cm"/>
        </style:list-level-properties>
        <style:text-properties style:font-name="OpenSymbol1"/>
      </text:list-level-style-bullet>
      <text:list-level-style-bullet text:level="2" text:style-name="WW_5f_CharLFO4LVL2" loext:num-list-format="%2%" text:bullet-char="◦">
        <style:list-level-properties text:list-level-position-and-space-mode="label-alignment">
          <style:list-level-label-alignment text:label-followed-by="listtab" fo:text-indent="-0.635cm" fo:margin-left="3.156cm"/>
        </style:list-level-properties>
        <style:text-properties style:font-name="OpenSymbol1"/>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791cm"/>
        </style:list-level-properties>
        <style:text-properties style:font-name="OpenSymbol1"/>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4.426cm"/>
        </style:list-level-properties>
        <style:text-properties style:font-name="OpenSymbol1"/>
      </text:list-level-style-bullet>
      <text:list-level-style-bullet text:level="5" text:style-name="WW_5f_CharLFO4LVL5" loext:num-list-format="%5%" text:bullet-char="◦">
        <style:list-level-properties text:list-level-position-and-space-mode="label-alignment">
          <style:list-level-label-alignment text:label-followed-by="listtab" fo:text-indent="-0.635cm" fo:margin-left="5.061cm"/>
        </style:list-level-properties>
        <style:text-properties style:font-name="OpenSymbol1"/>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5.696cm"/>
        </style:list-level-properties>
        <style:text-properties style:font-name="OpenSymbol1"/>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6.331cm"/>
        </style:list-level-properties>
        <style:text-properties style:font-name="OpenSymbol1"/>
      </text:list-level-style-bullet>
      <text:list-level-style-bullet text:level="8" text:style-name="WW_5f_CharLFO4LVL8" loext:num-list-format="%8%" text:bullet-char="◦">
        <style:list-level-properties text:list-level-position-and-space-mode="label-alignment">
          <style:list-level-label-alignment text:label-followed-by="listtab" fo:text-indent="-0.635cm" fo:margin-left="6.966cm"/>
        </style:list-level-properties>
        <style:text-properties style:font-name="OpenSymbol1"/>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7.601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5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6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6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6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6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6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6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6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6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6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7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7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7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7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9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9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9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1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WW_5f_CharLFO11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1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1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1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12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2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2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2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13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3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3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3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14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4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4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4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4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4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4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4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4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5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WW_5f_CharLFO16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6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6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6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WW_5f_CharLFO17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7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7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7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7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7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7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7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7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WW_5f_CharLFO18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8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8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8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8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8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8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8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8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WW_5f_CharLFO19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9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9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9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9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9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9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9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9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bullet text:level="1" text:style-name="WW_5f_CharLFO2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WW_5f_CharLFO21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1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1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1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1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1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1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1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1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bullet text:level="1" text:style-name="WW_5f_CharLFO22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2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2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2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2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2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2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2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2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bullet text:level="1" text:style-name="WW_5f_CharLFO24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4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4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4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4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4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4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4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4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bullet text:level="1" text:style-name="WW_5f_CharLFO25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5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5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5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5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5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5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5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5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26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6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6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6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6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6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6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6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6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bullet text:level="1" text:style-name="WW_5f_CharLFO27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7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7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7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7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7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7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7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7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bullet text:level="1" text:style-name="WW_5f_CharLFO28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8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8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8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8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8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8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8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8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bullet text:level="1" text:style-name="WW_5f_CharLFO29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9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9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9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9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9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9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9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9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bullet text:level="1" text:style-name="WW_5f_CharLFO31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1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1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1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1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1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1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1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1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bullet text:level="1" text:style-name="WW_5f_CharLFO32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2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2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2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2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2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2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2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2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bullet text:level="1" text:style-name="WW_5f_CharLFO33LVL1" loext:num-list-format="%1%" text:bullet-char="•">
        <style:list-level-properties text:list-level-position-and-space-mode="label-alignment">
          <style:list-level-label-alignment text:label-followed-by="listtab" fo:text-indent="-0.635cm" fo:margin-left="1.365cm"/>
        </style:list-level-properties>
        <style:text-properties style:font-name="OpenSymbol1"/>
      </text:list-level-style-bullet>
      <text:list-level-style-bullet text:level="2" text:style-name="WW_5f_CharLFO33LVL2" loext:num-list-format="%2%" text:bullet-char="◦">
        <style:list-level-properties text:list-level-position-and-space-mode="label-alignment">
          <style:list-level-label-alignment text:label-followed-by="listtab" fo:text-indent="-0.635cm" fo:margin-left="2cm"/>
        </style:list-level-properties>
        <style:text-properties style:font-name="OpenSymbol1"/>
      </text:list-level-style-bullet>
      <text:list-level-style-bullet text:level="3" text:style-name="WW_5f_CharLFO33LVL3" loext:num-list-format="%3%" text:bullet-char="▪">
        <style:list-level-properties text:list-level-position-and-space-mode="label-alignment">
          <style:list-level-label-alignment text:label-followed-by="listtab" fo:text-indent="-0.635cm" fo:margin-left="2.635cm"/>
        </style:list-level-properties>
        <style:text-properties style:font-name="OpenSymbol1"/>
      </text:list-level-style-bullet>
      <text:list-level-style-bullet text:level="4" text:style-name="WW_5f_CharLFO33LVL4" loext:num-list-format="%4%" text:bullet-char="•">
        <style:list-level-properties text:list-level-position-and-space-mode="label-alignment">
          <style:list-level-label-alignment text:label-followed-by="listtab" fo:text-indent="-0.635cm" fo:margin-left="3.27cm"/>
        </style:list-level-properties>
        <style:text-properties style:font-name="OpenSymbol1"/>
      </text:list-level-style-bullet>
      <text:list-level-style-bullet text:level="5" text:style-name="WW_5f_CharLFO33LVL5" loext:num-list-format="%5%" text:bullet-char="◦">
        <style:list-level-properties text:list-level-position-and-space-mode="label-alignment">
          <style:list-level-label-alignment text:label-followed-by="listtab" fo:text-indent="-0.635cm" fo:margin-left="3.905cm"/>
        </style:list-level-properties>
        <style:text-properties style:font-name="OpenSymbol1"/>
      </text:list-level-style-bullet>
      <text:list-level-style-bullet text:level="6" text:style-name="WW_5f_CharLFO33LVL6" loext:num-list-format="%6%" text:bullet-char="▪">
        <style:list-level-properties text:list-level-position-and-space-mode="label-alignment">
          <style:list-level-label-alignment text:label-followed-by="listtab" fo:text-indent="-0.635cm" fo:margin-left="4.54cm"/>
        </style:list-level-properties>
        <style:text-properties style:font-name="OpenSymbol1"/>
      </text:list-level-style-bullet>
      <text:list-level-style-bullet text:level="7" text:style-name="WW_5f_CharLFO33LVL7" loext:num-list-format="%7%" text:bullet-char="•">
        <style:list-level-properties text:list-level-position-and-space-mode="label-alignment">
          <style:list-level-label-alignment text:label-followed-by="listtab" fo:text-indent="-0.635cm" fo:margin-left="5.175cm"/>
        </style:list-level-properties>
        <style:text-properties style:font-name="OpenSymbol1"/>
      </text:list-level-style-bullet>
      <text:list-level-style-bullet text:level="8" text:style-name="WW_5f_CharLFO33LVL8" loext:num-list-format="%8%" text:bullet-char="◦">
        <style:list-level-properties text:list-level-position-and-space-mode="label-alignment">
          <style:list-level-label-alignment text:label-followed-by="listtab" fo:text-indent="-0.635cm" fo:margin-left="5.81cm"/>
        </style:list-level-properties>
        <style:text-properties style:font-name="OpenSymbol1"/>
      </text:list-level-style-bullet>
      <text:list-level-style-bullet text:level="9" text:style-name="WW_5f_CharLFO33LVL9" loext:num-list-format="%9%" text:bullet-char="▪">
        <style:list-level-properties text:list-level-position-and-space-mode="label-alignment">
          <style:list-level-label-alignment text:label-followed-by="listtab" fo:text-indent="-0.635cm" fo:margin-left="6.44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WW_5f_CharLFO35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5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5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5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5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5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5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5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5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bullet text:level="1" text:style-name="WW_5f_CharLFO36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6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6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6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6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6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6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6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6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bullet text:level="1" text:style-name="WW_5f_CharLFO37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7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7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7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7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7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7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7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7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bullet text:level="1" text:style-name="WW_5f_CharLFO38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8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8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8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8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8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8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8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8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bullet text:level="1" text:style-name="WW_5f_CharLFO39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9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9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9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9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9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9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9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9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bullet text:level="1" text:style-name="WW_5f_CharLFO42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42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42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42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42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42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42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42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42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bullet text:level="1" text:style-name="WW_5f_CharLFO43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43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43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43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43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43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43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43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43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bullet text:level="1" text:style-name="WW_5f_CharLFO44LVL1" loext:num-list-format="%1%" text:bullet-char="•">
        <style:list-level-properties text:list-level-position-and-space-mode="label-alignment">
          <style:list-level-label-alignment text:label-followed-by="listtab" fo:text-indent="-0.635cm" fo:margin-left="1.393cm"/>
        </style:list-level-properties>
        <style:text-properties style:font-name="OpenSymbol1"/>
      </text:list-level-style-bullet>
      <text:list-level-style-bullet text:level="2" text:style-name="WW_5f_CharLFO44LVL2" loext:num-list-format="%2%" text:bullet-char="◦">
        <style:list-level-properties text:list-level-position-and-space-mode="label-alignment">
          <style:list-level-label-alignment text:label-followed-by="listtab" fo:text-indent="-0.635cm" fo:margin-left="2.028cm"/>
        </style:list-level-properties>
        <style:text-properties style:font-name="OpenSymbol1"/>
      </text:list-level-style-bullet>
      <text:list-level-style-bullet text:level="3" text:style-name="WW_5f_CharLFO44LVL3" loext:num-list-format="%3%" text:bullet-char="▪">
        <style:list-level-properties text:list-level-position-and-space-mode="label-alignment">
          <style:list-level-label-alignment text:label-followed-by="listtab" fo:text-indent="-0.635cm" fo:margin-left="2.663cm"/>
        </style:list-level-properties>
        <style:text-properties style:font-name="OpenSymbol1"/>
      </text:list-level-style-bullet>
      <text:list-level-style-bullet text:level="4" text:style-name="WW_5f_CharLFO44LVL4" loext:num-list-format="%4%" text:bullet-char="•">
        <style:list-level-properties text:list-level-position-and-space-mode="label-alignment">
          <style:list-level-label-alignment text:label-followed-by="listtab" fo:text-indent="-0.635cm" fo:margin-left="3.298cm"/>
        </style:list-level-properties>
        <style:text-properties style:font-name="OpenSymbol1"/>
      </text:list-level-style-bullet>
      <text:list-level-style-bullet text:level="5" text:style-name="WW_5f_CharLFO44LVL5" loext:num-list-format="%5%" text:bullet-char="◦">
        <style:list-level-properties text:list-level-position-and-space-mode="label-alignment">
          <style:list-level-label-alignment text:label-followed-by="listtab" fo:text-indent="-0.635cm" fo:margin-left="3.933cm"/>
        </style:list-level-properties>
        <style:text-properties style:font-name="OpenSymbol1"/>
      </text:list-level-style-bullet>
      <text:list-level-style-bullet text:level="6" text:style-name="WW_5f_CharLFO44LVL6" loext:num-list-format="%6%" text:bullet-char="▪">
        <style:list-level-properties text:list-level-position-and-space-mode="label-alignment">
          <style:list-level-label-alignment text:label-followed-by="listtab" fo:text-indent="-0.635cm" fo:margin-left="4.568cm"/>
        </style:list-level-properties>
        <style:text-properties style:font-name="OpenSymbol1"/>
      </text:list-level-style-bullet>
      <text:list-level-style-bullet text:level="7" text:style-name="WW_5f_CharLFO44LVL7" loext:num-list-format="%7%" text:bullet-char="•">
        <style:list-level-properties text:list-level-position-and-space-mode="label-alignment">
          <style:list-level-label-alignment text:label-followed-by="listtab" fo:text-indent="-0.635cm" fo:margin-left="5.203cm"/>
        </style:list-level-properties>
        <style:text-properties style:font-name="OpenSymbol1"/>
      </text:list-level-style-bullet>
      <text:list-level-style-bullet text:level="8" text:style-name="WW_5f_CharLFO44LVL8" loext:num-list-format="%8%" text:bullet-char="◦">
        <style:list-level-properties text:list-level-position-and-space-mode="label-alignment">
          <style:list-level-label-alignment text:label-followed-by="listtab" fo:text-indent="-0.635cm" fo:margin-left="5.838cm"/>
        </style:list-level-properties>
        <style:text-properties style:font-name="OpenSymbol1"/>
      </text:list-level-style-bullet>
      <text:list-level-style-bullet text:level="9" text:style-name="WW_5f_CharLFO44LVL9" loext:num-list-format="%9%" text:bullet-char="▪">
        <style:list-level-properties text:list-level-position-and-space-mode="label-alignment">
          <style:list-level-label-alignment text:label-followed-by="listtab" fo:text-indent="-0.635cm" fo:margin-left="6.473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9">
      <text:list-level-style-bullet text:level="1" text:style-name="WW_5f_CharLFO45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45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45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45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45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45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45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45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45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bullet text:level="1" text:style-name="WW_5f_CharLFO46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46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46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46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46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46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46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46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46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bullet text:level="1" text:style-name="WW_5f_CharLFO47LVL1" loext:num-list-format="%1%" text:bullet-char="•">
        <style:list-level-properties text:list-level-position-and-space-mode="label-alignment">
          <style:list-level-label-alignment text:label-followed-by="listtab" fo:text-indent="-0.499cm" fo:margin-left="1.251cm"/>
        </style:list-level-properties>
        <style:text-properties style:font-name="OpenSymbol1"/>
      </text:list-level-style-bullet>
      <text:list-level-style-bullet text:level="2" text:style-name="WW_5f_CharLFO47LVL2" loext:num-list-format="%2%" text:bullet-char="•">
        <style:list-level-properties text:list-level-position-and-space-mode="label-alignment">
          <style:list-level-label-alignment text:label-followed-by="listtab" fo:text-indent="-0.499cm" fo:margin-left="2.501cm"/>
        </style:list-level-properties>
        <style:text-properties style:font-name="OpenSymbol1"/>
      </text:list-level-style-bullet>
      <text:list-level-style-bullet text:level="3" text:style-name="WW_5f_CharLFO47LVL3" loext:num-list-format="%3%" text:bullet-char="•">
        <style:list-level-properties text:list-level-position-and-space-mode="label-alignment">
          <style:list-level-label-alignment text:label-followed-by="listtab" fo:text-indent="-0.499cm" fo:margin-left="3.752cm"/>
        </style:list-level-properties>
        <style:text-properties style:font-name="OpenSymbol1"/>
      </text:list-level-style-bullet>
      <text:list-level-style-bullet text:level="4" text:style-name="WW_5f_CharLFO47LVL4" loext:num-list-format="%4%" text:bullet-char="•">
        <style:list-level-properties text:list-level-position-and-space-mode="label-alignment">
          <style:list-level-label-alignment text:label-followed-by="listtab" fo:text-indent="-0.499cm" fo:margin-left="5.002cm"/>
        </style:list-level-properties>
        <style:text-properties style:font-name="OpenSymbol1"/>
      </text:list-level-style-bullet>
      <text:list-level-style-bullet text:level="5" text:style-name="WW_5f_CharLFO47LVL5" loext:num-list-format="%5%" text:bullet-char="•">
        <style:list-level-properties text:list-level-position-and-space-mode="label-alignment">
          <style:list-level-label-alignment text:label-followed-by="listtab" fo:text-indent="-0.499cm" fo:margin-left="6.253cm"/>
        </style:list-level-properties>
        <style:text-properties style:font-name="OpenSymbol1"/>
      </text:list-level-style-bullet>
      <text:list-level-style-bullet text:level="6" text:style-name="WW_5f_CharLFO47LVL6" loext:num-list-format="%6%" text:bullet-char="•">
        <style:list-level-properties text:list-level-position-and-space-mode="label-alignment">
          <style:list-level-label-alignment text:label-followed-by="listtab" fo:text-indent="-0.499cm" fo:margin-left="7.504cm"/>
        </style:list-level-properties>
        <style:text-properties style:font-name="OpenSymbol1"/>
      </text:list-level-style-bullet>
      <text:list-level-style-bullet text:level="7" text:style-name="WW_5f_CharLFO47LVL7" loext:num-list-format="%7%" text:bullet-char="•">
        <style:list-level-properties text:list-level-position-and-space-mode="label-alignment">
          <style:list-level-label-alignment text:label-followed-by="listtab" fo:text-indent="-0.499cm" fo:margin-left="8.754cm"/>
        </style:list-level-properties>
        <style:text-properties style:font-name="OpenSymbol1"/>
      </text:list-level-style-bullet>
      <text:list-level-style-bullet text:level="8" text:style-name="WW_5f_CharLFO47LVL8" loext:num-list-format="%8%" text:bullet-char="•">
        <style:list-level-properties text:list-level-position-and-space-mode="label-alignment">
          <style:list-level-label-alignment text:label-followed-by="listtab" fo:text-indent="-0.499cm" fo:margin-left="10.005cm"/>
        </style:list-level-properties>
        <style:text-properties style:font-name="OpenSymbol1"/>
      </text:list-level-style-bullet>
      <text:list-level-style-bullet text:level="9" text:style-name="WW_5f_CharLFO47LVL9" loext:num-list-format="%9%" text:bullet-char="•">
        <style:list-level-properties text:list-level-position-and-space-mode="label-alignment">
          <style:list-level-label-alignment text:label-followed-by="listtab" fo:text-indent="-0.499cm" fo:margin-left="11.25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2">
      <text:list-level-style-bullet text:level="1" text:style-name="WW_5f_CharLFO48LVL1" loext:num-list-format="%1%" text:bullet-char="•">
        <style:list-level-properties text:list-level-position-and-space-mode="label-alignment">
          <style:list-level-label-alignment text:label-followed-by="listtab" fo:text-indent="-0.635cm" fo:margin-left="1.376cm"/>
        </style:list-level-properties>
        <style:text-properties style:font-name="OpenSymbol1"/>
      </text:list-level-style-bullet>
      <text:list-level-style-bullet text:level="2" text:style-name="WW_5f_CharLFO48LVL2" loext:num-list-format="%2%" text:bullet-char="◦">
        <style:list-level-properties text:list-level-position-and-space-mode="label-alignment">
          <style:list-level-label-alignment text:label-followed-by="listtab" fo:text-indent="-0.635cm" fo:margin-left="2.011cm"/>
        </style:list-level-properties>
        <style:text-properties style:font-name="OpenSymbol1"/>
      </text:list-level-style-bullet>
      <text:list-level-style-bullet text:level="3" text:style-name="WW_5f_CharLFO48LVL3" loext:num-list-format="%3%" text:bullet-char="▪">
        <style:list-level-properties text:list-level-position-and-space-mode="label-alignment">
          <style:list-level-label-alignment text:label-followed-by="listtab" fo:text-indent="-0.635cm" fo:margin-left="2.646cm"/>
        </style:list-level-properties>
        <style:text-properties style:font-name="OpenSymbol1"/>
      </text:list-level-style-bullet>
      <text:list-level-style-bullet text:level="4" text:style-name="WW_5f_CharLFO48LVL4" loext:num-list-format="%4%" text:bullet-char="•">
        <style:list-level-properties text:list-level-position-and-space-mode="label-alignment">
          <style:list-level-label-alignment text:label-followed-by="listtab" fo:text-indent="-0.635cm" fo:margin-left="3.281cm"/>
        </style:list-level-properties>
        <style:text-properties style:font-name="OpenSymbol1"/>
      </text:list-level-style-bullet>
      <text:list-level-style-bullet text:level="5" text:style-name="WW_5f_CharLFO48LVL5" loext:num-list-format="%5%" text:bullet-char="◦">
        <style:list-level-properties text:list-level-position-and-space-mode="label-alignment">
          <style:list-level-label-alignment text:label-followed-by="listtab" fo:text-indent="-0.635cm" fo:margin-left="3.916cm"/>
        </style:list-level-properties>
        <style:text-properties style:font-name="OpenSymbol1"/>
      </text:list-level-style-bullet>
      <text:list-level-style-bullet text:level="6" text:style-name="WW_5f_CharLFO48LVL6" loext:num-list-format="%6%" text:bullet-char="▪">
        <style:list-level-properties text:list-level-position-and-space-mode="label-alignment">
          <style:list-level-label-alignment text:label-followed-by="listtab" fo:text-indent="-0.635cm" fo:margin-left="4.551cm"/>
        </style:list-level-properties>
        <style:text-properties style:font-name="OpenSymbol1"/>
      </text:list-level-style-bullet>
      <text:list-level-style-bullet text:level="7" text:style-name="WW_5f_CharLFO48LVL7" loext:num-list-format="%7%" text:bullet-char="•">
        <style:list-level-properties text:list-level-position-and-space-mode="label-alignment">
          <style:list-level-label-alignment text:label-followed-by="listtab" fo:text-indent="-0.635cm" fo:margin-left="5.186cm"/>
        </style:list-level-properties>
        <style:text-properties style:font-name="OpenSymbol1"/>
      </text:list-level-style-bullet>
      <text:list-level-style-bullet text:level="8" text:style-name="WW_5f_CharLFO48LVL8" loext:num-list-format="%8%" text:bullet-char="◦">
        <style:list-level-properties text:list-level-position-and-space-mode="label-alignment">
          <style:list-level-label-alignment text:label-followed-by="listtab" fo:text-indent="-0.635cm" fo:margin-left="5.821cm"/>
        </style:list-level-properties>
        <style:text-properties style:font-name="OpenSymbol1"/>
      </text:list-level-style-bullet>
      <text:list-level-style-bullet text:level="9" text:style-name="WW_5f_CharLFO48LVL9" loext:num-list-format="%9%" text:bullet-char="▪">
        <style:list-level-properties text:list-level-position-and-space-mode="label-alignment">
          <style:list-level-label-alignment text:label-followed-by="listtab" fo:text-indent="-0.635cm" fo:margin-left="6.456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bullet text:level="1" text:style-name="WW_5f_CharLFO49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49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49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49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49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49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49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49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49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4">
      <text:list-level-style-bullet text:level="1" text:style-name="WW_5f_CharLFO5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5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5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5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5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5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5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5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5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bullet text:level="1" text:style-name="WW_5f_CharLFO51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51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51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51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51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51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51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51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51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bullet text:level="1" text:style-name="WW_5f_CharLFO52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52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52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52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52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52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52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52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52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7">
      <text:list-level-style-bullet text:level="1" text:style-name="WW_5f_CharLFO53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53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53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53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53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53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53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53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53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bullet text:level="1" text:style-name="WW_5f_CharLFO54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54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54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54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54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54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54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54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54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bullet text:level="1" text:style-name="WW_5f_CharLFO55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55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55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55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55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55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55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55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55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bullet text:level="1" text:style-name="WW_5f_CharLFO56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56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56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56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56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56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56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56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56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bullet text:level="1" text:style-name="WW_5f_CharLFO57LVL1" loext:num-list-format="%1%" text:bullet-char="➢">
        <style:list-level-properties text:list-level-position-and-space-mode="label-alignment">
          <style:list-level-label-alignment text:label-followed-by="listtab" fo:text-indent="-0.635cm" fo:margin-left="1.653cm"/>
        </style:list-level-properties>
        <style:text-properties style:font-name="OpenSymbol1"/>
      </text:list-level-style-bullet>
      <text:list-level-style-bullet text:level="2" text:style-name="WW_5f_CharLFO57LVL2" loext:num-list-format="%2%" text:bullet-char="◦">
        <style:list-level-properties text:list-level-position-and-space-mode="label-alignment">
          <style:list-level-label-alignment text:label-followed-by="listtab" fo:text-indent="-0.635cm" fo:margin-left="2.288cm"/>
        </style:list-level-properties>
        <style:text-properties style:font-name="OpenSymbol1"/>
      </text:list-level-style-bullet>
      <text:list-level-style-bullet text:level="3" text:style-name="WW_5f_CharLFO57LVL3" loext:num-list-format="%3%" text:bullet-char="▪">
        <style:list-level-properties text:list-level-position-and-space-mode="label-alignment">
          <style:list-level-label-alignment text:label-followed-by="listtab" fo:text-indent="-0.635cm" fo:margin-left="2.923cm"/>
        </style:list-level-properties>
        <style:text-properties style:font-name="OpenSymbol1"/>
      </text:list-level-style-bullet>
      <text:list-level-style-bullet text:level="4" text:style-name="WW_5f_CharLFO57LVL4" loext:num-list-format="%4%" text:bullet-char="•">
        <style:list-level-properties text:list-level-position-and-space-mode="label-alignment">
          <style:list-level-label-alignment text:label-followed-by="listtab" fo:text-indent="-0.635cm" fo:margin-left="3.558cm"/>
        </style:list-level-properties>
        <style:text-properties style:font-name="OpenSymbol1"/>
      </text:list-level-style-bullet>
      <text:list-level-style-bullet text:level="5" text:style-name="WW_5f_CharLFO57LVL5" loext:num-list-format="%5%" text:bullet-char="◦">
        <style:list-level-properties text:list-level-position-and-space-mode="label-alignment">
          <style:list-level-label-alignment text:label-followed-by="listtab" fo:text-indent="-0.635cm" fo:margin-left="4.193cm"/>
        </style:list-level-properties>
        <style:text-properties style:font-name="OpenSymbol1"/>
      </text:list-level-style-bullet>
      <text:list-level-style-bullet text:level="6" text:style-name="WW_5f_CharLFO57LVL6" loext:num-list-format="%6%" text:bullet-char="▪">
        <style:list-level-properties text:list-level-position-and-space-mode="label-alignment">
          <style:list-level-label-alignment text:label-followed-by="listtab" fo:text-indent="-0.635cm" fo:margin-left="4.828cm"/>
        </style:list-level-properties>
        <style:text-properties style:font-name="OpenSymbol1"/>
      </text:list-level-style-bullet>
      <text:list-level-style-bullet text:level="7" text:style-name="WW_5f_CharLFO57LVL7" loext:num-list-format="%7%" text:bullet-char="•">
        <style:list-level-properties text:list-level-position-and-space-mode="label-alignment">
          <style:list-level-label-alignment text:label-followed-by="listtab" fo:text-indent="-0.635cm" fo:margin-left="5.463cm"/>
        </style:list-level-properties>
        <style:text-properties style:font-name="OpenSymbol1"/>
      </text:list-level-style-bullet>
      <text:list-level-style-bullet text:level="8" text:style-name="WW_5f_CharLFO57LVL8" loext:num-list-format="%8%" text:bullet-char="◦">
        <style:list-level-properties text:list-level-position-and-space-mode="label-alignment">
          <style:list-level-label-alignment text:label-followed-by="listtab" fo:text-indent="-0.635cm" fo:margin-left="6.098cm"/>
        </style:list-level-properties>
        <style:text-properties style:font-name="OpenSymbol1"/>
      </text:list-level-style-bullet>
      <text:list-level-style-bullet text:level="9" text:style-name="WW_5f_CharLFO57LVL9" loext:num-list-format="%9%" text:bullet-char="▪">
        <style:list-level-properties text:list-level-position-and-space-mode="label-alignment">
          <style:list-level-label-alignment text:label-followed-by="listtab" fo:text-indent="-0.635cm" fo:margin-left="6.733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2">
      <text:list-level-style-bullet text:level="1" text:style-name="WW_5f_CharLFO59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59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59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59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59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59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59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59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59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bullet text:level="1" text:style-name="WW_5f_CharLFO6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6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6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6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6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6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6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6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6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4">
      <text:list-level-style-bullet text:level="1" text:style-name="WW_5f_CharLFO61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61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61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61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61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61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61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61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61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5">
      <text:list-level-style-bullet text:level="1" text:style-name="WW_5f_CharLFO62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62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62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62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62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62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62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62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62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bullet text:level="1" text:style-name="WW_5f_CharLFO63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6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6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6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6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6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7">
      <text:list-level-style-bullet text:level="1" text:style-name="WW_5f_CharLFO66LVL1" loext:num-list-format="%1%"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_5f_CharLFO6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66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6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66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6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8">
      <text:list-level-style-bullet text:level="1" text:style-name="WW_5f_CharLFO67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67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67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67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67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67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67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67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67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bullet text:level="1" text:style-name="WW_5f_CharLFO69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69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69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69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69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69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69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69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69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1">
      <text:list-level-style-bullet text:level="1" text:style-name="WW_5f_CharLFO7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7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7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7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7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7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7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7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7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2">
      <text:list-level-style-bullet text:level="1" text:style-name="WW_5f_CharLFO71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71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71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71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71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71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71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71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71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bullet text:level="1" text:style-name="WW_5f_CharLFO72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72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72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72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72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72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72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72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72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4">
      <text:list-level-style-bullet text:level="1" text:style-name="Bullet_20_Symbols" loext:num-list-format="%1%" text:bullet-char="•">
        <style:list-level-properties text:list-level-position-and-space-mode="label-alignment">
          <style:list-level-label-alignment text:label-followed-by="listtab" text:list-tab-stop-position="1.769cm" fo:text-indent="-0.635cm" fo:margin-left="1.76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404cm" fo:text-indent="-0.635cm" fo:margin-left="2.40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039cm" fo:text-indent="-0.635cm" fo:margin-left="3.03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674cm" fo:text-indent="-0.635cm" fo:margin-left="3.67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309cm" fo:text-indent="-0.635cm" fo:margin-left="4.30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944cm" fo:text-indent="-0.635cm" fo:margin-left="4.94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579cm" fo:text-indent="-0.635cm" fo:margin-left="5.57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214cm" fo:text-indent="-0.635cm" fo:margin-left="6.21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849cm" fo:text-indent="-0.635cm" fo:margin-left="6.84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484cm" fo:text-indent="-0.635cm" fo:margin-left="7.484cm"/>
        </style:list-level-properties>
      </text:list-level-style-bullet>
    </text:list-style>
    <text:list-style style:name="L65">
      <text:list-level-style-bullet text:level="1" text:style-name="Bullet_20_Symbols" loext:num-list-format="%1%" text:bullet-char="•">
        <style:list-level-properties text:list-level-position-and-space-mode="label-alignment">
          <style:list-level-label-alignment text:label-followed-by="listtab" text:list-tab-stop-position="1.769cm" fo:text-indent="-0.635cm" fo:margin-left="1.76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404cm" fo:text-indent="-0.635cm" fo:margin-left="2.40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039cm" fo:text-indent="-0.635cm" fo:margin-left="3.03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674cm" fo:text-indent="-0.635cm" fo:margin-left="3.67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309cm" fo:text-indent="-0.635cm" fo:margin-left="4.30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944cm" fo:text-indent="-0.635cm" fo:margin-left="4.94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579cm" fo:text-indent="-0.635cm" fo:margin-left="5.57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214cm" fo:text-indent="-0.635cm" fo:margin-left="6.21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849cm" fo:text-indent="-0.635cm" fo:margin-left="6.84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484cm" fo:text-indent="-0.635cm" fo:margin-left="7.484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Imagen1" text:anchor-type="page" text:anchor-page-number="1" svg:x="2.085cm" svg:y="2.35cm" svg:width="16.889cm" svg:height="24.483cm" draw:z-index="0">
        <draw:image xlink:href="Pictures/2000000100004CC900006F50EA640A54.svm" xlink:type="simple" xlink:show="embed" xlink:actuate="onLoad" draw:mime-type="image/x-svm"/>
        <draw:image xlink:href="Pictures/100000010000058600000801AC90BDA7.png" xlink:type="simple" xlink:show="embed" xlink:actuate="onLoad" draw:mime-type="image/png"/>
      </draw:frame>
      <text:p text:style-name="P122"/>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Tipo_20_de_20_letra_20_predefinido_20_do_20_parágrafo"><text:span text:style-name="T25"/></text:span></text:p>
      <text:p text:style-name="Standard"><text:span text:style-name="Fuente_20_de_20_párrafo_20_predeter."><text:span text:style-name="T26"/></text:span></text:p>
      <text:p text:style-name="P3"><text:span text:style-name="Fuente_20_de_20_párrafo_20_predeter."><text:span text:style-name="T26"/></text:span></text:p>
      <text:p text:style-name="P3"><text:span text:style-name="Fuente_20_de_20_párrafo_20_predeter."><text:span text:style-name="T26"/></text:span></text:p>
      <text:p text:style-name="P3"><text:soft-page-break/><text:span text:style-name="Fuente_20_de_20_párrafo_20_predeter."><text:span text:style-name="T26"/></text:span></text:p>
      <text:p text:style-name="P3"><text:span text:style-name="Fuente_20_de_20_párrafo_20_predeter."><text:span text:style-name="T26"/></text:span></text:p>
      <text:p text:style-name="P3"><text:span text:style-name="Fuente_20_de_20_párrafo_20_predeter."><text:span text:style-name="T26">Estimado centro docente:</text:span></text:span></text:p>
      <text:p text:style-name="P3"><text:span text:style-name="Fuente_20_de_20_párrafo_20_predeter."><text:span text:style-name="T26">En nome</text:span></text:span><text:span text:style-name="Tipo_20_de_20_letra_20_predefinido_20_do_20_parágrafo"><text:span text:style-name="T136"> </text:span></text:span><text:span text:style-name="Fuente_20_de_20_párrafo_20_predeter."><text:span text:style-name="T136">da</text:span></text:span><text:span text:style-name="Tipo_20_de_20_letra_20_predefinido_20_do_20_parágrafo"><text:span text:style-name="T136"> </text:span></text:span><text:span text:style-name="Fuente_20_de_20_párrafo_20_predeter."><text:span text:style-name="T27">Plataforma Control Z</text:span></text:span><text:span text:style-name="Tipo_20_de_20_letra_20_predefinido_20_do_20_parágrafo"><text:span text:style-name="T136"> </text:span></text:span><text:span text:style-name="Fuente_20_de_20_párrafo_20_predeter."><text:span text:style-name="T26">e do equipo redactor, preséntovos este modelo de Estratexia Dixital, que denominamos</text:span></text:span><text:span text:style-name="Tipo_20_de_20_letra_20_predefinido_20_do_20_parágrafo"><text:span text:style-name="T136"> </text:span></text:span><text:span text:style-name="Fuente_20_de_20_párrafo_20_predeter."><text:span text:style-name="T59">ZETA</text:span></text:span><text:span text:style-name="Fuente_20_de_20_párrafo_20_predeter."><text:span text:style-name="T26">. O obxectivo é facilitarvos unha proposta completa e coherente a aqueles centros que decidistes desescalar no proceso de dixitalización do</text:span></text:span><text:span text:style-name="Tipo_20_de_20_letra_20_predefinido_20_do_20_parágrafo"><text:span text:style-name="T136"> </text:span></text:span><text:span text:style-name="Fuente_20_de_20_párrafo_20_predeter."><text:span text:style-name="T26">ensino</text:span></text:span><text:span text:style-name="Tipo_20_de_20_letra_20_predefinido_20_do_20_parágrafo"><text:span text:style-name="T136">-</text:span></text:span><text:span text:style-name="Fuente_20_de_20_párrafo_20_predeter."><text:span text:style-name="T26">aprendizaxe e reformular o papel da contorna dixital na educación do voso alumnado do ensino básico (</text:span></text:span><text:span text:style-name="Fuente_20_de_20_párrafo_20_predeter."><text:span text:style-name="T27">Infantil, Primaria e</text:span></text:span><text:span text:style-name="Tipo_20_de_20_letra_20_predefinido_20_do_20_parágrafo"><text:span text:style-name="T136">/</text:span></text:span><text:span text:style-name="Fuente_20_de_20_párrafo_20_predeter."><text:span text:style-name="T27">ou Secundaria</text:span></text:span><text:span text:style-name="Fuente_20_de_20_párrafo_20_predeter."><text:span text:style-name="T26">).</text:span></text:span></text:p>
      <text:p text:style-name="P3"><text:span text:style-name="Fuente_20_de_20_párrafo_20_predeter."><text:span text:style-name="T26">Esta</text:span></text:span><text:span text:style-name="Tipo_20_de_20_letra_20_predefinido_20_do_20_parágrafo"><text:span text:style-name="T136"> </text:span></text:span><text:span text:style-name="Fuente_20_de_20_párrafo_20_predeter."><text:span text:style-name="T27">Estratexia Dixital</text:span></text:span><text:span text:style-name="Tipo_20_de_20_letra_20_predefinido_20_do_20_parágrafo"><text:span text:style-name="T136"> </text:span></text:span><text:span text:style-name="Fuente_20_de_20_párrafo_20_predeter."><text:span text:style-name="T59">ZETA</text:span></text:span><text:span text:style-name="Tipo_20_de_20_letra_20_predefinido_20_do_20_parágrafo"><text:span text:style-name="T136"> </text:span></text:span><text:span text:style-name="Fuente_20_de_20_párrafo_20_predeter."><text:span text:style-name="T26">é editable, adaptable ao voso centro segundo a etapa e os enfoques que desexedes introducir, eliminar ou matizar. Incorpora numerosos textos que fundamentan a iniciativa de desescalada dixital, e que vos poderán servir como base explicativa para a mesma. Poderedes incluílos ou non no voso documento particular de Estratexia Dixital, a criterio de conveniencia.</text:span></text:span></text:p>
      <text:p text:style-name="P3"><text:span text:style-name="Fuente_20_de_20_párrafo_20_predeter."><text:span text:style-name="T26">A</text:span></text:span><text:span text:style-name="Tipo_20_de_20_letra_20_predefinido_20_do_20_parágrafo"><text:span text:style-name="T136"> </text:span></text:span><text:span text:style-name="Fuente_20_de_20_párrafo_20_predeter."><text:span text:style-name="T27">Estratexia Dixital</text:span></text:span><text:span text:style-name="Tipo_20_de_20_letra_20_predefinido_20_do_20_parágrafo"><text:span text:style-name="T136"> </text:span></text:span><text:span text:style-name="Fuente_20_de_20_párrafo_20_predeter."><text:span text:style-name="T59">ZETA</text:span></text:span><text:span text:style-name="Tipo_20_de_20_letra_20_predefinido_20_do_20_parágrafo"><text:span text:style-name="T136"> </text:span></text:span><text:span text:style-name="Fuente_20_de_20_párrafo_20_predeter."><text:span text:style-name="T26">incorpora as recomendacións máis recentes que se formularon desde instancias científicas, comités de persoas expertas, sociedades sanitarias (pediátricas, neurocientíficas, psiquiátricas</text:span></text:span><text:span text:style-name="Tipo_20_de_20_letra_20_predefinido_20_do_20_parágrafo"><text:span text:style-name="T136">…</text:span></text:span><text:span text:style-name="Fuente_20_de_20_párrafo_20_predeter."><text:span text:style-name="T26">), de protección de datos, protección radiolóxica ou entidades da sociedade civil comprometidas coa infancia e a adolescencia, todas elas exentas de intereses corporativos ou de mercado.</text:span></text:span><text:span text:style-name="Tipo_20_de_20_letra_20_predefinido_20_do_20_parágrafo"><text:span text:style-name="T136"> </text:span></text:span><text:span text:style-name="Fuente_20_de_20_párrafo_20_predeter."><text:span text:style-name="T26">Así mesmo,</text:span></text:span><text:span text:style-name="Tipo_20_de_20_letra_20_predefinido_20_do_20_parágrafo"><text:span text:style-name="T136"> </text:span></text:span><text:span text:style-name="Fuente_20_de_20_párrafo_20_predeter."><text:span text:style-name="T27">a base científico</text:span></text:span><text:span text:style-name="Tipo_20_de_20_letra_20_predefinido_20_do_20_parágrafo"><text:span text:style-name="T136">-</text:span></text:span><text:span text:style-name="Fuente_20_de_20_párrafo_20_predeter."><text:span text:style-name="T27">sanitaria da presente Estratexia</text:span></text:span><text:span text:style-name="Tipo_20_de_20_letra_20_predefinido_20_do_20_parágrafo"><text:span text:style-name="T136"> <text:s/></text:span></text:span><text:span text:style-name="Fuente_20_de_20_párrafo_20_predeter."><text:span text:style-name="T27">conta co respaldo das sociedades sanitarias adheridas á Plataforma Control Z</text:span></text:span></text:p>
      <text:p text:style-name="P3"><text:span text:style-name="Fuente_20_de_20_párrafo_20_predeter."><text:span text:style-name="T26">Doutra banda, a presente Estratexia contempla o cumprimento das determinacións legais contidas na lei</text:span></text:span><text:span text:style-name="Tipo_20_de_20_letra_20_predefinido_20_do_20_parágrafo"><text:span text:style-name="T136"> </text:span></text:span><text:span text:style-name="Fuente_20_de_20_párrafo_20_predeter."><text:span text:style-name="T27">LOMLOE</text:span></text:span><text:span text:style-name="Tipo_20_de_20_letra_20_predefinido_20_do_20_parágrafo"><text:span text:style-name="T136"> </text:span></text:span><text:span text:style-name="Fuente_20_de_20_párrafo_20_predeter."><text:span text:style-name="T26">en canto ao Perfil de Saída nas etapas de Primaria e Secundaria obrigatoria. A pesar de que a citada lei non incorpora as recomendacións e constatacións máis recentes sobre impacto das pantallas na aprendizaxe e na saúde, é un texto prescritivo de obrigado cumprimento, tamén suxeito a ser interpretado na materialización organizativa curricular en función da consagrada autonomía dos centros.</text:span></text:span></text:p>
      <text:p text:style-name="P3"><text:span text:style-name="Fuente_20_de_20_párrafo_20_predeter."><text:span text:style-name="T26">Como concreción práctica do contido do presente material, Escola Saudable proporciónavos tamén o</text:span></text:span><text:span text:style-name="Tipo_20_de_20_letra_20_predefinido_20_do_20_parágrafo"><text:span text:style-name="T136"> </text:span></text:span><text:span text:style-name="Fuente_20_de_20_párrafo_20_predeter."><text:span text:style-name="T27">Plan Dixital</text:span></text:span><text:span text:style-name="Tipo_20_de_20_letra_20_predefinido_20_do_20_parágrafo"><text:span text:style-name="T136"> </text:span></text:span><text:span text:style-name="Fuente_20_de_20_párrafo_20_predeter."><text:span text:style-name="T59">ZETA</text:span></text:span><text:span text:style-name="Tipo_20_de_20_letra_20_predefinido_20_do_20_parágrafo"><text:span text:style-name="T136"> </text:span></text:span><text:span text:style-name="Fuente_20_de_20_párrafo_20_predeter."><text:span text:style-name="T27">de Centro</text:span></text:span><text:span text:style-name="Fuente_20_de_20_párrafo_20_predeter."><text:span text:style-name="T26">, en documento aparte.</text:span></text:span><text:span text:style-name="Tipo_20_de_20_letra_20_predefinido_20_do_20_parágrafo"><text:span text:style-name="T136"> </text:span></text:span><text:span text:style-name="Fuente_20_de_20_párrafo_20_predeter."><text:span text:style-name="T26">Os plans dixitais de centro forman parte da Programación Xeral Anual. Nese caso, e en coherencia coa presente</text:span></text:span><text:span text:style-name="Tipo_20_de_20_letra_20_predefinido_20_do_20_parágrafo"><text:span text:style-name="T136"> </text:span></text:span><text:span text:style-name="Fuente_20_de_20_párrafo_20_predeter."><text:span text:style-name="T27">Estratexia Dixital</text:span></text:span><text:span text:style-name="Tipo_20_de_20_letra_20_predefinido_20_do_20_parágrafo"><text:span text:style-name="T136"> </text:span></text:span><text:span text:style-name="Fuente_20_de_20_párrafo_20_predeter."><text:span text:style-name="T59">ZETA</text:span></text:span><text:span text:style-name="Fuente_20_de_20_párrafo_20_predeter."><text:span text:style-name="T26">, propómosvos un formato e uns contidos tamén editables, que poidan facilitarvos o traballo de programación de obxectivos relacionados co ámbito dixital.</text:span></text:span></text:p>
      <text:p text:style-name="P58">Desexamos que estas propostas vos resulten útiles, no voso empeño de ofrecer a nenos, nenas e adolescentes unha contorna educativa san, proporcionado aos seus intereses e necesidades e, especialmente, baseado na vivencia real e as relacións humanas presenciais.</text:p>
      <text:p text:style-name="P58">Recibide un saúdo afectuoso.</text:p>
      <text:p text:style-name="P9"><text:span text:style-name="Fuente_20_de_20_párrafo_20_predeter."><text:span text:style-name="T135">PLATAFORMA CONTROL Z</text:span></text:span></text:p>
      <text:p text:style-name="P59"/>
      <text:p text:style-name="P59"/>
      <text:p text:style-name="P2"><text:span text:style-name="Tipo_20_de_20_letra_20_predefinido_20_do_20_parágrafo"><text:span text:style-name="T54"/></text:span></text:p>
      <text:p text:style-name="P62"><text:span text:style-name="Tipo_20_de_20_letra_20_predefinido_20_do_20_parágrafo"><text:span text:style-name="T62"/></text:span></text:p>
      <text:p text:style-name="P63"><text:span text:style-name="Tipo_20_de_20_letra_20_predefinido_20_do_20_parágrafo"><text:span text:style-name="T62"/></text:span></text:p>
      <text:p text:style-name="P63"><text:span text:style-name="Tipo_20_de_20_letra_20_predefinido_20_do_20_parágrafo"><text:span text:style-name="T62"/></text:span></text:p>
      <text:p text:style-name="P63"><text:span text:style-name="Tipo_20_de_20_letra_20_predefinido_20_do_20_parágrafo"><text:span text:style-name="T62"/></text:span></text:p>
      <text:p text:style-name="P63"><text:span text:style-name="Tipo_20_de_20_letra_20_predefinido_20_do_20_parágrafo"><text:span text:style-name="T62"/></text:span></text:p>
      <text:p text:style-name="P60"/>
      <text:table-of-content text:style-name="Sect1" text:name="Sumario1">
        <text:table-of-content-source text:outline-level="10">
          <text:index-title-template text:style-name="Contents_20_Heading">Sumari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50"><text:bookmark-start text:name="Indice"/><text:soft-page-break/><text:span text:style-name="Tipo_20_de_20_letra_20_predefinido_20_do_20_parágrafo"><text:span text:style-name="T102">ÍNDICE</text:span></text:span><text:bookmark-end text:name="Indice"/></text:p>
          </text:index-title>
          <text:p text:style-name="P45"><text:a xlink:type="simple" xlink:href="#__RefHeading___Toc49114_3229346121" text:style-name="Index_20_Link" text:visited-style-name="Index_20_Link"><text:span text:style-name="T112">INTRODUCIÓN <text:tab/>6</text:span></text:a></text:p>
          <text:p text:style-name="P45"><text:a xlink:type="simple" xlink:href="#__RefHeading___Toc49116_3229346121" text:style-name="Index_20_Link" text:visited-style-name="Index_20_Link"><text:span text:style-name="T112">DESCRICIÓN E CONTEXTUALIZACIÓN DO CENTRO <text:tab/>6</text:span></text:a></text:p>
          <text:p text:style-name="P45"><text:a xlink:type="simple" xlink:href="#__RefHeading___Toc49118_3229346121" text:style-name="Index_20_Link" text:visited-style-name="Index_20_Link"><text:span text:style-name="T112">XUSTIFICACIÓN DA ESTRATEXIA DIXITAL. MISIÓN, VISIÓN E VALORES <text:tab/>7</text:span></text:a></text:p>
          <text:p text:style-name="P47"><text:a xlink:type="simple" xlink:href="#__RefHeading___Toc49120_3229346121" text:style-name="Index_20_Link" text:visited-style-name="Index_20_Link"><text:span text:style-name="T112">Unha Estratexia apoiada no criterio científico.<text:tab/>7</text:span></text:a></text:p>
          <text:p text:style-name="P45"><text:a xlink:type="simple" xlink:href="#__RefHeading___Toc49122_3229346121" text:style-name="Index_20_Link" text:visited-style-name="Index_20_Link"><text:span text:style-name="T112">UNHA ALFABETIZACIÓN DIXITAL SEN INTERFERENCIAS NAS APRENDIZAXES E A SAÚDE <text:tab/>12</text:span></text:a></text:p>
          <text:p text:style-name="P47"><text:a xlink:type="simple" xlink:href="#__RefHeading___Toc49124_3229346121" text:style-name="Index_20_Link" text:visited-style-name="Index_20_Link"><text:span text:style-name="T112">UNHA ESTRATEXIA MÁIS ALÓ DE SUPOSICIÓNS SOBRE TECNOLOXÍA NA EDUCACIÓN <text:tab/>13</text:span></text:a></text:p>
          <text:p text:style-name="P46"><text:a xlink:type="simple" xlink:href="#__RefHeading___Toc49126_3229346121" text:style-name="Index_20_Link" text:visited-style-name="Index_20_Link"><text:span text:style-name="T112">A AUTONOMÍA DO CENTRO <text:tab/>26</text:span></text:a></text:p>
          <text:p text:style-name="P46"><text:a xlink:type="simple" xlink:href="#__RefHeading___Toc49128_3229346121" text:style-name="Index_20_Link" text:visited-style-name="Index_20_Link"><text:span text:style-name="T112">DESENVOLVEMENTO DA COMPETENCIA DIXITAL CON CRITERIO PEDAGÓXICO E PRECAUTORIO <text:tab/>27</text:span></text:a></text:p>
          <text:list text:style-name="L64">
            <text:list-item>
              <text:p text:style-name="P48"><text:a xlink:type="simple" xlink:href="#__RefHeading___Toc49130_3229346121" text:style-name="Index_20_Link" text:visited-style-name="Index_20_Link"><text:span text:style-name="T112">Bases para unha competencia dixital axustada ás capacidades e ás necesidades do alumnado<text:tab/>27</text:span></text:a></text:p>
            </text:list-item>
            <text:list-item>
              <text:p text:style-name="P48"><text:a xlink:type="simple" xlink:href="#__RefHeading___Toc49132_3229346121" text:style-name="Index_20_Link" text:visited-style-name="Index_20_Link"><text:span text:style-name="T112">Como se desenvolverá a competencia dixital nas diferentes etapas <text:tab/>28</text:span></text:a></text:p>
            </text:list-item>
            <text:list-item>
              <text:p text:style-name="P48"><text:a xlink:type="simple" xlink:href="#__RefHeading___Toc49134_3229346121" text:style-name="Index_20_Link" text:visited-style-name="Index_20_Link"><text:span text:style-name="T112">Criterios de avaliación da competencia dixital na Educación Infantil (2º Ciclo) baseados na lei de Educación LOMLOE <text:tab/>29</text:span></text:a></text:p>
            </text:list-item>
            <text:list-item>
              <text:p text:style-name="P48"><text:a xlink:type="simple" xlink:href="#__RefHeading___Toc49136_3229346121" text:style-name="Index_20_Link" text:visited-style-name="Index_20_Link"><text:span text:style-name="T112">Criterios de avaliación para a competencia dixital en PRIMARIA <text:tab/>31</text:span></text:a></text:p>
            </text:list-item>
            <text:list-item>
              <text:p text:style-name="P48"><text:a xlink:type="simple" xlink:href="#__RefHeading___Toc49138_3229346121" text:style-name="Index_20_Link" text:visited-style-name="Index_20_Link"><text:span text:style-name="T112">Uso dos dispositivos dixitais na etapa de Primaria <text:tab/>33</text:span></text:a></text:p>
            </text:list-item>
            <text:list-item>
              <text:p text:style-name="P48"><text:a xlink:type="simple" xlink:href="#__RefHeading___Toc49140_3229346121" text:style-name="Index_20_Link" text:visited-style-name="Index_20_Link"><text:span text:style-name="T112">Contidos da competencia dixital, presentes na lexislación, que se traballarán ao longo da etapa obrigatoria de Secundaria sen exposición a pantallas <text:tab/>34</text:span></text:a></text:p>
            </text:list-item>
            <text:list-item>
              <text:p text:style-name="P48"><text:a xlink:type="simple" xlink:href="#__RefHeading___Toc49142_3229346121" text:style-name="Index_20_Link" text:visited-style-name="Index_20_Link"><text:span text:style-name="T112">Descritores operativos do Perfil de Saída para as materias de Tecnoloxía, Computación e Dixitalización, e resto de materias ao longo da etapa obrigatoria de Secundaria a través do uso de dispositivos <text:tab/>34</text:span></text:a></text:p>
            </text:list-item>
            <text:list-item>
              <text:p text:style-name="P48"><text:a xlink:type="simple" xlink:href="#__RefHeading___Toc49144_3229346121" text:style-name="Index_20_Link" text:visited-style-name="Index_20_Link"><text:span text:style-name="T112">Uso dos dispositivos dixitais na etapa de Secundaria <text:tab/>36</text:span></text:a></text:p>
            </text:list-item>
            <text:list-item>
              <text:p text:style-name="P48"><text:a xlink:type="simple" xlink:href="#__RefHeading___Toc49146_3229346121" text:style-name="Index_20_Link" text:visited-style-name="Index_20_Link"><text:span text:style-name="T112">Perfís de saída e descritores operativos baseados na Lei Orgánica 3/2020, de 29 de decembro (LOMLOE) para Primaria e Secundaria Obrigatoria <text:tab/>38</text:span></text:a></text:p>
            </text:list-item>
          </text:list>
          <text:p text:style-name="P45"><text:a xlink:type="simple" xlink:href="#__RefHeading___Toc49148_3229346121" text:style-name="Index_20_Link" text:visited-style-name="Index_20_Link"><text:span text:style-name="T112">DESENVOLVEMENTO DO PENSAMENTO COMPUTACIONAL MINIMIZANDO A EXPOSICIÓN A PANTALLAS <text:tab/>39</text:span></text:a></text:p>
          <text:list text:style-name="L65">
            <text:list-item>
              <text:p text:style-name="P49"><text:a xlink:type="simple" xlink:href="#__RefHeading___Toc49150_3229346121" text:style-name="Index_20_Link" text:visited-style-name="Index_20_Link"><text:span text:style-name="T112">Criterios de desenvolvemento <text:tab/>39</text:span></text:a></text:p>
            </text:list-item>
            <text:list-item>
              <text:p text:style-name="P49"><text:a xlink:type="simple" xlink:href="#__RefHeading___Toc49152_3229346121" text:style-name="Index_20_Link" text:visited-style-name="Index_20_Link"><text:span text:style-name="T112">Criterios de avaliación sobre pensamento computacional establecidos na lei de educación LOMLOE <text:tab/>40</text:span></text:a></text:p>
            </text:list-item>
            <text:list-item>
              <text:p text:style-name="P49"><text:a xlink:type="simple" xlink:href="#__RefHeading___Toc49154_3229346121" text:style-name="Index_20_Link" text:visited-style-name="Index_20_Link"><text:span text:style-name="T112">Actividades-tipo para o desenvolvemento do pensamento computacional <text:tab/>41</text:span></text:a></text:p>
            </text:list-item>
            <text:list-item>
              <text:p text:style-name="P49"><text:a xlink:type="simple" xlink:href="#__RefHeading___Toc49156_3229346121" text:style-name="Index_20_Link" text:visited-style-name="Index_20_Link"><text:span text:style-name="T112">Recursos <text:tab/>43</text:span></text:a></text:p>
            </text:list-item>
          </text:list>
          <text:p text:style-name="P45"><text:a xlink:type="simple" xlink:href="#__RefHeading___Toc49158_3229346121" text:style-name="Index_20_Link" text:visited-style-name="Index_20_Link"><text:span text:style-name="T112">CRITERIOS XERAIS PARA A UTILIZACIÓN DE DISPOSITIVOS DIXITAIS NO CENTRO ………………………………………………………………………………………….44</text:span></text:a></text:p>
          <text:p text:style-name="P47"><text:a xlink:type="simple" xlink:href="#__RefHeading___Toc49160_3229346121" text:style-name="Index_20_Link" text:visited-style-name="Index_20_Link"><text:span text:style-name="T112">a) Con respecto ás ETAPAS <text:tab/>44</text:span></text:a></text:p>
          <text:p text:style-name="P47"><text:a xlink:type="simple" xlink:href="#__RefHeading___Toc49162_3229346121" text:style-name="Index_20_Link" text:visited-style-name="Index_20_Link"><text:span text:style-name="T112">b) Con respecto ao TEMPO de exposición a pantallas <text:tab/>45</text:span></text:a></text:p>
          <text:p text:style-name="P47"><text:a xlink:type="simple" xlink:href="#__RefHeading___Toc49164_3229346121" text:style-name="Index_20_Link" text:visited-style-name="Index_20_Link"><text:soft-page-break/><text:span text:style-name="T112">c) Con respecto ao CONTIDO e tipo de FERRAMENTAS dixitais <text:tab/>45</text:span></text:a></text:p>
          <text:p text:style-name="P45"><text:a xlink:type="simple" xlink:href="#__RefHeading___Toc49166_3229346121" text:style-name="Index_20_Link" text:visited-style-name="Index_20_Link"><text:span text:style-name="T112">PLATAFORMA DIXITAL DO CENTRO <text:tab/>47</text:span></text:a></text:p>
          <text:p text:style-name="P45"><text:a xlink:type="simple" xlink:href="#__RefHeading___Toc49168_3229346121" text:style-name="Index_20_Link" text:visited-style-name="Index_20_Link"><text:span text:style-name="T112">USO DE DISPOSITIVOS DIXITAIS PRIVADOS POR PARTE DO ALUMNADO <text:tab/>48</text:span></text:a></text:p>
          <text:p text:style-name="P45"><text:a xlink:type="simple" xlink:href="#__RefHeading___Toc49170_3229346121" text:style-name="Index_20_Link" text:visited-style-name="Index_20_Link"><text:span text:style-name="T112">COLABORACIÓN COAS INICIATIVAS FAMILIARES DE ATRASO DA DISPOÑIBILIDADE DO PRIMEIRO DISPOSITIVO PRIVADO <text:tab/>48</text:span></text:a></text:p>
          <text:p text:style-name="P45"><text:a xlink:type="simple" xlink:href="#__RefHeading___Toc49172_3229346121" text:style-name="Index_20_Link" text:visited-style-name="Index_20_Link"><text:span text:style-name="T112">PANTALLAS DIXITAIS DE AULA <text:tab/>48</text:span></text:a></text:p>
          <text:p text:style-name="P46"><text:a xlink:type="simple" xlink:href="#__RefHeading___Toc49174_3229346121" text:style-name="Index_20_Link" text:visited-style-name="Index_20_Link"><text:span text:style-name="T112">CONVIVENCIA E BENESTAR DIXITAL NA COMUNIDADE <text:tab/>49</text:span></text:a></text:p>
          <text:p text:style-name="P46"><text:a xlink:type="simple" xlink:href="#__RefHeading___Toc49176_3229346121" text:style-name="Index_20_Link" text:visited-style-name="Index_20_Link"><text:span text:style-name="T112">MEDIDAS DE CIBERSEGURIDADE E PRIVACIDADE NA XESTIÓN DE DATOS PERSOAIS <text:tab/>50</text:span></text:a></text:p>
          <text:p text:style-name="P46"><text:a xlink:type="simple" xlink:href="#__RefHeading___Toc49178_3229346121" text:style-name="Index_20_Link" text:visited-style-name="Index_20_Link"><text:span text:style-name="T112">USO DA INTELIXENCIA ARTIFICIAL (IA) <text:tab/>51</text:span></text:a></text:p>
          <text:p text:style-name="P45"><text:a xlink:type="simple" xlink:href="#__RefHeading___Toc49180_3229346121" text:style-name="Index_20_Link" text:visited-style-name="Index_20_Link"><text:span text:style-name="T112">DIFUSIÓN E COMUNICACIÓN DA ESTRATEXIA DIXITAL E O PLAN DIXITAL DE CENTRO Á COMUNIDADE EDUCATIVA <text:tab/>52</text:span></text:a></text:p>
          <text:p text:style-name="P46"><text:a xlink:type="simple" xlink:href="#__RefHeading___Toc49182_3229346121" text:style-name="Index_20_Link" text:visited-style-name="Index_20_Link"><text:span text:style-name="T112">ESTRATEXIA DE SAÚDE ESCOLAR <text:tab/>52</text:span></text:a></text:p>
          <text:p text:style-name="P46"><text:a xlink:type="simple" xlink:href="#__RefHeading___Toc49184_3229346121" text:style-name="Index_20_Link" text:visited-style-name="Index_20_Link"><text:span text:style-name="T112">ESTRATEXIA PARA A SUSTENTABILIDADE EFICAZ <text:s/><text:tab/>53</text:span></text:a></text:p>
          <text:p text:style-name="P45"><text:a xlink:type="simple" xlink:href="#__RefHeading___Toc49186_3229346121" text:style-name="Index_20_Link" text:visited-style-name="Index_20_Link"><text:span text:style-name="T112">FORMACIÓN DO PROFESORADO SOBRE O ÁMBITO DIXITAL <text:tab/>54</text:span></text:a></text:p>
          <text:p text:style-name="P45"><text:a xlink:type="simple" xlink:href="#__RefHeading___Toc49188_3229346121" text:style-name="Index_20_Link" text:visited-style-name="Index_20_Link"><text:span text:style-name="T112">REFERENCIAS <text:tab/>5</text:span>5</text:a></text:p>
        </text:index-body>
      </text:table-of-content>
      <text:p text:style-name="P61"/>
      <text:p text:style-name="P60"/>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5">Centro_____</text:p>
      <text:p text:style-name="P65">Localidade __________________________</text:p>
      <text:p text:style-name="P65">Curso escolar ___________</text:p>
      <text:p text:style-name="P124"/>
      <text:p text:style-name="P124"/>
      <text:p text:style-name="P124"/>
      <text:p text:style-name="P180"><text:soft-page-break/></text:p>
      <text:h text:style-name="P52" text:outline-level="1"><text:bookmark-start text:name="Introduc"/><text:bookmark-start text:name="__RefHeading___Toc49114_3229346121"/><text:bookmark-start text:name="Introduccion"/><text:span text:style-name="Internet_20_link"><text:span text:style-name="T101">INTRODUCIÓN</text:span></text:span><text:bookmark-end text:name="Introduc"/><text:bookmark-end text:name="Introduccion"/><text:span text:style-name="Internet_20_link"><text:span text:style-name="T101">. </text:span></text:span><text:span text:style-name="Internet_20_link"><text:span text:style-name="T81"><text:s text:c="7"/></text:span></text:span><text:a xlink:type="simple" xlink:href="#Indice" text:style-name="Internet_20_link" text:visited-style-name="Visited_20_Internet_20_Link"><text:span text:style-name="Internet_20_link"><text:span text:style-name="T82">∆</text:span></text:span></text:a><text:bookmark-end text:name="__RefHeading___Toc49114_3229346121"/></text:h>
      <text:p text:style-name="P28"><text:span text:style-name="Internet_20_link"><text:span text:style-name="T86">A contorna dixital, como medio cada día máis implantado na sociedade, é unha realidade coa que o alumnado se atopa familiarizado. O noso centro educativo considera necesario incorporar esta realidade como materia de estudo cun enfoque formativo e preventivo, de maneira que:</text:span></text:span></text:p>
      <text:p text:style-name="P13"><text:span text:style-name="Internet_20_link"><text:span text:style-name="T86">- O alumnado poida interpretar, desde as capacidades psicoevolutivas de comprensión e intereses en cada idade, que é a contorna dixital, cal é a súa función na sociedade, que posibilidades ofrece e como inflúe no seu día a día no medio onde se desenvolve (escolar, familiar e social).</text:span></text:span></text:p>
      <text:p text:style-name="P13"><text:span text:style-name="Internet_20_link"><text:span text:style-name="T86">- O alumnado dos últimos cursos de Primaria, así como en Secundaria obrigatoria, coñeza aspectos non desexados ligados á dixitalización, que teñen que ver coa saúde física e emocional, as relacións sociais entre iguais e o impacto ambiental das tecnoloxías dixitais.</text:span></text:span></text:p>
      <text:p text:style-name="P13"><text:span text:style-name="Internet_20_link"><text:span text:style-name="T86">- O alumnado desenvolva unha competencia dixital baseada na construción das capacidades necesarias para un uso responsable, eficiente, consciente e crítico das tecnoloxías dixitais cando o seu madurez llo permita, adquirindo os cimentos nas aprendizaxes básicas correspondentes a cada idade e sen necesidade de convertelo en usuario escolar de programas, redes ou plataformas.</text:span></text:span></text:p>
      <text:p text:style-name="P184">Por outra banda, o profesorado do noso centro educativo valerase das tecnoloxías dixitais como medio de mellora do labor docente, recurso didáctico (Primaria e Secundaria) e materia de estudo sistemático (Secundaria). A través das ferramentas dixitais, os docentes:</text:p>
      <text:p text:style-name="P184">- Accederán a información para a elaboración das programacións didácticas.</text:p>
      <text:p text:style-name="P184">- Compartirán recursos e experiencias con outros centros ou grupos profesionais.</text:p>
      <text:p text:style-name="P13"><text:span text:style-name="T136">- </text:span><text:span text:style-name="Tipo_20_de_20_letra_20_predefinido_20_do_20_parágrafo"><text:span text:style-name="T85">Contarán cun recurso didáctico adicional para mostrar, exemplificar, aplicar ou complementar aprendizaxes xa desenvolvidas ou en curso (imaxes ou vídeos didácticos, aplicacións visuais, programacións realizadas</text:span></text:span><text:span text:style-name="T136"> </text:span><text:span text:style-name="Tipo_20_de_20_letra_20_predefinido_20_do_20_parágrafo"><text:span text:style-name="T87">offline</text:span></text:span><text:span text:style-name="T136"> </text:span><text:span text:style-name="Tipo_20_de_20_letra_20_predefinido_20_do_20_parágrafo"><text:span text:style-name="T85">e executadas en contorna dixital</text:span></text:span><text:span text:style-name="Tipo_20_de_20_letra_20_predefinido_20_do_20_parágrafo"><text:span text:style-name="T87">,</text:span></text:span><text:span text:style-name="T136"> </text:span><text:span text:style-name="Tipo_20_de_20_letra_20_predefinido_20_do_20_parágrafo"><text:span text:style-name="T85">etc.), segundo as idades e en función de criterios que se expresan máis adiante.</text:span></text:span></text:p>
      <text:p text:style-name="P13"><text:span text:style-name="Fuente_20_de_20_párrafo_20_predeter."><text:span text:style-name="T136">- Utilizarán as ferramentas dispoñibles de edición e creación, para dar un formato final aos traballos do seu alumnado.</text:span></text:span></text:p>
      <text:p text:style-name="P13"><text:span text:style-name="Fuente_20_de_20_párrafo_20_predeter."><text:span text:style-name="T136">Nesta Estratexia determínanse os criterios pedagóxicos cos que se abordará o achegamento do alumnado á contorna dixital.</text:span></text:span></text:p>
      <text:h text:style-name="Heading_20_1" text:outline-level="1"><text:bookmark-start text:name="Descripcion"/><text:bookmark-start text:name="__RefHeading___Toc49116_3229346121"/><text:span text:style-name="Fuente_20_de_20_párrafo_20_predeter."><text:span text:style-name="T102">DESCRICIÓN</text:span></text:span><text:bookmark-end text:name="Descripcion"/><text:span text:style-name="T98"> </text:span><text:span text:style-name="Fuente_20_de_20_párrafo_20_predeter."><text:span text:style-name="T102">E CONTEXTUALIZACIÓN DO CENTRO. <text:s/></text:span></text:span><text:span text:style-name="Fuente_20_de_20_párrafo_20_predeter."><text:span text:style-name="T156"><text:s text:c="3"/></text:span></text:span><text:a xlink:type="simple" xlink:href="#Indice" text:style-name="Internet_20_link" text:visited-style-name="Visited_20_Internet_20_Link"><text:span text:style-name="Internet_20_link"><text:span text:style-name="T82">∆</text:span></text:span></text:a><text:bookmark-end text:name="__RefHeading___Toc49116_3229346121"/></text:h>
      <text:p text:style-name="P142"/>
      <text:p text:style-name="P142"/>
      <text:p text:style-name="P143">[Apartado a desenvolver por cada centro]</text:p>
      <text:p text:style-name="P179"/>
      <text:p text:style-name="P179"/>
      <text:h text:style-name="Heading_20_1" text:outline-level="1"><text:bookmark-start text:name="justificacion"/><text:bookmark-start text:name="__RefHeading___Toc49118_3229346121"/><text:soft-page-break/><text:span text:style-name="Tipo_20_de_20_letra_20_predefinido_20_do_20_parágrafo"><text:span text:style-name="T102">XUSTIFICACIÓN</text:span></text:span><text:bookmark-end text:name="justificacion"/><text:span text:style-name="T98"> </text:span><text:span text:style-name="Tipo_20_de_20_letra_20_predefinido_20_do_20_parágrafo"><text:span text:style-name="T102">DA ESTRATEXIA DIXITAL. MISIÓN, VISIÓN E VALORES. <text:s/></text:span></text:span><text:span text:style-name="Tipo_20_de_20_letra_20_predefinido_20_do_20_parágrafo"><text:span text:style-name="T156"><text:s text:c="5"/></text:span></text:span><text:a xlink:type="simple" xlink:href="#Indice" text:style-name="Internet_20_link" text:visited-style-name="Visited_20_Internet_20_Link"><text:span text:style-name="Internet_20_link"><text:span text:style-name="T82">∆</text:span></text:span></text:a><text:bookmark-end text:name="__RefHeading___Toc49118_3229346121"/></text:h>
      <text:p text:style-name="P13"><text:span text:style-name="Internet_20_link"><text:span text:style-name="T29">A competencia dixital aparece nas lexislacións estatal e autonómica como obxectivo clave na educación obrigatoria, en sintonía coas recomendacións europeas en materia de educación, tal como queda expresado polo</text:span></text:span><text:span text:style-name="T136"> </text:span><text:a xlink:type="simple" xlink:href="https://eur-lex.europa.eu/legal-content/ES/TXT/PDF/?uri=CELEX:32018H0604(01)" office:target-frame-name="_top" xlink:show="replace" text:style-name="Internet_20_link" text:visited-style-name="Visited_20_Internet_20_Link"><text:span text:style-name="Internet_20_link"><text:span text:style-name="T136">Consello de Europa</text:span></text:span></text:a><text:span text:style-name="T136"> </text:span><text:span text:style-name="Internet_20_link"><text:span text:style-name="T29">en 2018</text:span></text:span><text:span text:style-name="Ref._20_de_20_nota_20_al_20_pie"><text:span text:style-name="T28"><text:note text:id="ftn1" text:note-class="endnote"><text:note-citation text:label="1">1</text:note-citation><text:note-body><text:p text:style-name="P32"><text:span text:style-name="Hipervínculo"><text:span text:style-name="T2">Recomendación do Consello da Unión Europea sobre as competencias crave.</text:span></text:span><text:span text:style-name="Hipervínculo"> </text:span><text:a xlink:type="simple" xlink:href="https://eur-lex.europa.eu/legal-content/ES/TXT/PDF/?uri=CELEX:32018H0604(01)" text:style-name="Internet_20_link" text:visited-style-name="Visited_20_Internet_20_Link"><text:span text:style-name="Hipervínculo">https://eur-lex.europa.eu/legal-content/ES/TXT/PDF/?uri=CELEX:32018H0604(01)</text:span></text:a></text:p><text:p text:style-name="Footnote"/></text:note-body></text:note></text:span></text:span><text:span text:style-name="Internet_20_link"><text:span text:style-name="T29">.</text:span></text:span></text:p>
      <text:p text:style-name="P13"><text:span text:style-name="Internet_20_link"><text:span text:style-name="T29">En concreto, o artigo 111 bis da Lei Orgánica 2</text:span></text:span><text:span text:style-name="T136">/</text:span><text:span text:style-name="Internet_20_link"><text:span text:style-name="T29">2006, de 3 de maio, de Educación, establece que tanto</text:span></text:span><text:span text:style-name="T136"> </text:span><text:span text:style-name="Internet_20_link"><text:span text:style-name="T35">as Administracións educativas como os equipos directivos dos centros son os responsables de promover o uso das tecnoloxías da información e a comunicación na aula como medio didáctico.</text:span></text:span><text:span text:style-name="T136"> </text:span><text:span text:style-name="Internet_20_link"><text:span text:style-name="T29">A lei orgánica 3</text:span></text:span><text:span text:style-name="T136">/</text:span><text:span text:style-name="Internet_20_link"><text:span text:style-name="T29">2020, de 29 de decembro</text:span></text:span><text:span text:style-name="T136"> </text:span><text:a xlink:type="simple" xlink:href="https://www.boe.es/boe/dias/2020/12/30/pdfs/BOE-A-2020-17264.pdf" office:target-frame-name="_top" xlink:show="replace" text:style-name="Internet_20_link" text:visited-style-name="Visited_20_Internet_20_Link"><text:span text:style-name="Internet_20_link"><text:span text:style-name="T99">(LOMLOE</text:span></text:span></text:a><text:span text:style-name="Internet_20_link"><text:span text:style-name="T119">)</text:span></text:span><text:span text:style-name="Internet_20_link"><text:span text:style-name="T119"><text:note text:id="ftn2" text:note-class="endnote"><text:note-citation text:label="2">2</text:note-citation><text:note-body><text:p text:style-name="Endnote"><text:a xlink:type="simple" xlink:href="https://www.boe.es/boe/dias/2020/12/30/pdfs/BOE-A-2020-17264.pdf" office:target-frame-name="_top" xlink:show="replace" text:style-name="Internet_20_link" text:visited-style-name="Visited_20_Internet_20_Link">https://www.boe.es/boe/dias/2020/12/30/pdfs/BOE-A-2020-17264.pdf</text:a></text:p><text:p text:style-name="Endnote"/></text:note-body></text:note></text:span></text:span><text:span text:style-name="T136"> </text:span><text:span text:style-name="Internet_20_link"><text:span text:style-name="T29">desenvolve este enfoque amplamente a partir de obxectivos relativos á competencia dixital desde a etapa de Educación Infantil.</text:span></text:span></text:p>
      <text:p text:style-name="P13"><text:span text:style-name="Fuente_20_de_20_párrafo_20_predeter."><text:span text:style-name="T85">Como</text:span></text:span><text:span text:style-name="T136"> </text:span><text:span text:style-name="Fuente_20_de_20_párrafo_20_predeter."><text:span text:style-name="T88">misión</text:span></text:span><text:span text:style-name="Fuente_20_de_20_párrafo_20_predeter."><text:span text:style-name="T89">,</text:span></text:span><text:span text:style-name="T136"> </text:span><text:span text:style-name="Fuente_20_de_20_párrafo_20_predeter."><text:span text:style-name="T85">esta Estratexia pretende fomentar as bases cognitivas fundamentais que permitan unha preparación do alumno</text:span></text:span><text:span text:style-name="T136">/</text:span><text:span text:style-name="Fuente_20_de_20_párrafo_20_predeter."><text:span text:style-name="T85">a,</text:span></text:span><text:span text:style-name="T136"> </text:span><text:span text:style-name="Fuente_20_de_20_párrafo_20_predeter."><text:span text:style-name="T85">xerando a consciencia necesaria no alumnado, segundo as posibilidades e momento psicoevolutivo de cada idade, na perspectiva (</text:span></text:span><text:span text:style-name="Fuente_20_de_20_párrafo_20_predeter."><text:span text:style-name="T88">visión</text:span></text:span><text:span text:style-name="Fuente_20_de_20_párrafo_20_predeter."><text:span text:style-name="T85">) da súa inserción nunha sociedade dixital complexa, con infinidade de oportunidades, aplicacións, implicacións persoais e laborais, riscos e efectos non desexados, que haberá que afrontar con criterio propio, responsabilidade e creatividade, unha vez alcanzada a idade que llo permita, con garantías de seguridade e desenvolvemento san e positivo. Estas bases da competencia dixital do noso alumnado enfocaranse desde a coeducación, atendendo á integración, respecto, tolerancia, pluralismo e valores democráticos, como facilitadores da súa autonomía, a súa capacidade e o seu espírito crítico.</text:span></text:span></text:p>
      <text:p text:style-name="P12"><text:span text:style-name="Fuente_20_de_20_párrafo_20_predeter."><text:span text:style-name="T136">Os</text:span></text:span><text:span text:style-name="T136"> </text:span><text:span text:style-name="Fuente_20_de_20_párrafo_20_predeter."><text:span text:style-name="T137">valores</text:span></text:span><text:span text:style-name="T136"> </text:span><text:span text:style-name="Fuente_20_de_20_párrafo_20_predeter."><text:span text:style-name="T136">substanciais desta Estratexia son:</text:span></text:span></text:p>
      <text:p text:style-name="P124">- A consideración da saúde física e emocional, e as condicións óptimas para a construción da aprendizaxe, como elementos prioritarios en toda decisión pedagóxica.</text:p>
      <text:p text:style-name="P125">- O aproveitamento da tecnoloxía dixital como fonte de recursos e aprendizaxe para o profesorado, así como medio de comunicación entre adultos e coa administración.</text:p>
      <text:p text:style-name="P125">- A minimización da exposición a pantallas por parte do alumnado e o seu uso racional con criterio pedagóxico, circunscribindo a súa utilización a:</text:p>
      <text:list text:style-name="L4">
        <text:list-item>
          <text:p text:style-name="P135">Cursos e períodos de tempo concretos.</text:p>
        </text:list-item>
        <text:list-item>
          <text:p text:style-name="P135">Materias determinadas (caso de Secundaria).</text:p>
        </text:list-item>
        <text:list-item>
          <text:p text:style-name="P126">Usos puntuais da tecnoloxía a modo de exemplificación, ilustración, aplicación do apreso e acceso a recursos que supoñan un valor engadido contrastado e non substitúan á vivencia real, á imaxinación, ás relacións persoais, ao esforzo por aprender, á construción mental, á expresión artística, ao desenvolvemento psicomotor ou ás capacidades cognitivas, aspectos todos eles urxentes e necesarios de adquirir no período escolar obrigatorio.</text:p>
        </text:list-item>
      </text:list>
      <text:h text:style-name="Heading_20_2" text:outline-level="2"><text:bookmark-start text:name="una.estrategia"/><text:bookmark-start text:name="__RefHeading___Toc49120_3229346121"/><text:span text:style-name="Tipo_20_de_20_letra_20_predefinido_20_do_20_parágrafo"><text:span text:style-name="T102">Unha Estratexia</text:span></text:span><text:bookmark-end text:name="una.estrategia"/><text:span text:style-name="T105"> </text:span><text:span text:style-name="Tipo_20_de_20_letra_20_predefinido_20_do_20_parágrafo"><text:span text:style-name="T102">apoiada no criterio científico. <text:s/></text:span></text:span><text:span text:style-name="Tipo_20_de_20_letra_20_predefinido_20_do_20_parágrafo"><text:span text:style-name="T156"><text:s text:c="4"/></text:span></text:span><text:a xlink:type="simple" xlink:href="#Indice" text:style-name="Internet_20_link" text:visited-style-name="Visited_20_Internet_20_Link"><text:span text:style-name="Internet_20_link"><text:span text:style-name="T82">∆</text:span></text:span></text:a><text:bookmark-end text:name="__RefHeading___Toc49120_3229346121"/></text:h>
      <text:p text:style-name="P13"><text:span text:style-name="Internet_20_link"><text:span text:style-name="T29">O coñecemento científico e a constatación empírica sobre os efectos da exposición temperá ás pantallas, adquiriron unha relevancia sen precedentes nos últimos anos e, especialmente, a partir da avaliación da penetración social dos dispositivos como consecuencia da pandemia de Covid19 en 2020. Se xa existía un corpo de investigacións e estudos sólidos sobre as interferencias das </text:span></text:span><text:soft-page-break/><text:span text:style-name="Internet_20_link"><text:span text:style-name="T29">tecnoloxías da información e a comunicación (TIC, a partir de agora) na aprendizaxe con anterioridade a esa data, é a partir de 2021 cando medios de comunicación, redes sociais, colexios profesionais, paneis de persoas expertas, centros educativos e familias de adolescentes, principalmente, comezan a facerse eco e a pór no centro do debate a adecuación, o como e o cando do uso das tecnoloxías dixitais por parte de menores de idade, tanto na contorna familiar como no escolar.</text:span></text:span></text:p>
      <text:p text:style-name="P13"><text:span text:style-name="Internet_20_link"><text:span text:style-name="T29">As recomendacións do Consello de Europa (2018) en materia de desenvolvemento de competencias crave e, especificamente, da competencia dixital, partían de suposicións e expectativas que non contemplaron as alertas dos estudos científicos ou estadísticos (</text:span></text:span><text:a xlink:type="simple" xlink:href="https://escuelasaludable.org/wp-content/uploads/2025/07/Conclusiones.PISA_.resumen.pdf" office:target-frame-name="_top" xlink:show="replace" text:style-name="Internet_20_link" text:visited-style-name="Visited_20_Internet_20_Link"><text:span text:style-name="Internet_20_link"><text:span text:style-name="T136">PISA</text:span></text:span></text:a><text:span text:style-name="Ref._20_de_20_nota_20_al_20_pie"><text:span text:style-name="T141"><text:note text:id="ftn3" text:note-class="endnote"><text:note-citation text:label="3">3</text:note-citation><text:note-body><text:p text:style-name="P32"><text:a xlink:type="simple" xlink:href="https://escuelasaludable.org/wp-content/uploads/2025/07/Conclusiones.PISA_.resumen.pdf" text:style-name="Internet_20_link" text:visited-style-name="Visited_20_Internet_20_Link"><text:span text:style-name="Hipervínculo">https://escuelasaludable.org/wp-content/uploads/2025/07/Conclusiones.PISA_.resumen.pdf</text:span></text:a></text:p><text:p text:style-name="Footnote"/></text:note-body></text:note></text:span></text:span><text:span text:style-name="Internet_20_link"><text:span text:style-name="T29">, fundamentalmente) sobre o impacto do TIC no rendemento escolar e as aprendizaxes básicas, especialmente naquelas competencias crave como a lectoescritura ou o cálculo, así como a resolución de problemas, o pensamento crítico, a habilidade para cooperar, a creatividade, o pensamento computacional ou a autorregulación (consideración 7ª</text:span></text:span><text:span text:style-name="Ref._20_de_20_nota_20_al_20_pie"><text:span text:style-name="T141"><text:note text:id="ftn4" text:note-class="endnote"><text:note-citation text:label="4">4</text:note-citation><text:note-body><text:p text:style-name="P32">Recomendación do Consello da Unión Europea sobre as competencias crave. <text:a xlink:type="simple" xlink:href="https://eur-lex.europa.eu/legal-content/ES/TXT/PDF/?uri=CELEX:32018H0604(01)" text:style-name="Internet_20_link" text:visited-style-name="Visited_20_Internet_20_Link"><text:span text:style-name="Hipervínculo">https://eur-lex.europa.eu/legal-content/ES/TXT/PDF/?uri=CELEX:32018H0604(01)</text:span></text:a></text:p><text:p text:style-name="Footnote"/></text:note-body></text:note></text:span></text:span><text:span text:style-name="Internet_20_link"><text:span text:style-name="T29">), competencias que a recomendación sinala como básicas. De igual maneira, non se contaba cun corpo de datos tan extenso como o actual, con relación aos efectos do uso de pantallas sobre a saúde e o neurodes</text:span></text:span><text:span text:style-name="Internet_20_link"><text:span text:style-name="T30">envolvemento</text:span></text:span><text:span text:style-name="Internet_20_link"><text:span text:style-name="T29">: sedentarismo, vicios postura</text:span></text:span><text:span text:style-name="Internet_20_link"><text:span text:style-name="T30">is</text:span></text:span><text:span text:style-name="Internet_20_link"><text:span text:style-name="T29">, problemas de</text:span></text:span><text:span text:style-name="T136"> </text:span><text:a xlink:type="simple" xlink:href="https://jamanetwork.com/journals/jamanetworkopen/fullarticle/2830598?guestAccessKey=c0957767-f5eb-4d6d-88a4-15c747418b57&amp;utm_source=for_the_media&amp;utm_medium=referral&amp;utm_campaign=ftm_links&amp;utm_content=tfl&amp;utm_term=022125" office:target-frame-name="_top" xlink:show="replace" text:style-name="Internet_20_link" text:visited-style-name="Visited_20_Internet_20_Link"><text:span text:style-name="Internet_20_link"><text:span text:style-name="T136">visión</text:span></text:span></text:a><text:span text:style-name="Internet_20_link"><text:span text:style-name="T33"><text:note text:id="ftn5" text:note-class="endnote"><text:note-citation text:label="5">5</text:note-citation><text:note-body><text:p text:style-name="Footnote"><text:span text:style-name="Hipervínculo"><text:span text:style-name="T2">Tempo de pantalla dixital e miopía. Unha revisión sistemática e un metaanális</text:span></text:span><text:span text:style-name="Hipervínculo"><text:span text:style-name="T3">e</text:span></text:span><text:span text:style-name="Hipervínculo"><text:span text:style-name="T2"> de resposta á dose:</text:span></text:span> <text:a xlink:type="simple" xlink:href="https://jamanetwork.com/journals/jamanetworkopen/fullarticle/2830598?guestAccessKey=c0957767-f5eb-4d6d-88a4-15c747418b57&amp;utm_source=for_the_media&amp;utm_medium=referral&amp;utm_campaign=ftm_links&amp;utm_content=tfl&amp;utm_term=022125" text:style-name="Internet_20_link" text:visited-style-name="Visited_20_Internet_20_Link">https://jamanetwork.com/journals/jamanetworkopen/fullarticle/2830598?guestAccessKey=c0957767-f5eb-4d6d-88a4-15c747418b57&amp;utm_source=for_the_media&amp;utm_medium=referral&amp;utm_campaign=ftm_links&amp;utm_content=tfl&amp;utm_term=022125</text:a> <text:s text:c="2"/></text:p><text:p text:style-name="Footnote"/></text:note-body></text:note></text:span></text:span><text:span text:style-name="Internet_20_link"><text:span text:style-name="T29">, afección á capacidade de concentración, memoria de traballo, razoamento ou desenvolvemento da linguaxe.</text:span></text:span></text:p>
      <text:p text:style-name="P13"><text:span text:style-name="Internet_20_link"><text:span text:style-name="T29">Os datos e conclusións arroxados pola investigación científica, baseada en evidencias, correlacións ou indicios, cobraron relevancia cando a propia sociedade (persoas expertas, profesionais da saúde, iniciativas cidadás e asociacións de familias, fundamentalmente) comezou a chamar a atención sobre os efectos do uso de TIC e a pór en dúbida a súa idoneidade social ou educativa en menores de idade. As propias comunidades autónomas españolas iniciaron, xa desde 2024, un proceso de revisión do papel das tecnoloxías dixitais en educación, desenvolvendo diferentes normativas restritivas con relación ao uso de dispositivos na aula ou ao tempo de exposición a pantallas.</text:span></text:span></text:p>
      <text:p text:style-name="P13"><text:span text:style-name="Fuente_20_de_20_párrafo_20_predeter."><text:span text:style-name="T136">O informe de persoas expertas do ministerio de Mocidade e Infancia español, emitido en decembro de 2024 (5 anos despois da elaboración da LOMLOE), apuntou, na súa Medida núm.</text:span></text:span><text:span text:style-name="T136"> </text:span><text:span text:style-name="Fuente_20_de_20_párrafo_20_predeter."><text:span text:style-name="T136">11, a necesidade de</text:span></text:span><text:span text:style-name="T136"> “</text:span><text:span text:style-name="Fuente_20_de_20_párrafo_20_predeter."><text:span text:style-name="T136">a revisión contrastada das ferramentas e aplicacións utilizadas para determinar a súa achega á mellora da aprendizaxe</text:span></text:span><text:span text:style-name="T136"> </text:span><text:span text:style-name="Fuente_20_de_20_párrafo_20_predeter."><text:span text:style-name="T141">segundo criterio científico</text:span></text:span><text:span text:style-name="T136">”</text:span><text:span text:style-name="Fuente_20_de_20_párrafo_20_predeter."><text:span text:style-name="T136">, así como</text:span></text:span><text:span text:style-name="T136"> “</text:span><text:span text:style-name="Fuente_20_de_20_párrafo_20_predeter."><text:span text:style-name="T136">o establecemento de</text:span></text:span><text:span text:style-name="T136"> </text:span><text:span text:style-name="Fuente_20_de_20_párrafo_20_predeter."><text:span text:style-name="T141">límites</text:span></text:span><text:span text:style-name="T136"> </text:span><text:span text:style-name="Fuente_20_de_20_párrafo_20_predeter."><text:span text:style-name="T136">á dixitalización do ensino segundo a idade (incluíndo o tempo de pantalla das tarefas que se realizan fóra do horario escolar), seguindo as pautas establecidas polas</text:span></text:span><text:span text:style-name="T136"> </text:span><text:span text:style-name="Fuente_20_de_20_párrafo_20_predeter."><text:span text:style-name="T141">sociedades científicas</text:span></text:span><text:span text:style-name="T136">”</text:span><text:span text:style-name="Ref._20_de_20_nota_20_al_20_pie"><text:span text:style-name="T141"><text:note text:id="ftn6" text:note-class="endnote"><text:note-citation text:label="6">6</text:note-citation><text:note-body><text:p text:style-name="Footnote"><text:span text:style-name="Hipervínculo"><text:span text:style-name="T2">Ver páxina 158:</text:span></text:span> <text:span text:style-name="Hipervínculo"><text:span text:style-name="T93">https://www.juventudeinfancia.gob.es/sites/default/files/infancia/comite_expertos/Informe-comite-personas-expertas-desarrollo-entorno-digital-seguro-juventud-infancia.pdf </text:span></text:span></text:p><text:p text:style-name="Footnote"/></text:note-body></text:note></text:span></text:span><text:span text:style-name="Fuente_20_de_20_párrafo_20_predeter."><text:span text:style-name="T136">.</text:span></text:span></text:p>
      <text:p text:style-name="P13"><text:span text:style-name="Internet_20_link"><text:span text:style-name="T29">Os informes de expertos francés, sueco e español sobre o uso dos medios dixitais e a protección das persoas menores de idade, encargados polos respectivos gobernos entre 2023 e 2024, confluíron na recomendación de reorientar as políticas educativas en materia de utilización de dispositivos electrónicos. Estes ditames foron elaborados por paneis de persoas expertas en distintos ámbitos relacionados coas tecnoloxías e a infancia, apoiándose nun extenso corpo de referencias científicas.</text:span></text:span></text:p>
      <text:p text:style-name="P13"><text:span text:style-name="Internet_20_link"><text:span text:style-name="T29">O</text:span></text:span><text:span text:style-name="T136"> </text:span><text:a xlink:type="simple" xlink:href="https://www.elysee.fr/admin/upload/default/0001/16/fbec6abe9d9cc1bff3043d87b9f7951e62779b09.pdf" office:target-frame-name="_top" xlink:show="replace" text:style-name="Internet_20_link" text:visited-style-name="Visited_20_Internet_20_Link"><text:span text:style-name="Internet_20_link"><text:span text:style-name="T33">ditame francés</text:span></text:span></text:a><text:span text:style-name="T136"> </text:span><text:span text:style-name="Internet_20_link"><text:span text:style-name="T29">(abril de 2024)</text:span></text:span><text:span text:style-name="Ref._20_de_20_nota_20_al_20_pie"><text:span text:style-name="T141"><text:note text:id="ftn7" text:note-class="endnote"><text:note-citation text:label="7">7</text:note-citation><text:note-body><text:p text:style-name="Footnote"><text:a xlink:type="simple" xlink:href="https://www.elysee.fr/admin/upload/default/0001/16/fbec6abe9d9cc1bff3043d87b9f7951e62779b09.pdf" office:target-frame-name="_top" xlink:show="replace" text:style-name="Internet_20_link" text:visited-style-name="Visited_20_Internet_20_Link"><text:span text:style-name="Hipervínculo"><text:span text:style-name="T93">https://www.elysee.fr/admin/upload/default/0001/16/fbec6abe9d9cc1bff3043d87b9f7951e62779b09.pdf</text:span></text:span></text:a></text:p><text:p text:style-name="Footnote"/></text:note-body></text:note></text:span></text:span><text:span text:style-name="T136"> </text:span><text:span text:style-name="Internet_20_link"><text:span text:style-name="T29">indica que l</text:span></text:span><text:span text:style-name="Internet_20_link"><text:span text:style-name="T35">as cuestións sanitarias e medioambientais avogan por limitar o uso das pantallas (especialmente as individuais) nas escolas, así como limitar o uso inducido no fogar [</text:span></text:span><text:span text:style-name="T136">…</text:span><text:span text:style-name="Internet_20_link"><text:span text:style-name="T35">] É necesario recuperar o control dos usos na escola</text:span></text:span><text:span text:style-name="T136"> </text:span><text:span text:style-name="Internet_20_link"><text:span text:style-name="T29">(páx. 101).</text:span></text:span></text:p>
      <text:p text:style-name="P13"><text:span text:style-name="Internet_20_link"><text:span text:style-name="T29">Este ditame recomenda unha reconsideración das idades de exposición a pantallas no ámbito escolar:</text:span></text:span><text:span text:style-name="T136"> </text:span><text:span text:style-name="Internet_20_link"><text:span text:style-name="T35">Ningunha pantalla en Educación Infantil.</text:span></text:span><text:span text:style-name="T136"> </text:span><text:span text:style-name="Fuente_20_de_20_párrafo_20_predeter."><text:span text:style-name="T38">Ningún equipo individual dos nenos na Escola Primaria ou plataformas [educativas] en nenos de Primaria, Secundaria e Bacharelato, para protexer tempos de desconexión e que non sexa necesario proporcionar ao fillo</text:span></text:span><text:span text:style-name="T136">/</text:span><text:span text:style-name="Fuente_20_de_20_párrafo_20_predeter."><text:span text:style-name="T38">a un terminal dixital</text:span></text:span><text:span text:style-name="T136"> </text:span><text:span text:style-name="Fuente_20_de_20_párrafo_20_predeter."><text:span text:style-name="T26">(páx. 103).</text:span></text:span></text:p>
      <text:p text:style-name="P13"><text:soft-page-break/><text:span text:style-name="Fuente_20_de_20_párrafo_20_predeter."><text:span text:style-name="T26">Por outra banda, apunta á necesidade de que</text:span></text:span><text:span text:style-name="T136"> </text:span><text:span text:style-name="Fuente_20_de_20_párrafo_20_predeter."><text:span text:style-name="T38">calquera despregamento de programas ou recursos dixitais na contorna escolar forme parte dun enfoque pedagóxico e asóciese sistematicamente á experimentación previa para poder avaliar, no caso necesario, a contribución pedagóxica, os beneficios e os riscos da ferramenta</text:span></text:span><text:span text:style-name="T136"> </text:span><text:span text:style-name="Fuente_20_de_20_párrafo_20_predeter."><text:span text:style-name="T26">(páx. 103), así como</text:span></text:span><text:span text:style-name="T136"> </text:span><text:span text:style-name="T139">avaliar</text:span><text:span text:style-name="Internet_20_link"><text:span text:style-name="T35"> o ciclo de vida ambiental dos dispositivos</text:span></text:span><text:span text:style-name="T136"> </text:span><text:span text:style-name="Internet_20_link"><text:span text:style-name="T29">(páx. 103) e a</text:span></text:span><text:span text:style-name="T136"> </text:span><text:span text:style-name="Internet_20_link"><text:span text:style-name="T35">utilidade real das ferramentas e equipos despregados en relación aos custos incorridos</text:span></text:span><text:span text:style-name="T136"> </text:span><text:span text:style-name="Internet_20_link"><text:span text:style-name="T29">(páx. 102).</text:span></text:span></text:p>
      <text:p text:style-name="P13"><text:span text:style-name="Internet_20_link"><text:span text:style-name="T29">Por último, subliña que</text:span></text:span><text:span text:style-name="T136"> </text:span><text:span text:style-name="Internet_20_link"><text:span text:style-name="T35">a formación dixital debe poder realizarse, como xa ocorre, mesmo sen recorrer ás propias ferramentas dixitais</text:span></text:span><text:span text:style-name="T136"> </text:span><text:span text:style-name="Internet_20_link"><text:span text:style-name="T29">(páx. 109).</text:span></text:span></text:p>
      <text:p text:style-name="P13"><text:span text:style-name="Internet_20_link"><text:span text:style-name="T29">O</text:span></text:span><text:span text:style-name="T136"> </text:span><text:a xlink:type="simple" xlink:href="https://escuelasaludable.org/wp-content/uploads/2021/08/Dictamen.Instituto.Karolinska.2023..pdf" office:target-frame-name="_top" xlink:show="replace" text:style-name="Internet_20_link" text:visited-style-name="Visited_20_Internet_20_Link"><text:span text:style-name="Internet_20_link"><text:span text:style-name="T33">ditame sueco</text:span></text:span></text:a><text:span text:style-name="T136"> </text:span><text:span text:style-name="Internet_20_link"><text:span text:style-name="T29">(Instituto Karolinska, abril de 2023)</text:span></text:span><text:span text:style-name="Ref._20_de_20_nota_20_al_20_pie"><text:span text:style-name="T141"><text:note text:id="ftn8" text:note-class="endnote"><text:note-citation text:label="8">8</text:note-citation><text:note-body><text:p text:style-name="Footnote"><text:a xlink:type="simple" xlink:href="https://escuelasaludable.org/wp-content/uploads/2021/08/Dictamen.Instituto.Karolinska.2023..pdf" text:style-name="Internet_20_link" text:visited-style-name="Visited_20_Internet_20_Link"><text:span text:style-name="Hipervínculo"><text:span text:style-name="T93">https://escuelasaludable.org/wp-content/uploads/2021/08/Di</text:span></text:span><text:span text:style-name="Hipervínculo"><text:span text:style-name="T94">c</text:span></text:span><text:span text:style-name="Hipervínculo"><text:span text:style-name="T93">tame</text:span></text:span><text:span text:style-name="Hipervínculo"><text:span text:style-name="T94">n</text:span></text:span><text:span text:style-name="Hipervínculo"><text:span text:style-name="T93">.Instituto.Karolinska.2023..pdf</text:span></text:span></text:a></text:p><text:p text:style-name="Footnote"><text:span text:style-name="Hipervínculo"><text:span text:style-name="T2">Versión orixinal en sueco:</text:span></text:span> <text:a xlink:type="simple" xlink:href="https://www.regeringen.se/contentassets/d818e658071b49cbb1a75a6b11fa725d/svenska-barnlakarforeningen.pdf" office:target-frame-name="_top" xlink:show="replace" text:style-name="Internet_20_link" text:visited-style-name="Visited_20_Internet_20_Link"><text:span text:style-name="Hipervínculo"><text:span text:style-name="T93">https:</text:span></text:span></text:a>//<text:a xlink:type="simple" xlink:href="https://www.regeringen.se/contentassets/d818e658071b49cbb1a75a6b11fa725d/svenska-barnlakarforeningen.pdf" office:target-frame-name="_top" xlink:show="replace" text:style-name="Internet_20_link" text:visited-style-name="Visited_20_Internet_20_Link"><text:span text:style-name="Hipervínculo"><text:span text:style-name="T93">www.regeringen.se</text:span></text:span></text:a>/<text:a xlink:type="simple" xlink:href="https://www.regeringen.se/contentassets/d818e658071b49cbb1a75a6b11fa725d/svenska-barnlakarforeningen.pdf" office:target-frame-name="_top" xlink:show="replace" text:style-name="Internet_20_link" text:visited-style-name="Visited_20_Internet_20_Link"><text:span text:style-name="Hipervínculo"><text:span text:style-name="T93">contentassets</text:span></text:span></text:a>/<text:a xlink:type="simple" xlink:href="https://www.regeringen.se/contentassets/d818e658071b49cbb1a75a6b11fa725d/svenska-barnlakarforeningen.pdf" office:target-frame-name="_top" xlink:show="replace" text:style-name="Internet_20_link" text:visited-style-name="Visited_20_Internet_20_Link"><text:span text:style-name="Hipervínculo"><text:span text:style-name="T93">d818e658071b49cbb1a75a6b11fa725d</text:span></text:span></text:a>/<text:a xlink:type="simple" xlink:href="https://www.regeringen.se/contentassets/d818e658071b49cbb1a75a6b11fa725d/svenska-barnlakarforeningen.pdf" office:target-frame-name="_top" xlink:show="replace" text:style-name="Internet_20_link" text:visited-style-name="Visited_20_Internet_20_Link"><text:span text:style-name="Hipervínculo"><text:span text:style-name="T93">svenska</text:span></text:span></text:a>-<text:a xlink:type="simple" xlink:href="https://www.regeringen.se/contentassets/d818e658071b49cbb1a75a6b11fa725d/svenska-barnlakarforeningen.pdf" office:target-frame-name="_top" xlink:show="replace" text:style-name="Internet_20_link" text:visited-style-name="Visited_20_Internet_20_Link"><text:span text:style-name="Hipervínculo"><text:span text:style-name="T93">barnlakarforeningen.pdf</text:span></text:span></text:a></text:p><text:p text:style-name="Normal"/></text:note-body></text:note></text:span></text:span><text:span text:style-name="T136"> </text:span><text:span text:style-name="Internet_20_link"><text:span text:style-name="T29">indica, de entrada, que</text:span></text:span><text:span text:style-name="T136"> </text:span><text:span text:style-name="Internet_20_link"><text:span text:style-name="T35">a suposición de que a dixitalización terá os efectos positivos que espera a Axencia Nacional Sueca de Educación</text:span></text:span><text:span text:style-name="T136"> </text:span><text:span text:style-name="Internet_20_link"><text:span text:style-name="T29">[organismo sobre cuxa proposta o goberno solicita o informe experto]</text:span></text:span><text:span text:style-name="T136"> </text:span><text:span text:style-name="Internet_20_link"><text:span text:style-name="T35">non está baseada en probas, é dicir, non se fundamenta en coñecementos científicos.</text:span></text:span></text:p>
      <text:p text:style-name="P13"><text:span text:style-name="Internet_20_link"><text:span text:style-name="T29">Con respecto ao papel da introdución de dispositivos dixitais escolares e a súa relación coa adquisición de competencias para a vida laboral, apunta a que</text:span></text:span><text:span text:style-name="T136"> </text:span><text:span text:style-name="Internet_20_link"><text:span text:style-name="T35">un informe sobre a necesidade de competencias dixitais sinala que o mercado laboral ten necesidades completamente distintas</text:span></text:span><text:span text:style-name="T136"> </text:span><text:a xlink:type="simple" xlink:href="https://www.eitdigital.eu/fileadmin/2022/ecosystem/makers-shapers/reports/EIT-Digital_Report_The-Future-of-Education-for-Digital-Skills.pdf" office:target-frame-name="_top" xlink:show="replace" text:style-name="Internet_20_link" text:visited-style-name="Visited_20_Internet_20_Link"><text:span text:style-name="Internet_20_link"><text:span text:style-name="T136">(Makers</text:span></text:span></text:a><text:span text:style-name="T136"> &amp; </text:span><text:a xlink:type="simple" xlink:href="https://www.eitdigital.eu/fileadmin/2022/ecosystem/makers-shapers/reports/EIT-Digital_Report_The-Future-of-Education-for-Digital-Skills.pdf" office:target-frame-name="_top" xlink:show="replace" text:style-name="Internet_20_link" text:visited-style-name="Visited_20_Internet_20_Link"><text:span text:style-name="Internet_20_link"><text:span text:style-name="T136">Shapers, 2022</text:span></text:span></text:a><text:span text:style-name="Internet_20_link"><text:span text:style-name="T35">)</text:span></text:span><text:span text:style-name="Ref._20_de_20_nota_20_al_20_pie"><text:span text:style-name="T141"><text:note text:id="ftn9" text:note-class="endnote"><text:note-citation text:label="9">9</text:note-citation><text:note-body><text:p text:style-name="P33"><text:a xlink:type="simple" xlink:href="https://www.eitdigital.eu/fileadmin/2022/ecosystem/makers-shapers/reports/EIT-Digital_Report_The-Future-of-Education-for-Digital-Skills.pdf" text:style-name="Internet_20_link" text:visited-style-name="Visited_20_Internet_20_Link"><text:span text:style-name="Hipervínculo">https://www.eitdigital.eu/fileadmin/2022/ecosystem/makers-shapers/reports/EIT-Di</text:span><text:span text:style-name="Hipervínculo"><text:span text:style-name="T120">g</text:span></text:span><text:span text:style-name="Hipervínculo">ital_Report_The-Future-of-Education-for-Di</text:span><text:span text:style-name="Hipervínculo"><text:span text:style-name="T120">g</text:span></text:span><text:span text:style-name="Hipervínculo">ital-Skills.pdf</text:span></text:a> <text:s/></text:p><text:p text:style-name="Normal"/></text:note-body></text:note></text:span></text:span><text:span text:style-name="Internet_20_link"><text:span text:style-name="T35">. Entre outras cousas, destaca a importancia de desenvolver as competencias dixitais no marco dunha materia independente, xa que son coñecementos máis avanzados os que necesita o mercado laboral</text:span></text:span><text:span text:style-name="Internet_20_link"><text:span text:style-name="T29">.</text:span></text:span></text:p>
      <text:p text:style-name="P13"><text:span text:style-name="Internet_20_link"><text:span text:style-name="T29">O ditame entende que debería considerarse</text:span></text:span><text:span text:style-name="T136"> </text:span><text:span text:style-name="Internet_20_link"><text:span text:style-name="T35">un enfoque centrado na adquisición de coñecementos a través de libros de texto impresos e a experiencia do profesor na materia, en</text:span></text:span><text:span text:style-name="T136"> </text:span><text:span text:style-name="Internet_20_link"><text:span text:style-name="T35">lugar de adquirir coñecementos principalmente de fontes dixitais de libre acceso que non foron sometidas a unha comprobación dos feitos</text:span></text:span><text:span text:style-name="Internet_20_link"><text:span text:style-name="T29">.</text:span></text:span></text:p>
      <text:p text:style-name="P13"><text:span text:style-name="Internet_20_link"><text:span text:style-name="T29">Igualmente, o informe apoia as súas conclusións en que as ferramentas dixitais conteñen moitas distraccións, que interfiren na concentración e a memoria de traballo, o que á súa vez prexudica a aprendizaxe. Igualmente, indica que</text:span></text:span><text:span text:style-name="T136"> </text:span><text:span text:style-name="Internet_20_link"><text:span text:style-name="T35">ler e escribir nunha pantalla ten efectos negativos na comprensión lectora. É máis difícil lembrar a información lida ou escrita nunha pantalla que a información lida nun libro (</text:span></text:span><text:a xlink:type="simple" xlink:href="https://onlinelibrary.wiley.com/doi/abs/10.1111/1467-9817.12269" office:target-frame-name="_top" xlink:show="replace" text:style-name="Internet_20_link" text:visited-style-name="Visited_20_Internet_20_Link"><text:span text:style-name="Internet_20_link"><text:span text:style-name="T136">Clinton, 2019</text:span></text:span></text:a><text:span text:style-name="Internet_20_link"><text:span text:style-name="T35"><text:note text:id="ftn10" text:note-class="endnote"><text:note-citation text:label="10">10</text:note-citation><text:note-body><text:p text:style-name="Footnote"><text:a xlink:type="simple" xlink:href="https://onlinelibrary.wiley.com/doi/abs/10.1111/1467-9817.12269" text:style-name="Internet_20_link" text:visited-style-name="Visited_20_Internet_20_Link">https://onlinelibrary.wiley.com/doi/abs/10.1111/1467-9817.12269</text:a> <text:s/></text:p><text:p text:style-name="Normal"/></text:note-body></text:note></text:span></text:span><text:span text:style-name="Internet_20_link"><text:span text:style-name="T35">;</text:span></text:span><text:span text:style-name="T136"> </text:span><text:a xlink:type="simple" xlink:href="https://www.sciencedirect.com/science/article/pii/S1747938X18300101" office:target-frame-name="_top" xlink:show="replace" text:style-name="Internet_20_link" text:visited-style-name="Visited_20_Internet_20_Link"><text:span text:style-name="Internet_20_link"><text:span text:style-name="T136">Delgado et ao., 2018</text:span></text:span></text:a><text:span text:style-name="Ref._20_de_20_nota_20_al_20_pie"><text:span text:style-name="T141"><text:note text:id="ftn11" text:note-class="endnote"><text:note-citation text:label="11">11</text:note-citation><text:note-body><text:p text:style-name="Footnote"><text:a xlink:type="simple" xlink:href="https://www.sciencedirect.com/science/article/pii/S1747938X18300101" text:style-name="Internet_20_link" text:visited-style-name="Visited_20_Internet_20_Link">https://www.sciencedirect.com/science/article/pii/S1747938X18300101</text:a> <text:s/></text:p><text:p text:style-name="Normal"/></text:note-body></text:note></text:span></text:span><text:span text:style-name="Internet_20_link"><text:span text:style-name="T35">)</text:span></text:span><text:span text:style-name="Internet_20_link"><text:span text:style-name="T29">. Con respecto ao rendemento xeral refírese expresamente, para o caso dos alumnos de Primaria, ao informe da OCDE,</text:span></text:span><text:span text:style-name="T136"> </text:span><text:span text:style-name="Internet_20_link"><text:span text:style-name="T35">que mostra que os altos niveis de uso de computadores nas escolas están claramente asociados</text:span></text:span><text:span text:style-name="T136"> </text:span><text:span text:style-name="Internet_20_link"><text:span text:style-name="T37">de forma negativa</text:span></text:span><text:span text:style-name="T136"> </text:span><text:span text:style-name="Internet_20_link"><text:span text:style-name="T35">coas puntuacións de PISA tanto en Matemáticas como en lectura (OCDE, 2015</text:span></text:span><text:span text:style-name="T136"> – </text:span><text:span text:style-name="Internet_20_link"><text:span text:style-name="T35">páx. 146</text:span></text:span><text:span text:style-name="Ref._20_de_20_nota_20_al_20_pie"><text:span text:style-name="T141"><text:note text:id="ftn12" text:note-class="endnote"><text:note-citation text:label="12">12</text:note-citation><text:note-body><text:p text:style-name="Footnote"><text:a xlink:type="simple" xlink:href="https://www.oecd.org/en/publications/students-computers-and-learning_9789264239555-en.html" office:target-frame-name="_top" xlink:show="replace" text:style-name="Internet_20_link" text:visited-style-name="Visited_20_Internet_20_Link"><text:span text:style-name="Internet_20_link">https://www.oecd.org/en/publications/students-computers-and-learning_9789264239555-en.html</text:span></text:a></text:p><text:p text:style-name="Normal"/></text:note-body></text:note></text:span></text:span><text:span text:style-name="Internet_20_link"><text:span text:style-name="T34">).</text:span></text:span></text:p>
      <text:p text:style-name="P13"><text:span text:style-name="Internet_20_link"><text:span text:style-name="T29">Por outra banda, o ditame apunta ás consecuencias do TIC</text:span></text:span><text:span text:style-name="T136"> </text:span><text:span text:style-name="Internet_20_link"><text:span text:style-name="T35">en nenos con necesidades especiais, como o TDAH</text:span></text:span><text:span text:style-name="Internet_20_link"><text:span text:style-name="T29">, para os que</text:span></text:span><text:span text:style-name="T136"> </text:span><text:span text:style-name="Internet_20_link"><text:span text:style-name="T35">a dixitalización das escolas é especialmente dura. Os nenos con TDAH son máis propensos que os demais a distraerse con impresións e información irrelevantes.</text:span></text:span><text:span text:style-name="T136"> </text:span><text:span text:style-name="Internet_20_link"><text:span text:style-name="T29">Así mesmo, apóiase na evidencia científica para resaltar a</text:span></text:span><text:span text:style-name="T136"> </text:span><text:span text:style-name="Internet_20_link"><text:span text:style-name="T35">correlación positiva entre o tempo fronte á pantalla e diversos aspectos da mala saúde mental (por exemplo, depresión, ansiedade, problemas de concentración, baixa autoestima, problemas de trastornos alimentarios, problemas de soño) e física (por exemplo, obesidade, miopía, peores habilidades motoras (</text:span></text:span><text:a xlink:type="simple" xlink:href="https://pubmed.ncbi.nlm.nih.gov/36562860/" office:target-frame-name="_top" xlink:show="replace" text:style-name="Internet_20_link" text:visited-style-name="Visited_20_Internet_20_Link"><text:span text:style-name="Internet_20_link"><text:span text:style-name="T136">Nutley</text:span></text:span></text:a><text:span text:style-name="T136"> &amp; </text:span><text:a xlink:type="simple" xlink:href="https://pubmed.ncbi.nlm.nih.gov/36562860/" office:target-frame-name="_top" xlink:show="replace" text:style-name="Internet_20_link" text:visited-style-name="Visited_20_Internet_20_Link"><text:span text:style-name="Internet_20_link"><text:span text:style-name="T136">Thorell, 2022</text:span></text:span></text:a><text:span text:style-name="Ref._20_de_20_nota_20_al_20_pie"><text:span text:style-name="T141"><text:note text:id="ftn13" text:note-class="endnote"><text:note-citation text:label="13">13</text:note-citation><text:note-body><text:p text:style-name="Footnote"><text:a xlink:type="simple" xlink:href="https://pubmed.ncbi.nlm.nih.gov/36562860/" text:style-name="Internet_20_link" text:visited-style-name="Visited_20_Internet_20_Link">https://pubmed.ncbi.nlm.nih.gov/36562860/</text:a> <text:s text:c="2"/></text:p><text:p text:style-name="Normal"/></text:note-body></text:note></text:span></text:span><text:span text:style-name="Internet_20_link"><text:span text:style-name="T35">).</text:span></text:span></text:p>
      <text:p text:style-name="P13"><text:span text:style-name="Internet_20_link"><text:span text:style-name="T29">O</text:span></text:span><text:span text:style-name="T136"> </text:span><text:a xlink:type="simple" xlink:href="https://www.juventudeinfancia.gob.es/sites/default/files/infancia/comite_expertos/Informe%20Comité.pdf" office:target-frame-name="_top" xlink:show="replace" text:style-name="Internet_20_link" text:visited-style-name="Visited_20_Internet_20_Link"><text:span text:style-name="Internet_20_link"><text:span text:style-name="T136">ditame español</text:span></text:span></text:a><text:span text:style-name="Ref._20_de_20_nota_20_al_20_pie"><text:span text:style-name="T136"><text:note text:id="ftn14" text:note-class="endnote"><text:note-citation text:label="14">14</text:note-citation><text:note-body><text:p text:style-name="Footnote"><text:a xlink:type="simple" xlink:href="https://www.juventudeinfancia.gob.es/sites/default/files/infancia/comite_expertos/Informe%20Comité.pdf" text:style-name="Internet_20_link" text:visited-style-name="Visited_20_Internet_20_Link">https://www.juventudeinfancia.gob.es/sites/default/files/infancia/comite_expertos/Informe%20Comit%C3%A9.pdf</text:a> </text:p><text:p text:style-name="Normal"/></text:note-body></text:note></text:span></text:span><text:span text:style-name="T136"> </text:span><text:span text:style-name="Internet_20_link"><text:span text:style-name="T29">(decembro de 2024), contén elementos de diagnóstico e propón medidas que, por primeira vez nun documento promovido pola administración española, apelan implicitamente á reconsideración e matización de políticas previas referidas á introdución de dispositivos dixitais na educación, así como a reformulación da competencia dixital ou alfabetización mediática sen necesidade de exposición a pantallas, tal e como tamén recomenda o ditame francés.</text:span></text:span></text:p>
      <text:p text:style-name="P12"><text:soft-page-break/><text:span text:style-name="Internet_20_link"><text:span text:style-name="T29">En concreto, o informe español:</text:span></text:span></text:p>
      <text:p text:style-name="P13"><text:span text:style-name="T136">- </text:span><text:span text:style-name="Internet_20_link"><text:span text:style-name="T29">Recoñece a afección clara na saúde en nenas e nenos menores de 2 anos, así como a vinculación das horas de pantalla cos trastornos de conduta, desenvolvemento, linguaxe e aprendizaxe</text:span></text:span><text:span text:style-name="Ref._20_de_20_nota_20_al_20_pie"><text:span text:style-name="T136"><text:note text:id="ftn15" text:note-class="endnote"><text:note-citation text:label="15">15</text:note-citation><text:note-body><text:p text:style-name="Footnote"><text:a xlink:type="simple" xlink:href="http://dx.doi.org/10.1016/j.jpsychires.2023.03.014" office:target-frame-name="_top" xlink:show="replace" text:style-name="Internet_20_link" text:visited-style-name="Visited_20_Internet_20_Link"><text:span text:style-name="Hipervínculo">http://dx.doi.org</text:span></text:a>/<text:a xlink:type="simple" xlink:href="http://dx.doi.org/10.1016/j.jpsychires.2023.03.014" office:target-frame-name="_top" xlink:show="replace" text:style-name="Internet_20_link" text:visited-style-name="Visited_20_Internet_20_Link"><text:span text:style-name="Hipervínculo">10.1016</text:span></text:a>/<text:a xlink:type="simple" xlink:href="http://dx.doi.org/10.1016/j.jpsychires.2023.03.014" office:target-frame-name="_top" xlink:show="replace" text:style-name="Internet_20_link" text:visited-style-name="Visited_20_Internet_20_Link"><text:span text:style-name="Hipervínculo">j.jpsychires.2023.03.014</text:span></text:a>.</text:p><text:p text:style-name="Normal"/></text:note-body></text:note></text:span></text:span><text:span text:style-name="T136"> <text:s/></text:span><text:span text:style-name="Internet_20_link"><text:span text:style-name="T29">(Apartado 3.2, subapartado</text:span></text:span><text:span text:style-name="T136"> ‘</text:span><text:span text:style-name="Internet_20_link"><text:span text:style-name="T35">Neurodesarrollo e pantallas’).</text:span></text:span></text:p>
      <text:p text:style-name="P13"><text:span text:style-name="T136">- </text:span><text:span text:style-name="Internet_20_link"><text:span text:style-name="T29">Cuestiona a capacidade psicoevolutiva de nenos, nenas e adolescentes, que até o momento atribuíaselles nas directrices oficiais, para facer un uso</text:span></text:span><text:span text:style-name="T136"> </text:span><text:span text:style-name="Internet_20_link"><text:span text:style-name="T35">seguro e responsable</text:span></text:span><text:span text:style-name="T136"> </text:span><text:span text:style-name="Internet_20_link"><text:span text:style-name="T29">das tecnoloxías (apartado 3.2, subapartado</text:span></text:span><text:span text:style-name="T136"> ‘</text:span><text:span text:style-name="Internet_20_link"><text:span text:style-name="T35">Bases neurobiológicas d</text:span></text:span><text:span text:style-name="Internet_20_link"><text:span text:style-name="T36">el</text:span></text:span><text:span text:style-name="Internet_20_link"><text:span text:style-name="T35"> neurodesarrollo </text:span></text:span><text:span text:style-name="Internet_20_link"><text:span text:style-name="T36">en la</text:span></text:span><text:span text:style-name="Internet_20_link"><text:span text:style-name="T35"> adolescencia’)</text:span></text:span><text:span text:style-name="Internet_20_link"><text:span text:style-name="T29">.</text:span></text:span></text:p>
      <text:p text:style-name="P13"><text:span text:style-name="T136">- </text:span><text:span text:style-name="Internet_20_link"><text:span text:style-name="T29">Indica, por primeira vez nun documento de traballo da administración, que</text:span></text:span><text:span text:style-name="T136"> </text:span><text:span text:style-name="Internet_20_link"><text:span text:style-name="T35">debe existir un aval científico con ensaios clínicos que garanta a mellora da aprendizaxe sempre que se corrobore a seguridade e supervisión de contidos, </text:span></text:span><text:span text:style-name="Internet_20_link"><text:span text:style-name="T36">se teñan</text:span></text:span><text:span text:style-name="Internet_20_link"><text:span text:style-name="T35"> en conta as horas de exposición recomendadas a cada idade segundo a evidencia científica dispoñible en cada momento e que non prexudique habilidades e aprendizaxes instrumentais básicos como a atención, a lectura comprensiva ou a escritura manual</text:span></text:span><text:span text:style-name="T136"> </text:span><text:span text:style-name="Internet_20_link"><text:span text:style-name="T29">[apartado 4.4].</text:span></text:span></text:p>
      <text:p text:style-name="P13"><text:span text:style-name="T136">- </text:span><text:span text:style-name="Internet_20_link"><text:span text:style-name="T29">Resalta que</text:span></text:span><text:span text:style-name="T136"> </text:span><text:span text:style-name="Internet_20_link"><text:span text:style-name="T35">para interiorizar un uso axeitado dos medios dixitais é innecesario que se teña que facer uso das pantallas.</text:span></text:span><text:span text:style-name="T136"> </text:span><text:span text:style-name="Internet_20_link"><text:span text:style-name="T29">Engade que</text:span></text:span><text:span text:style-name="T136"> </text:span><text:span text:style-name="Internet_20_link"><text:span text:style-name="T29">e</text:span></text:span><text:span text:style-name="Internet_20_link"><text:span text:style-name="T35">s esencial non caer no equívoco de que a formación</text:span></text:span><text:span text:style-name="T136"> </text:span><text:span text:style-name="Internet_20_link"><text:span text:style-name="T35">tecnolóxica implica converter a nenos e adolescentes en usuarios</text:span></text:span><text:span text:style-name="T136"> </text:span><text:span text:style-name="Internet_20_link"><text:span text:style-name="T29">(páx. 76) ou que a adquisición da competencia dixital non necesariamente precisa do uso de tecnoloxías (páx. 119 e 138).</text:span></text:span></text:p>
      <text:p text:style-name="P13"><text:span text:style-name="T136">- </text:span><text:span text:style-name="Internet_20_link"><text:span text:style-name="T29">Relaciona os efectos negativos que o uso de dispositivos dixitais provoca en aspectos críticos da aprendizaxe, con base na evidencia científica: diminución da capacidade de atención</text:span></text:span><text:span text:style-name="Ref._20_de_20_nota_20_al_20_pie"><text:span text:style-name="T136"><text:note text:id="ftn16" text:note-class="endnote"><text:note-citation text:label="16">16</text:note-citation><text:note-body><text:p text:style-name="Footnote">Diminución da capacidade de atención e medios TIC. Universidade Técnica de Dinamarca: <text:a xlink:type="simple" xlink:href="https://www.eurekalert.org/news-releases/490177" text:style-name="Internet_20_link" text:visited-style-name="Visited_20_Internet_20_Link">https://www.eurekalert.org/news-releases/490177</text:a> <text:s/></text:p><text:p text:style-name="Normal"/></text:note-body></text:note></text:span></text:span><text:span text:style-name="T136"> <text:s/></text:span><text:span text:style-name="Ref._20_de_20_nota_20_al_20_pie"><text:span text:style-name="T136"><text:note text:id="ftn17" text:note-class="endnote"><text:note-citation text:label="17">17</text:note-citation><text:note-body><text:p text:style-name="Footnote">Pantallas e desenvolvemento da atención. <text:span text:style-name="Fuente_20_de_20_párrafo_20_predeter.">Jourdren M, Bucaille A, Ropars J. The Impact of Screen Exposure on Attention Abilities in Young Children: A Systematic Review.</text:span> Pediatr Neurol. 2023 May;142:76-88 . <text:s/><text:a xlink:type="simple" xlink:href="https://pubmed.ncbi.nlm.nih.gov/37001326/" text:style-name="Internet_20_link" text:visited-style-name="Visited_20_Internet_20_Link">https://pubmed.ncbi.nlm.nih.gov/37001326/</text:a> <text:s/></text:p><text:p text:style-name="Normal"/></text:note-body></text:note></text:span></text:span><text:span text:style-name="T136"><text:s/></text:span><text:span text:style-name="Internet_20_link"><text:span text:style-name="T29">concentración</text:span></text:span><text:span text:style-name="Ref._20_de_20_nota_20_al_20_pie"><text:span text:style-name="T136"><text:note text:id="ftn18" text:note-class="endnote"><text:note-citation text:label="18">18</text:note-citation><text:note-body><text:p text:style-name="Footnote">Metaanális<text:span text:style-name="T120">e</text:span> sobre pantallas e cognición en mozas. Instituto Nacional para a Saúde Pública de Québec. <text:a xlink:type="simple" xlink:href="https://www.inspq.qc.ca/sites/default/files/2024-02/3434-utilisation-ecrans-contexte-scolaire-sante-jeunes.pdf" text:style-name="Internet_20_link" text:visited-style-name="Visited_20_Internet_20_Link">https://www.inspq.qc.ca/sites/default/files/2024-02/3434-utilisation-ecrans-contexte-scolaire-sante-jeunes.pdf</text:a> <text:s text:c="2"/>Obxectivos, Discusión e Conclusións (castelán) en <text:a xlink:type="simple" xlink:href="https://escuelasaludable.org/?p=4983" text:style-name="Internet_20_link" text:visited-style-name="Visited_20_Internet_20_Link">https://escuelasaludable.org/?p=4983</text:a> </text:p><text:p text:style-name="Normal"/></text:note-body></text:note></text:span></text:span><text:span text:style-name="T136"> </text:span><text:span text:style-name="Internet_20_link"><text:span text:style-name="T29">e memoria de traballo</text:span></text:span><text:span text:style-name="Ref._20_de_20_nota_20_al_20_pie"><text:span text:style-name="T136"><text:note text:id="ftn19" text:note-class="endnote"><text:note-citation text:label="19">19</text:note-citation><text:note-body><text:p text:style-name="Footnote">Pantallas e memoria de traballo en preescolares. <text:span text:style-name="Fuente_20_de_20_párrafo_20_predeter.">Zhang Z, Adamo KB, Ogden N, Goldfield GS, Okely AD, Kuzik N, Crozier M,Hunter S, Predy M, Carson V. Associations between screen estafe and cognitive development in preschoolers. Paediatc Child Health. 2021 Aug 26;27(2) </text:span><text:a xlink:type="simple" xlink:href="https://www.researchgate.net/publication/369234268_Patterns_of_preschool_children's_screen_estafe_parent-child_interactions_and_cognitive_development_in_early_childhood_a_pilot_study" text:style-name="Internet_20_link" text:visited-style-name="Visited_20_Internet_20_Link"><text:span text:style-name="Fuente_20_de_20_párrafo_20_predeter.">https://www.researchgate.net/publication/369234268_Patterns_of_preschool_children's_screen_estafe_parent-child_interactions_and_cognitive_development_in_early_childhood_a_pilot_study</text:span></text:a><text:span text:style-name="Fuente_20_de_20_párrafo_20_predeter."> </text:span><text:s/></text:p><text:p text:style-name="Normal"/></text:note-body></text:note></text:span></text:span><text:span text:style-name="T136"> </text:span><text:span text:style-name="Ref._20_de_20_nota_20_al_20_pie"><text:span text:style-name="T136"><text:note text:id="ftn20" text:note-class="endnote"><text:note-citation text:label="20">20</text:note-citation><text:note-body><text:p text:style-name="Footnote">Metaanális<text:span text:style-name="T120">e</text:span> sobre pantallas e cognición en mozas. Instituto Nacional para a Saúde Pública de Québec.<text:a xlink:type="simple" xlink:href="https://www.inspq.qc.ca/sites/default/files/2024-02/3434-utilisation-ecrans-contexte-scolaire-sante-jeunes.pdf" text:style-name="Internet_20_link" text:visited-style-name="Visited_20_Internet_20_Link">https://www.inspq.qc.ca/sites/default/files/2024-02/3434-utilisation-ecrans-contexte-scolaire-sante-jeunes.pdf</text:a> Obxectivos, Discusión e Conclusións (castelán) en <text:a xlink:type="simple" xlink:href="https://escuelasaludable.org/?p=4983" text:style-name="Internet_20_link" text:visited-style-name="Visited_20_Internet_20_Link">https://escuelasaludable.org/?p=4983</text:a> </text:p><text:p text:style-name="Normal"/></text:note-body></text:note></text:span></text:span><text:span text:style-name="T136"><text:s/></text:span><text:span text:style-name="Ref._20_de_20_nota_20_al_20_pie"><text:span text:style-name="T136"><text:note text:id="ftn21" text:note-class="endnote"><text:note-citation text:label="21">21</text:note-citation><text:note-body><text:p text:style-name="Footnote">Instituto Karolinska de Suecia. “Ditame sobre a proposta da Axencia Nacional Sueca de Educación relativa a unha estratexia nacional de dixitalización do sistema escolar 2023 2027 para o goberno sueco” (2023). Versión en castelán: <text:a xlink:type="simple" xlink:href="https://escuelasaludable.org/wp-content/uploads/2021/08/Dictamen.Instituto.Karolinska.2023..pdf" text:style-name="Internet_20_link" text:visited-style-name="Visited_20_Internet_20_Link">https://escuelasaludable.org/wp-content/uploads/2021/08/Dictamen.Instituto.Karolinska.2023..pdf</text:a> Versión orixinal en sueco: <text:a xlink:type="simple" xlink:href="https://www.regeringen.se/contentassets/d818e658071b49cbb1a75a6b11fa725d/svenskabarnlakarforeningen.pdf" text:style-name="Internet_20_link" text:visited-style-name="Visited_20_Internet_20_Link">https://www.regeringen.se/contentassets/d818e658071b49cbb1a75a6b11fa725d/svenskabarnlakarforeningen.pdf</text:a> </text:p><text:p text:style-name="Normal"/></text:note-body></text:note></text:span></text:span><text:span text:style-name="Internet_20_link"><text:span text:style-name="T29">; diminución na comprensión lectora</text:span></text:span><text:span text:style-name="Ref._20_de_20_nota_20_al_20_pie"><text:span text:style-name="T136"><text:note text:id="ftn22" text:note-class="endnote"><text:note-citation text:label="22">22</text:note-citation><text:note-body><text:p text:style-name="Footnote">Ipads e aprendizaxe. Metaestudio universidade de Australia: <text:a xlink:type="simple" xlink:href="https://link.springer.com/article/10.1007/s13384-020-00400-0" text:style-name="Internet_20_link" text:visited-style-name="Visited_20_Internet_20_Link">https://link.springer.com/article/10.1007/s13384-020-00400-0</text:a> </text:p><text:p text:style-name="Normal"/></text:note-body></text:note></text:span></text:span><text:span text:style-name="T136"> <text:s/></text:span><text:span text:style-name="Ref._20_de_20_nota_20_al_20_pie"><text:span text:style-name="T136"><text:note text:id="ftn23" text:note-class="endnote"><text:note-citation text:label="23">23</text:note-citation><text:note-body><text:p text:style-name="Footnote">Escritura a man e desenvolvemento cerebral. <text:span text:style-name="Fuente_20_de_20_párrafo_20_predeter.">Developmental Neuroscience Laboratory, Department of Psychology, Norwegian University of Science and Technology, Trondheim, Noruega:</text:span> <text:s/><text:a xlink:type="simple" xlink:href="https://www.ncbi.nlm.nih.gov/pmc/articles/PMC10853352/" text:style-name="Internet_20_link" text:visited-style-name="Visited_20_Internet_20_Link">https://www.ncbi.nlm.nih.gov/pmc/articles/PMC10853352/</text:a> <text:s/></text:p><text:p text:style-name="Normal"/></text:note-body></text:note></text:span></text:span><text:span text:style-name="T136"><text:s/></text:span><text:span text:style-name="Ref._20_de_20_nota_20_al_20_pie"><text:span text:style-name="T136"><text:note text:id="ftn24" text:note-class="endnote"><text:note-citation text:label="24">24</text:note-citation><text:note-body><text:p text:style-name="Footnote"><text:span text:style-name="Tipo_20_de_20_letra_20_predefinido_20_do_20_parágrafo">Informe PISA 2018: </text:span><text:a xlink:type="simple" xlink:href="https://www.educacionyfp.gob.es/dam/jcr:0c4d1049-5400-4677-a6a7-e927e1c354ae/pisa2018-reading-spain-é.pdf" text:style-name="Internet_20_link" text:visited-style-name="Visited_20_Internet_20_Link"><text:span text:style-name="Tipo_20_de_20_letra_20_predefinido_20_do_20_parágrafo">https://www.educacionyfp.gob.es/dam/jcr:0c4d1049-5400-4677-a6a7-e927e1c354ae/pisa2018-reading-spain-é.pdf</text:span></text:a><text:span text:style-name="Tipo_20_de_20_letra_20_predefinido_20_do_20_parágrafo"> <text:s/></text:span><text:s/></text:p><text:p text:style-name="Normal"/></text:note-body></text:note></text:span></text:span><text:span text:style-name="T136"><text:s text:c="2"/></text:span><text:span text:style-name="Ref._20_de_20_nota_20_al_20_pie"><text:span text:style-name="T136"><text:note text:id="ftn25" text:note-class="endnote"><text:note-citation text:label="25">25</text:note-citation><text:note-body><text:p text:style-name="Footnote">Efectos da lectura en pantallas: Mangen, A., Walgermo, B.R. e Bronnick, K. (2013). <text:span text:style-name="Fuente_20_de_20_párrafo_20_predeter.">Reading linear texts on paper versus computer screen: Effects on reading comprehension.</text:span> International Journal or Educational Research, 58, 61-68. Ver introdución en: <text:a xlink:type="simple" xlink:href="https://www.sciencedirect.com/science/article/abs/pii/S0883035512001127" text:style-name="Internet_20_link" text:visited-style-name="Visited_20_Internet_20_Link">https://www.sciencedirect.com/science/article/abs/pii/S0883035512001127</text:a> </text:p><text:p text:style-name="Normal"/></text:note-body></text:note></text:span></text:span><text:span text:style-name="T136"><text:s text:c="2"/></text:span><text:span text:style-name="Ref._20_de_20_nota_20_al_20_pie"><text:span text:style-name="T136"><text:note text:id="ftn26" text:note-class="endnote"><text:note-citation text:label="26">26</text:note-citation><text:note-body><text:p text:style-name="Footnote">Comprensión lectora e pantallas. Universidade de Stavanger: (Noruega): <text:a xlink:type="simple" xlink:href="https://www.researchgate.net/publication/256563189_Reading_linear_texts_on_paper_versus_computer_screen_Effects_on_reading_comprehension" text:style-name="Internet_20_link" text:visited-style-name="Visited_20_Internet_20_Link">https://www.researchgate.net/publication/256563189_Reading_linear_texts_on_paper_versus_computer_screen_Effects_on_reading_comprehension</text:a> </text:p><text:p text:style-name="Normal"/></text:note-body></text:note></text:span></text:span><text:span text:style-name="T136"><text:s text:c="2"/></text:span><text:span text:style-name="Ref._20_de_20_nota_20_al_20_pie"><text:span text:style-name="T136"><text:note text:id="ftn27" text:note-class="endnote"><text:note-citation text:label="27">27</text:note-citation><text:note-body><text:p text:style-name="Footnote"><text:span text:style-name="Fuente_20_de_20_párrafo_20_predeter.">Clinton, V., (2019) Reading from paper compared to screens: A systematic review and meta</text:span>-<text:span text:style-name="Fuente_20_de_20_párrafo_20_predeter.">analysis. Journal of Research in Reading, 42 (2), 288</text:span>-<text:span text:style-name="Fuente_20_de_20_párrafo_20_predeter.">325</text:span> <text:a xlink:type="simple" xlink:href="https://pubmed.ncbi.nlm.nih.gov/37001326/" office:target-frame-name="_top" xlink:show="replace" text:style-name="Internet_20_link" text:visited-style-name="Visited_20_Internet_20_Link"><text:span text:style-name="Hipervínculo">https:</text:span></text:a>//<text:a xlink:type="simple" xlink:href="https://pubmed.ncbi.nlm.nih.gov/37001326/" office:target-frame-name="_top" xlink:show="replace" text:style-name="Internet_20_link" text:visited-style-name="Visited_20_Internet_20_Link"><text:span text:style-name="Hipervínculo">pubmed.ncbi.nlm.nih.gov</text:span></text:a>/<text:a xlink:type="simple" xlink:href="https://pubmed.ncbi.nlm.nih.gov/37001326/" office:target-frame-name="_top" xlink:show="replace" text:style-name="Internet_20_link" text:visited-style-name="Visited_20_Internet_20_Link"><text:span text:style-name="Hipervínculo">37001326</text:span></text:a>/</text:p><text:p text:style-name="Normal"/></text:note-body></text:note></text:span></text:span><text:span text:style-name="T136"><text:s/></text:span><text:span text:style-name="Internet_20_link"><text:span text:style-name="T29">e nos hábitos lectores</text:span></text:span><text:span text:style-name="Ref._20_de_20_nota_20_al_20_pie"><text:span text:style-name="T136"><text:note text:id="ftn28" text:note-class="endnote"><text:note-citation text:label="28">28</text:note-citation><text:note-body><text:p text:style-name="Footnote">Hábitos lectores e exposición temperá a pantallas. <text:span text:style-name="Fuente_20_de_20_párrafo_20_predeter.">McArthur BA, Browne D, McDonald S, Tough S, Madigan S. Lonxitudinal Associations Between Screen Use and Reading in Preschool</text:span>-<text:span text:style-name="Fuente_20_de_20_párrafo_20_predeter.">AgedChildren.</text:span> Pediatrics. 2021 Jun;147(6) <text:a xlink:type="simple" xlink:href="https://pubmed.ncbi.nlm.nih.gov/34031229/" text:style-name="Internet_20_link" text:visited-style-name="Visited_20_Internet_20_Link">https://pubmed.ncbi.nlm.nih.gov/34031229/</text:a> </text:p><text:p text:style-name="Normal"/></text:note-body></text:note></text:span></text:span><text:span text:style-name="Internet_20_link"><text:span text:style-name="T29">; afección na capacidade interpretativa de textos</text:span></text:span><text:span text:style-name="Ref._20_de_20_nota_20_al_20_pie"><text:span text:style-name="T136"><text:note text:id="ftn29" text:note-class="endnote"><text:note-citation text:label="29">29</text:note-citation><text:note-body><text:p text:style-name="Footnote"><text:a xlink:type="simple" xlink:href="https://www.uv.es/uvweb/estructura-investigacion-interdisciplinar-lectura/es/estructura-investigacion-interdisciplinar-lectura/-leer-papel-soportes-digitales-1285894556962/GasetaRecerca.html?id=1286068242385" office:target-frame-name="_top" xlink:show="replace" text:style-name="Internet_20_link" text:visited-style-name="Visited_20_Internet_20_Link">Ler en papel ou en soportes dixitais?</text:a> <text:a xlink:type="simple" xlink:href="https://www.uv.es/uvweb/estructura-investigacion-interdisciplinar-lectura/es/estructura-investigacion-interdisciplinar-lectura/-leer-papel-soportes-digitales-1285894556962/GasetaRecerca.html?id=1286068242385" text:style-name="Internet_20_link" text:visited-style-name="Visited_20_Internet_20_Link">https://www.uv.es/uvweb/estructura-investigacion-interdisciplinar-lectura/es/estructura-investigacion-interdisciplinar-lectura/-leer-papel-soportes-digitales-1285894556962/GasetaRecerca.html?id=1286068242385</text:a> <text:s text:c="3"/></text:p><text:p text:style-name="Normal"/></text:note-body></text:note></text:span></text:span><text:span text:style-name="T136"> </text:span><text:span text:style-name="Internet_20_link"><text:span text:style-name="T29">e toma comprensiva de apuntamentos</text:span></text:span><text:span text:style-name="Ref._20_de_20_nota_20_al_20_pie"><text:span text:style-name="T136"><text:note text:id="ftn30" text:note-class="endnote"><text:note-citation text:label="30">30</text:note-citation><text:note-body><text:p text:style-name="Footnote">Efectos da toma de apuntamentos comprensiva: Mangen, A., Walgermo, B.R. e Bronnick, K. (2013). <text:span text:style-name="Fuente_20_de_20_párrafo_20_predeter.">Reading linear texts on paper versus computer screen: Effects on reading comprehension.</text:span> International Journal or Educational Research, 58, 61-68. Ver introdución en: <text:a xlink:type="simple" xlink:href="https://www.sciencedirect.com/science/article/abs/pii/S0883035512001127" text:style-name="Internet_20_link" text:visited-style-name="Visited_20_Internet_20_Link">https://www.sciencedirect.com/science/article/abs/pii/S0883035512001127</text:a> </text:p><text:p text:style-name="Normal"/></text:note-body></text:note></text:span></text:span><text:span text:style-name="Internet_20_link"><text:span text:style-name="T29">;</text:span></text:span><text:span text:style-name="T136"> <text:s/></text:span><text:span text:style-name="Internet_20_link"><text:span text:style-name="T29">diminución na capacidade no razoamento matemático utilizando pantallas ou programas dixitais</text:span></text:span><text:span text:style-name="Ref._20_de_20_nota_20_al_20_pie"><text:span text:style-name="T136"><text:note text:id="ftn31" text:note-class="endnote"><text:note-citation text:label="31">31</text:note-citation><text:note-body><text:p text:style-name="Footnote">Estudo da Universidade de Grenoble – Os Alpes (2022), programación e aprendizaxe matemática: <text:a xlink:type="simple" xlink:href="https://www.sciencedirect.com/science/article/abs/pii/S0959475222000883?via%3Dihub" text:style-name="Internet_20_link" text:visited-style-name="Visited_20_Internet_20_Link">https://www.sciencedirect.com/science/article/abs/pii/S0959475222000883?via%3Dihub</text:a> </text:p><text:p text:style-name="Normal"/></text:note-body></text:note></text:span></text:span><text:span text:style-name="T136"> </text:span><text:span text:style-name="Internet_20_link"><text:span text:style-name="T29">e no rendemento matemático</text:span></text:span><text:span text:style-name="Ref._20_de_20_nota_20_al_20_pie"><text:span text:style-name="T136"><text:note text:id="ftn32" text:note-class="endnote"><text:note-citation text:label="32">32</text:note-citation><text:note-body><text:p text:style-name="Footnote">Móbiles nas aulas, acoso e rendemento en Matemáticas e Ciencias. <text:span text:style-name="Fuente_20_de_20_párrafo_20_predeter.">Benito P, Vicente</text:span>-<text:span text:style-name="Fuente_20_de_20_párrafo_20_predeter.">Chirivella Ó. Banning mobile phones in schools: evidence from rexional</text:span>-<text:span text:style-name="Fuente_20_de_20_párrafo_20_predeter.">level policies in Spain</text:span>”<text:span text:style-name="Fuente_20_de_20_párrafo_20_predeter.">. Applied Economic Analysis. 2022.</text:span> <text:a xlink:type="simple" xlink:href="https://ideas.repec.org/a/eme/aeapps/aea-05-2021-0112.html" office:target-frame-name="_top" xlink:show="replace" text:style-name="Internet_20_link" text:visited-style-name="Visited_20_Internet_20_Link"><text:span text:style-name="Hipervínculo">https:</text:span></text:a>//<text:a xlink:type="simple" xlink:href="https://ideas.repec.org/a/eme/aeapps/aea-05-2021-0112.html" office:target-frame-name="_top" xlink:show="replace" text:style-name="Internet_20_link" text:visited-style-name="Visited_20_Internet_20_Link"><text:span text:style-name="Hipervínculo">ideas.repec.org</text:span></text:a>/<text:a xlink:type="simple" xlink:href="https://ideas.repec.org/a/eme/aeapps/aea-05-2021-0112.html" office:target-frame-name="_top" xlink:show="replace" text:style-name="Internet_20_link" text:visited-style-name="Visited_20_Internet_20_Link"><text:span text:style-name="Hipervínculo">a</text:span></text:a>/<text:a xlink:type="simple" xlink:href="https://ideas.repec.org/a/eme/aeapps/aea-05-2021-0112.html" office:target-frame-name="_top" xlink:show="replace" text:style-name="Internet_20_link" text:visited-style-name="Visited_20_Internet_20_Link"><text:span text:style-name="Hipervínculo">eme</text:span></text:a>/<text:a xlink:type="simple" xlink:href="https://ideas.repec.org/a/eme/aeapps/aea-05-2021-0112.html" office:target-frame-name="_top" xlink:show="replace" text:style-name="Internet_20_link" text:visited-style-name="Visited_20_Internet_20_Link"><text:span text:style-name="Hipervínculo">aeapps</text:span></text:a>/<text:a xlink:type="simple" xlink:href="https://ideas.repec.org/a/eme/aeapps/aea-05-2021-0112.html" office:target-frame-name="_top" xlink:show="replace" text:style-name="Internet_20_link" text:visited-style-name="Visited_20_Internet_20_Link"><text:span text:style-name="Hipervínculo">aea</text:span></text:a>-<text:a xlink:type="simple" xlink:href="https://ideas.repec.org/a/eme/aeapps/aea-05-2021-0112.html" office:target-frame-name="_top" xlink:show="replace" text:style-name="Internet_20_link" text:visited-style-name="Visited_20_Internet_20_Link"><text:span text:style-name="Hipervínculo">05</text:span></text:a>-<text:a xlink:type="simple" xlink:href="https://ideas.repec.org/a/eme/aeapps/aea-05-2021-0112.html" office:target-frame-name="_top" xlink:show="replace" text:style-name="Internet_20_link" text:visited-style-name="Visited_20_Internet_20_Link"><text:span text:style-name="Hipervínculo">2021</text:span></text:a>-<text:a xlink:type="simple" xlink:href="https://ideas.repec.org/a/eme/aeapps/aea-05-2021-0112.html" office:target-frame-name="_top" xlink:show="replace" text:style-name="Internet_20_link" text:visited-style-name="Visited_20_Internet_20_Link"><text:span text:style-name="Hipervínculo">0112.html</text:span></text:a></text:p><text:p text:style-name="Normal"/></text:note-body></text:note></text:span></text:span><text:span text:style-name="Internet_20_link"><text:span text:style-name="T29">; desprazamento da escritura a man</text:span></text:span><text:span text:style-name="Ref._20_de_20_nota_20_al_20_pie"><text:span text:style-name="T136"><text:note text:id="ftn33" text:note-class="endnote"><text:note-citation text:label="33">33</text:note-citation><text:note-body><text:p text:style-name="Footnote"><text:span text:style-name="Fuente_20_de_20_párrafo_20_predeter.">Mueller, P.A.</text:span> &amp; <text:span text:style-name="Fuente_20_de_20_párrafo_20_predeter.">Oppenheimer, D.M. (2014) The pen is mightier than the keyboard: advantages of longhand over laptop note taking.</text:span> Psychological Science, 25(6), 1159–1168. <text:a xlink:type="simple" xlink:href="https://journals.sagepub.com/doi/10.1177/0956797614524581" text:style-name="Internet_20_link" text:visited-style-name="Visited_20_Internet_20_Link">https://journals.sagepub.com/doi/10.1177/0956797614524581</text:a> </text:p><text:p text:style-name="Normal"/></text:note-body></text:note></text:span></text:span><text:span text:style-name="T136"> </text:span><text:span text:style-name="Internet_20_link"><text:span text:style-name="T29">e de habilidades manuais</text:span></text:span><text:span text:style-name="Ref._20_de_20_nota_20_al_20_pie"><text:span text:style-name="T136"><text:note text:id="ftn34" text:note-class="endnote"><text:note-citation text:label="34">34</text:note-citation><text:note-body><text:p text:style-name="Footnote">Escritura a man e desenvolvemento cerebral. <text:span text:style-name="Fuente_20_de_20_párrafo_20_predeter.">Developmental Neuroscience Laboratory, Department of Psychology, Norwegian University of Science and Technology, Trondheim, Noruega:</text:span><text:a xlink:type="simple" xlink:href="https://www.ncbi.nlm.nih.gov/pmc/articles/PMC10853352/" text:style-name="Internet_20_link" text:visited-style-name="Visited_20_Internet_20_Link"><text:span text:style-name="Fuente_20_de_20_párrafo_20_predeter.">https://www.ncbi.nlm.nih.gov/pmc/articles/PMC10853352/</text:span></text:a><text:span text:style-name="Fuente_20_de_20_párrafo_20_predeter."> </text:span><text:s/></text:p><text:p text:style-name="Normal"/></text:note-body></text:note></text:span></text:span><text:span text:style-name="T136"> </text:span><text:span text:style-name="Ref._20_de_20_nota_20_al_20_pie"><text:span text:style-name="T136"><text:note text:id="ftn35" text:note-class="endnote"><text:note-citation text:label="35">35</text:note-citation><text:note-body><text:p text:style-name="Footnote"><text:span text:style-name="Fuente_20_de_20_párrafo_20_predeter.">Moser, A., Zimmermann, L., Dickerson, K., Grenell, A., Barr, R.,</text:span> &amp;<text:span text:style-name="Fuente_20_de_20_párrafo_20_predeter.">Gerhardstein, P. (2015). They can interact, but can they learn? Toddlers</text:span>’ <text:span text:style-name="Fuente_20_de_20_párrafo_20_predeter.">transfer learning from touchscreens and television. Journal of Experimental Child Psychology, 137, 137</text:span>–<text:span text:style-name="Fuente_20_de_20_párrafo_20_predeter.">155. </text:span><text:a xlink:type="simple" xlink:href="https://pubmed.ncbi.nlm.nih.gov/25978678/" text:style-name="Internet_20_link" text:visited-style-name="Visited_20_Internet_20_Link"><text:span text:style-name="Fuente_20_de_20_párrafo_20_predeter.">https://pubmed.ncbi.nlm.nih.gov/25978678/</text:span></text:a><text:span text:style-name="Fuente_20_de_20_párrafo_20_predeter."> </text:span><text:s/></text:p><text:p text:style-name="Normal"/></text:note-body></text:note></text:span></text:span><text:span text:style-name="T136"><text:s/></text:span><text:span text:style-name="Internet_20_link"><text:span text:style-name="T29">; atraso</text:span></text:span><text:span text:style-name="Ref._20_de_20_nota_20_al_20_pie"><text:span text:style-name="T136"><text:note text:id="ftn36" text:note-class="endnote"><text:note-citation text:label="36">36</text:note-citation><text:note-body><text:p text:style-name="Footnote">Pantallas e desenvolvemento temperán da linguaxe. <text:span text:style-name="Fuente_20_de_20_párrafo_20_predeter.">Massaroni V, Delle Donne V, Marra C, Arcangeli V, Chieffo DPR.</text:span> <text:span text:style-name="Fuente_20_de_20_párrafo_20_predeter.">The Relationship between Language and Technology: How Screen Time Affects Language Development in Early Life</text:span>-<text:span text:style-name="Fuente_20_de_20_párrafo_20_predeter.">A Systematic Review.</text:span> Brain <text:a xlink:type="simple" xlink:href="https://www.mdpi.com/2076-3425/14/1/27" text:style-name="Internet_20_link" text:visited-style-name="Visited_20_Internet_20_Link">https://www.mdpi.com/2076-3425/14/1/27</text:a> </text:p><text:p text:style-name="Normal"/></text:note-body></text:note></text:span></text:span><text:span text:style-name="T136"> </text:span><text:span text:style-name="Internet_20_link"><text:span text:style-name="T29">e empobrecemento da linguaxe (comprensión e expresión oral)</text:span></text:span><text:span text:style-name="Ref._20_de_20_nota_20_al_20_pie"><text:span text:style-name="T136"><text:note text:id="ftn37" text:note-class="endnote"><text:note-citation text:label="37">37</text:note-citation><text:note-body><text:p text:style-name="Footnote">Adriana Bus, académica da Universidade de Stavanger (Noruega)- Influencia negativa dos libros dixitais interactivos no vocabulario dos nenos e na súa capacidade para comprender o contido das historias. <text:span text:style-name="Fuente_20_de_20_párrafo_20_predeter.">[Affordances and limitations of Electronic Storybooks for Young Children</text:span>’<text:span text:style-name="Fuente_20_de_20_párrafo_20_predeter.">s emergent literacy</text:span> – <text:span text:style-name="Fuente_20_de_20_párrafo_20_predeter.">Developmental Review 35, marzo de 2015].</text:span><text:a xlink:type="simple" xlink:href="https://www.researchgate.net/publication/270345306_Affordances_and_limitations_of_electronic_storybooks_for_young_children's_emergent_literacy" text:style-name="Internet_20_link" text:visited-style-name="Visited_20_Internet_20_Link"><text:span text:style-name="Fuente_20_de_20_párrafo_20_predeter.">https://www.researchgate.net/publication/270345306_Affordances_and_limitations_of_electronic_storybooks_for_young_children's_emergent_literacy</text:span></text:a><text:span text:style-name="Fuente_20_de_20_párrafo_20_predeter."> </text:span><text:s/></text:p><text:p text:style-name="Normal"/></text:note-body></text:note></text:span></text:span><text:span text:style-name="T136"> </text:span><text:span text:style-name="Internet_20_link"><text:span text:style-name="T29">e da interacción social</text:span></text:span><text:span text:style-name="Ref._20_de_20_nota_20_al_20_pie"><text:span text:style-name="T136"><text:note text:id="ftn38" text:note-class="endnote"><text:note-citation text:label="38">38</text:note-citation><text:note-body><text:p text:style-name="Footnote">Uso de pantallas e desenvolvemento infantil da linguaxe. <text:span text:style-name="Fuente_20_de_20_párrafo_20_predeter.">Mustonen R, Torppa R, Stolt S. Screen Time of Preschool</text:span>-<text:span text:style-name="Fuente_20_de_20_párrafo_20_predeter.">Aged Children and Their Mothers, and Children</text:span>'<text:span text:style-name="Fuente_20_de_20_párrafo_20_predeter.">s Language Development.</text:span> Children (Basel). 2022 Oct <text:a xlink:type="simple" xlink:href="https://www.mdpi.com/2227-9067/9/10/157" text:style-name="Internet_20_link" text:visited-style-name="Visited_20_Internet_20_Link">https://www.mdpi.com/2227-9067/9/10/157</text:a> <text:s text:c="3"/></text:p><text:p text:style-name="Normal"/></text:note-body></text:note></text:span></text:span><text:span text:style-name="T136"> </text:span><text:span text:style-name="Internet_20_link"><text:span text:style-name="T29">; e empeoramento do rendemento académico</text:span></text:span><text:span text:style-name="Ref._20_de_20_nota_20_al_20_pie"><text:span text:style-name="T136"><text:note text:id="ftn39" text:note-class="endnote"><text:note-citation text:label="39">39</text:note-citation><text:note-body><text:p text:style-name="Footnote">Uso de pantallas na aula e efectos na aprendizaxe. Soonchunhyang University – Asan – República de Corea do Sur: <text:a xlink:type="simple" xlink:href="https://www.ncbi.nlm.nih.gov/pmc/articles/PMC10813309/" text:style-name="Internet_20_link" text:visited-style-name="Visited_20_Internet_20_Link">https://www.ncbi.nlm.nih.gov/pmc/articles/PMC10813309/</text:a> <text:s/></text:p><text:p text:style-name="Normal"/></text:note-body></text:note></text:span></text:span><text:span text:style-name="T136"> </text:span><text:span text:style-name="Ref._20_de_20_nota_20_al_20_pie"><text:span text:style-name="T136"><text:note text:id="ftn40" text:note-class="endnote"><text:note-citation text:label="40">40</text:note-citation><text:note-body><text:p text:style-name="Footnote">PISA 2022 – Coñecemento e interpretacións. OCDE 2023: <text:a xlink:type="simple" xlink:href="https://www.oecd.org/pisa/PISA%202022%20Insights%20and%20Interpretations.pdf" text:style-name="Internet_20_link" text:visited-style-name="Visited_20_Internet_20_Link">https://www.oecd.org/pisa/PISA%202022%20Insights%20and%20Interpretations.pdf</text:a> </text:p><text:p text:style-name="Normal"/></text:note-body></text:note></text:span></text:span><text:span text:style-name="T136"><text:s/></text:span><text:span text:style-name="Ref._20_de_20_nota_20_al_20_pie"><text:span text:style-name="T136"><text:note text:id="ftn41" text:note-class="endnote"><text:note-citation text:label="41">41</text:note-citation><text:note-body><text:p text:style-name="Footnote">ISEAK – Fundación COTEC sobre informe PISA 2018: <text:a xlink:type="simple" xlink:href="https://iseak.eu/wp-content/uploads/2021/01/tecnologia-en-la-educacion-como-afecta-al-rendimiento-del-alumnado-2022-10-14-tecnologia-en-la-educacion-como-afecta-al-rendimiento-del-alumnado-1.pdf" text:style-name="Internet_20_link" text:visited-style-name="Visited_20_Internet_20_Link">https://iseak.eu/wp-content/uploads/2021/01/tecnologia-en-la-educacion-como-afecta-al-rendimiento-del-alumnado-2022-10-14-tecnologia-en-la-educacion-como-afecta-al-rendimiento-del-alumnado-1.pdf</text:a> </text:p><text:p text:style-name="Normal"/></text:note-body></text:note></text:span></text:span><text:span text:style-name="T136"><text:s/></text:span><text:span text:style-name="Internet_20_link"><text:span text:style-name="T29">[Apartado 4.5.2].</text:span></text:span></text:p>
      <text:p text:style-name="P13"><text:span text:style-name="T136">- </text:span><text:span text:style-name="Internet_20_link"><text:span text:style-name="T29">Recolle as conclusións de distintos informes PISA</text:span></text:span><text:span text:style-name="Ref._20_de_20_nota_20_al_20_pie"><text:span text:style-name="T136"><text:note text:id="ftn42" text:note-class="endnote"><text:note-citation text:label="42">42</text:note-citation><text:note-body><text:p text:style-name="Footnote"><text:a xlink:type="simple" xlink:href="https://escuelasaludable.org/wp-content/uploads/2025/07/Conclusiones.PISA_.resumen.pdf" text:style-name="Internet_20_link" text:visited-style-name="Visited_20_Internet_20_Link"><text:span text:style-name="Hipervínculo">https://escuelasaludable.org/wp-content/uploads/2025/07/Conclusiones.PISA_.resumen.pdf</text:span></text:a><text:span text:style-name="Hipervínculo"> </text:span></text:p><text:p text:style-name="Normal"/></text:note-body></text:note></text:span></text:span><text:span text:style-name="T136"> </text:span><text:span text:style-name="Internet_20_link"><text:span text:style-name="T29">(2015, 2018 e 2022) nos que se rexistra a relación negativa entre utilización de dispositivos e rendemento académico [Apartado 4.5.2]:</text:span></text:span></text:p>
      <text:list text:style-name="L5">
        <text:list-item>
          <text:p text:style-name="P78"><text:span text:style-name="Internet_20_link"><text:span text:style-name="T29">[</text:span></text:span><text:span text:style-name="T136">…</text:span><text:span text:style-name="Internet_20_link"><text:span text:style-name="T29">]</text:span></text:span><text:span text:style-name="T136"> </text:span><text:span text:style-name="Internet_20_link"><text:span text:style-name="T35">naqueles países nos que en 2018 o alumnado declaraba unha maior utilización do TIC con fins educativos no centro educativo, a caída de rendemento atribuíble á COVID</text:span></text:span><text:span text:style-name="T136">-</text:span><text:span text:style-name="Internet_20_link"><text:span text:style-name="T35">19 foi maior [PISA 2022]</text:span></text:span><text:span text:style-name="Ref._20_de_20_nota_20_al_20_pie"><text:span text:style-name="T136"><text:note text:id="ftn43" text:note-class="endnote"><text:note-citation text:label="43">43</text:note-citation><text:note-body><text:p text:style-name="Footnote">PISA 2022 - <text:a xlink:type="simple" xlink:href="https://www.libreria.educacion.gob.es/libro/pisa-2022-programa-para-la-evaluacion-internacional-delos-estudiantes-informe-espanol_183950" text:style-name="Internet_20_link" text:visited-style-name="Visited_20_Internet_20_Link"><text:span text:style-name="Hipervínculo">https://www.libreria.educacion.gob.es/libro/pisa-2022-programa-para-la-evaluacion-internacional-delos-estudiantes-informe-espanol_183950</text:span></text:a><text:span text:style-name="Hipervínculo"> </text:span></text:p><text:p text:style-name="Normal"/></text:note-body></text:note></text:span></text:span><text:span text:style-name="Internet_20_link"><text:span text:style-name="T29">.</text:span></text:span></text:p>
        </text:list-item>
        <text:list-item>
          <text:p text:style-name="P78"><text:span text:style-name="Internet_20_link"><text:span text:style-name="T35">Un maior uso do TIC no colexio ten un impacto negativo</text:span></text:span><text:span text:style-name="T136"> – </text:span><text:span text:style-name="Internet_20_link"><text:span text:style-name="T35">e altamente significativo</text:span></text:span><text:span text:style-name="T136">- </text:span><text:span text:style-name="Internet_20_link"><text:span text:style-name="T35">na puntuación en matemáticas na totalidade dos países analizados (22)</text:span></text:span><text:span text:style-name="T136"> </text:span><text:span text:style-name="Internet_20_link"><text:span text:style-name="T29">[páx. 41 do informe do Instituto estadístico ISEAK sobre PISA 2018]</text:span></text:span><text:span text:style-name="Ref._20_de_20_nota_20_al_20_pie"><text:span text:style-name="T136"><text:note text:id="ftn44" text:note-class="endnote"><text:note-citation text:label="44">44</text:note-citation><text:note-body><text:p text:style-name="Footnote"><text:a xlink:type="simple" xlink:href="https://iseak.eu/publicacion/tecnologia-en-la-educacion-como-afecta-al-rendimiento-del-alumnado" text:style-name="Internet_20_link" text:visited-style-name="Visited_20_Internet_20_Link"><text:span text:style-name="Hipervínculo">https://iseak.eu/publicacion/tecnologia-en-la-educacion-como-afecta-al-rendimiento-del-alumnado</text:span></text:a></text:p><text:p text:style-name="Normal"/></text:note-body></text:note></text:span></text:span><text:span text:style-name="Internet_20_link"><text:span text:style-name="T58">.</text:span></text:span></text:p>
        </text:list-item>
        <text:list-item>
          <text:p text:style-name="P78"><text:span text:style-name="Internet_20_link"><text:span text:style-name="T35">Os recursos investidos en TIC para a educación non están vinculados a un mellor rendemento estudantil en lectura, matemáticas ou ciencias</text:span></text:span><text:span text:style-name="T136"> </text:span><text:span text:style-name="Internet_20_link"><text:span text:style-name="T29">(PISA 2015, pg. 146)</text:span></text:span><text:span text:style-name="Ref._20_de_20_nota_20_al_20_pie"><text:span text:style-name="T136"><text:note text:id="ftn45" text:note-class="endnote"><text:note-citation text:label="45">45</text:note-citation><text:note-body><text:p text:style-name="Footnote"><text:a xlink:type="simple" xlink:href="https://www.oecd.org/en/publications/students-computers-and-learning_9789264239555-en.html" office:target-frame-name="_top" xlink:show="replace" text:style-name="Internet_20_link" text:visited-style-name="Visited_20_Internet_20_Link"><text:span text:style-name="Hipervínculo">https://www.oecd.org/en/publications/students-computers-and-learning_9789264239555-en.html</text:span></text:a></text:p><text:p text:style-name="Normal"/></text:note-body></text:note></text:span></text:span><text:span text:style-name="Internet_20_link"><text:span text:style-name="T58">.</text:span></text:span></text:p>
        </text:list-item>
        <text:list-item>
          <text:p text:style-name="P78"><text:span text:style-name="Internet_20_link"><text:span text:style-name="T35">En países onde é menos común que os estudantes utilicen Internet na escola para o traballo escolar, o rendemento dos estudantes en lectura mellorou máis rapidamente que nos países onde devandito uso é máis común, en media</text:span></text:span><text:span text:style-name="T136"> </text:span><text:span text:style-name="Internet_20_link"><text:span text:style-name="T29">(PISA 2015, pg. 146)</text:span></text:span><text:span text:style-name="Ref._20_de_20_nota_20_al_20_pie"><text:span text:style-name="T136"><text:note text:id="ftn46" text:note-class="endnote"><text:note-citation text:label="46">46</text:note-citation><text:note-body><text:p text:style-name="Footnote"><text:a xlink:type="simple" xlink:href="https://www.oecd.org/en/publications/students-computers-and-learning_9789264239555-en.html" text:style-name="Internet_20_link" text:visited-style-name="Visited_20_Internet_20_Link">https://www.oecd.org/en/publications/students-computers-and-learning_9789264239555-en.html</text:a> <text:s text:c="3"/></text:p><text:p text:style-name="Normal"/></text:note-body></text:note></text:span></text:span><text:span text:style-name="Ref._20_de_20_nota_20_al_20_pie"><text:span text:style-name="T136">.</text:span></text:span></text:p>
        </text:list-item>
      </text:list>
      <text:p text:style-name="P13"><text:span text:style-name="T136">- </text:span><text:span text:style-name="Internet_20_link"><text:span text:style-name="T29">Advirte de que</text:span></text:span><text:span text:style-name="T136"> </text:span><text:span text:style-name="Internet_20_link"><text:span text:style-name="T35">os tratamentos ilícitos de datos persoais no ámbito educativo, que se desvíen da finalidade para a que son solicitados, ademais de xerar responsabilidade administrativa por infracción da normativa de protección de datos, poden dar lugar a indemnización civil polos </text:span></text:span><text:soft-page-break/><text:span text:style-name="Internet_20_link"><text:span text:style-name="T35">danos e prexuízos materiais e inmateriais que se causaron, dos que poderían chegar a responder solidariamente os centros e as Administracións educativas.</text:span></text:span><text:span text:style-name="T136"> </text:span><text:span text:style-name="Internet_20_link"><text:span text:style-name="T29">En sentido preventivo</text:span></text:span><text:span text:style-name="Internet_20_link"><text:span text:style-name="T35">,</text:span></text:span><text:span text:style-name="T136"> </text:span><text:span text:style-name="Internet_20_link"><text:span text:style-name="T29">avoga por desestimar o uso de dispositivos dixitais móbiles cando o centro educativo dispoña doutros recursos co que se poida conseguir o fin pedagóxico sen pór en risco a privacidade (páx. 125 e 126).</text:span></text:span></text:p>
      <text:p text:style-name="P12"><text:span text:style-name="Internet_20_link"><text:span text:style-name="T29">No apartado de medidas recomendadas, o informe do Comité español de expertos insta a:</text:span></text:span></text:p>
      <text:p text:style-name="P13"><text:span text:style-name="T136">- </text:span><text:span text:style-name="Internet_20_link"><text:span text:style-name="T35">Establecer unha regulación axeitada do uso dos dispositivos dixitais dos centros que quede reflectida no seu Plan Dixital de Centro, considerando, polo menos, a revisión contrastada das ferramentas e aplicacións utilizadas para determinar a súa achega á mellora da aprendizaxe segundo criterio científico</text:span></text:span><text:span text:style-name="T136"> </text:span><text:span text:style-name="Internet_20_link"><text:span text:style-name="T29">(Medida 11).</text:span></text:span></text:p>
      <text:p text:style-name="P13"><text:span text:style-name="T136">- </text:span><text:span text:style-name="Internet_20_link"><text:span text:style-name="T35">O establecemento de límites á dixitalización do ensino segundo a idade (incluíndo o tempo de pantalla das tarefas que se realizan fóra do horario escolar), seguindo as pautas</text:span></text:span><text:span text:style-name="T136"> </text:span><text:span text:style-name="Internet_20_link"><text:span text:style-name="T35">establecidas polas sociedades científicas e tendo en conta a política de protección de datos, de seguridade e privacidade</text:span></text:span><text:span text:style-name="T136"> </text:span><text:span text:style-name="Internet_20_link"><text:span text:style-name="T29">(Medida 11)</text:span></text:span><text:span text:style-name="Internet_20_link"><text:span text:style-name="T35">:</text:span></text:span></text:p>
      <text:p text:style-name="P14"><text:span text:style-name="T136">- </text:span><text:span text:style-name="Internet_20_link"><text:span text:style-name="T37">Educación Infantil</text:span></text:span><text:span text:style-name="Internet_20_link"><text:span text:style-name="T35">: non se utilizarán dispositivos dixitais individuais, aínda que se permitirá o uso de ferramentas didácticas colectivas baixo a supervisión axeitada do profesorado e evitando o uso de dispositivos dixitais no tramo de 0 a 3 anos.</text:span></text:span></text:p>
      <text:p text:style-name="P14"><text:span text:style-name="T136">- </text:span><text:span text:style-name="Internet_20_link"><text:span text:style-name="T37">Educación Primaria</text:span></text:span><text:span text:style-name="Internet_20_link"><text:span text:style-name="T35">: priorizarase o ensino de maneira analóxica.</text:span></text:span></text:p>
      <text:p text:style-name="P14"><text:span text:style-name="T136">- </text:span><text:span text:style-name="Internet_20_link"><text:span text:style-name="T37">Educación Secundaria Obrigatoria e Formación Profesional Básica</text:span></text:span><text:span text:style-name="Internet_20_link"><text:span text:style-name="T35">: só como ferramenta didáctica, debidamente xustificada e supervisada, e atendendo á idade do alumnado.</text:span></text:span></text:p>
      <text:p text:style-name="P4"><text:span text:style-name="Internet_20_link"><text:span text:style-name="T29">Con respecto ao uso de dispositivos electrónicos privados (</text:span></text:span><text:span text:style-name="Internet_20_link"><text:span text:style-name="T35">smartphones</text:span></text:span><text:span text:style-name="Internet_20_link"><text:span text:style-name="T29">, tabletas privadas</text:span></text:span><text:span text:style-name="T136">…</text:span><text:span text:style-name="Internet_20_link"><text:span text:style-name="T29">) nos centros escolares, proponse a súa excepcionalidade: que en Educación Infantil, Educación Primaria e Educación Secundaria o uso de dispositivos electrónicos privados non estea permitido</text:span></text:span><text:span text:style-name="Internet_20_link"><text:span text:style-name="T35">, salvo por razóns excepcionais debidamente xustificadas, situacións especiais de saúde ou persoais</text:span></text:span><text:span text:style-name="T136"> </text:span><text:span text:style-name="Internet_20_link"><text:span text:style-name="T29">ou, no caso de Secundaria, no seu uso</text:span></text:span><text:span text:style-name="T136"> </text:span><text:span text:style-name="Internet_20_link"><text:span text:style-name="T35">como ferramenta pedagóxica, debidamente supervisada, motivado e recolleito no Plan Dixital de Centro</text:span></text:span><text:span text:style-name="T136"> </text:span><text:span text:style-name="Internet_20_link"><text:span text:style-name="T29">(Medida 12).</text:span></text:span></text:p>
      <text:p text:style-name="P12"><text:span text:style-name="Internet_20_link"><text:span text:style-name="T29">Con carácter xeral:</text:span></text:span></text:p>
      <text:list text:style-name="L6">
        <text:list-item>
          <text:p text:style-name="P90"><text:span text:style-name="Internet_20_link"><text:span text:style-name="T29">Desaconsella o uso de dispositivos dixitais dos 3 aos 6 anos.</text:span></text:span></text:p>
        </text:list-item>
        <text:list-item>
          <text:p text:style-name="P79"><text:span text:style-name="Internet_20_link"><text:span text:style-name="T29">Aposta por limitar o uso de dispositivos dixitais polos adultos en presenza de menores até os 6 anos.</text:span></text:span></text:p>
        </text:list-item>
        <text:list-item>
          <text:p text:style-name="P79"><text:span text:style-name="Internet_20_link"><text:span text:style-name="T29">Insta a que, entre os 6 e os 12 anos, limítese o uso dos dispositivos con acceso a Internet, coa supervisión dun adulto e para acceder puntualmente e con límites prefi</text:span></text:span><text:span text:style-name="Internet_20_link"><text:span text:style-name="T30">x</text:span></text:span><text:span text:style-name="Internet_20_link"><text:span text:style-name="T29">ados unicamente a contidos adaptados ás súas idades e capacidade.</text:span></text:span></text:p>
        </text:list-item>
        <text:list-item>
          <text:p text:style-name="P79"><text:span text:style-name="Internet_20_link"><text:span text:style-name="T29">Recomenda atrasar a idade do primeiro móbil intelixente (con conexión a internet) o máximo posible, e sen acceso a redes sociais e control parental se a familia decide proporcionar un dispositivo ao menor antes dos 16 anos [Medida 22], o cal implica a inadecuación de realizar actividades escolares con dispositivos privados, aínda que se xustifique con argumentos pedagóxicos.</text:span></text:span></text:p>
        </text:list-item>
      </text:list>
      <text:p text:style-name="P13"><text:span text:style-name="Internet_20_link"><text:span text:style-name="T29">No ámbito das dotacións dixitais dos centros educativos, o Comité propón a medida de</text:span></text:span><text:span text:style-name="T136"> </text:span><text:span text:style-name="Internet_20_link"><text:span text:style-name="T35">dimensionar as dotacións de equipamento dixital dos centros educativos estudadas as necesidades declaradas polos equipos docentes de cada centro</text:span></text:span><text:span text:style-name="T136"> </text:span><text:span text:style-name="Internet_20_link"><text:span text:style-name="T29">(Medida 56), concedendo importancia, por </text:span></text:span><text:soft-page-break/><text:span text:style-name="Internet_20_link"><text:span text:style-name="T29">primeira vez nun documento oficial,</text:span></text:span><text:span text:style-name="T136"> <text:s/></text:span><text:span text:style-name="Internet_20_link"><text:span text:style-name="T29">ás necesidades reais declaradas polos equipos docentes, co fin de rectificar a dinámica actual de proporcionar aos centros paquetes de equipos dixitais sen que medie unha necesidade didáctica ou unha xustificación pedagóxica que parta do profesorado</text:span></text:span></text:p>
      <text:h text:style-name="Heading_20_1" text:outline-level="1"><text:bookmark-start text:name="una.alfabetizacion"/><text:bookmark-start text:name="__RefHeading___Toc49122_3229346121"/><text:span text:style-name="T107">UNHA ALFABETIZACIÓN</text:span><text:bookmark-end text:name="una.alfabetizacion"/><text:span text:style-name="T107"> DIXITAL SEN INTERFERENCIAS NAS APRENDIZAXES E A SAÚDE. </text:span><text:span text:style-name="T158"><text:s text:c="6"/></text:span><text:a xlink:type="simple" xlink:href="#Indice" text:style-name="Internet_20_link" text:visited-style-name="Visited_20_Internet_20_Link"><text:span text:style-name="Internet_20_link"><text:span text:style-name="T83">∆</text:span></text:span></text:a><text:bookmark-end text:name="__RefHeading___Toc49122_3229346121"/></text:h>
      <text:p text:style-name="P13"><text:span text:style-name="Internet_20_link"><text:span text:style-name="T29">As novas constatacións, froito da análise multifactorial do impacto do TIC na educación e o desenvolvemento, aconsellan que os centros educativos aborden a alfabetización dixital de modo que</text:span></text:span><text:span text:style-name="T136"> </text:span><text:span text:style-name="Internet_20_link"><text:span text:style-name="T29">compatibilícense os mandatos da lexislación (estatal e autonómica) co deber de proporcionar unhas condicións óptimas de aprendizaxe e unha protección efectiva da saúde e a privacidade.</text:span></text:span></text:p>
      <text:p text:style-name="P13"><text:span text:style-name="Internet_20_link"><text:span text:style-name="T29">Para iso, o noso centro pretende minimizar ou eliminar as interferencias do TIC que comprometen a aprendizaxe e a formación dos menores, á vez que se garante unha formación básica ampla, sólida e saudable que permita a futura inserción da persoa na sociedade que lle toque vivir. No artigo 111 bis da Lei Orgánica 2</text:span></text:span><text:span text:style-name="T136">/</text:span><text:span text:style-name="Internet_20_link"><text:span text:style-name="T29">2006, de 3 de maio de Educación, indícase que as administracións educativas</text:span></text:span><text:span text:style-name="T136"> </text:span><text:span text:style-name="Internet_20_link"><text:span text:style-name="T35">deben establecer as condicións que fagan posible a eliminación no ámbito escolar das situacións de risco derivadas da inadecuada utilización das tecnoloxías da información e a comunicación</text:span></text:span><text:span text:style-name="Internet_20_link"><text:span text:style-name="T29">.</text:span></text:span></text:p>
      <text:p text:style-name="P13"><text:span text:style-name="Internet_20_link"><text:span text:style-name="T29">A</text:span></text:span><text:span text:style-name="T136"> </text:span><text:span text:style-name="Internet_20_link"><text:span text:style-name="T37">Observación xeral núm. 25 (2021)</text:span></text:span><text:span text:style-name="Footnote_20_Symbol"><text:span text:style-name="T5"><text:note text:id="ftn47" text:note-class="endnote"><text:note-citation text:label="47">47</text:note-citation><text:note-body><text:p text:style-name="Footnote"><text:a xlink:type="simple" xlink:href="https://www.undocs.org/é/CRC/C/GC/25" text:style-name="Internet_20_link" text:visited-style-name="Visited_20_Internet_20_Link">https://www.undocs.org/é/CRC/C/GC/25</text:a> <text:s/></text:p><text:p text:style-name="Footnote"><text:span text:style-name="Hipervínculo"><text:span text:style-name="T93"/></text:span></text:p></text:note-body></text:note></text:span></text:span><text:span text:style-name="T136"> </text:span><text:span text:style-name="Internet_20_link"><text:span text:style-name="T29">da Convención de Dereitos do Neno, sobre os dereitos da infancia en relación coa contorna dixital, insta a priorizar o</text:span></text:span><text:span text:style-name="T136"> </text:span><text:span text:style-name="Internet_20_link"><text:span text:style-name="T37">interese superior</text:span></text:span><text:span text:style-name="T136"> </text:span><text:span text:style-name="Internet_20_link"><text:span text:style-name="T29">dos nenos e nenas en calquera aspecto relacionado coa contorna dixital que choque con intereses e dereitos básicos dos menores (dereito á saúde, á seguridade, ao desenvolvemento san e equilibrado, e á aprendizaxe). Nos seus artigos 12, 15 e 19 establece:</text:span></text:span></text:p>
      <text:p text:style-name="P15"><text:span text:style-name="Internet_20_link"><text:span text:style-name="T29">Artigo 12.</text:span></text:span><text:span text:style-name="T136"> </text:span><text:span text:style-name="Internet_20_link"><text:span text:style-name="T35">O uso de dispositivos dixitais non debe ser prexudicial,</text:span></text:span><text:span text:style-name="T136"> </text:span><text:span text:style-name="Internet_20_link"><text:span text:style-name="T37">nin substituír as interaccións persoais entre os nenos ou entre estes e os seus pais ou coidadores</text:span></text:span><text:span text:style-name="Internet_20_link"><text:span text:style-name="T35">.</text:span></text:span></text:p>
      <text:p text:style-name="P15"><text:span text:style-name="Internet_20_link"><text:span text:style-name="T29">Artigo 15.</text:span></text:span><text:span text:style-name="T136"> <text:s/></text:span><text:span text:style-name="Internet_20_link"><text:span text:style-name="T35">Deberíase impartir formación e asesoramento sobre a utilización axeitada dos dispositivos dixitais aos pais, coidadores, educadores e outros axentes pertinentes,</text:span></text:span><text:span text:style-name="T136"> </text:span><text:span text:style-name="Internet_20_link"><text:span text:style-name="T37">tendo en conta as investigacións sobre os efectos das tecnoloxías dixitais no desenvolvemento do neno, especialmente durante os tramos críticos de crecemento neurolóxico na primeira infancia e na adolescencia.</text:span></text:span></text:p>
      <text:p text:style-name="P15"><text:span text:style-name="Internet_20_link"><text:span text:style-name="T29">Artigo 19.</text:span></text:span><text:span text:style-name="T136"> <text:s/></text:span><text:span text:style-name="Internet_20_link"><text:span text:style-name="T35">A elaboración de medidas apropiadas en función da idade debe basearse nas investigacións mellores e máis actualizadas dispoñibles nas diversas disciplinas.</text:span></text:span></text:p>
      <text:p text:style-name="P13"><text:span text:style-name="Internet_20_link"><text:span text:style-name="T29">É un argumento incontestable que nenos, nenas, adolescentes e mozas deben coñecer, coa profundidade axustada á súa idade e ás súas necesidades de comprensión da realidade, as características, posibilidades e usos da tecnoloxía dixital, xa que esta forma parte esencial da actual arquitectura social. Os menores a vivencian de primeira man, na familia, na contorna escolar e nos demais ámbitos sociais. Xunto ao coñecemento e conciencia sobre os usos e potencialidades do TIC, é imprescindible que tamén coñezan os efectos para a saúde física e emocional, os riscos presentes nas redes (perfilado de opinión, manipulación, incitación á violencia, abusos, estafas, etc.), o impacto no medioambiente e nos dereitos humanos que xera a dispoñibilidade da contorna dixital, as alternativas analóxicas ou as consecuencias sociais, positivas e negativas, da dixitalización na vida da sociedade.</text:span></text:span></text:p>
      <text:p text:style-name="P13"><text:soft-page-break/><text:span text:style-name="Internet_20_link"><text:span text:style-name="T29">O noso centro pretende abordar unha verdadeira</text:span></text:span><text:span text:style-name="T136"> </text:span><text:span text:style-name="Fuente_20_de_20_párrafo_20_predeter."><text:span text:style-name="T28">alfabetización dixital</text:span></text:span><text:span text:style-name="T136"> </text:span><text:span text:style-name="Internet_20_link"><text:span text:style-name="T29">que,</text:span></text:span><text:span text:style-name="T136"> </text:span><text:span text:style-name="Internet_20_link"><text:span text:style-name="T10">ao non estar vinculada á necesidade de facer usuarios aos alumnos das contornas dixitais</text:span></text:span><text:span text:style-name="T136"> </text:span><text:span text:style-name="Internet_20_link"><text:span text:style-name="T29">(programas, plataformas, aplicacións, etc.), promove unha educación preventiva á vez que protexe a saúde física e emocional do alumnado, a súa capacidade para aprender sen interferencias e a consecución dun armazón cognitivo sólido que lle permita ser competente e desenvolver o máximo das súas potencialidades en cada idade.</text:span></text:span></text:p>
      <text:p text:style-name="P125">Doutra banda, esta Estratexia desenvolve un perfil da competencia dixital que non se desvía cara a enfoques nos que se converte ao alumnado en usuario de programas, redes ou plataformas, senón que se favorecen tanto a construción cognitiva necesaria como os coñecementos oportunos para afrontar un desenvolv<text:span text:style-name="T121">e</text:span>mento académico ou laboral e unha formación preventiva no ámbito das tecnoloxías.</text:p>
      <text:p text:style-name="P12"><text:span text:style-name="Tipo_20_de_20_letra_20_predefinido_20_do_20_parágrafo"><text:span text:style-name="T136">Deste xeito, traballaremos a competencia dixital como</text:span></text:span><text:span text:style-name="Fuente_20_de_20_párrafo_20_predeter."><text:span text:style-name="T141">:</text:span></text:span></text:p>
      <text:list text:style-name="L7">
        <text:list-item>
          <text:p text:style-name="P80"><text:span text:style-name="Tipo_20_de_20_letra_20_predefinido_20_do_20_parágrafo"><text:span text:style-name="T136">A</text:span></text:span><text:span text:style-name="T136"> </text:span><text:span text:style-name="Tipo_20_de_20_letra_20_predefinido_20_do_20_parágrafo"><text:span text:style-name="T141">capacidade da persoa</text:span></text:span><text:span text:style-name="T136"> </text:span><text:span text:style-name="Tipo_20_de_20_letra_20_predefinido_20_do_20_parágrafo"><text:span text:style-name="T136">co fin de, no momento madurativo axeitado e para atender as necesidades de desenvolvemento académico</text:span></text:span><text:span text:style-name="T136">/</text:span><text:span text:style-name="Tipo_20_de_20_letra_20_predefinido_20_do_20_parágrafo"><text:span text:style-name="T136">profesional</text:span></text:span><text:span text:style-name="T136">/</text:span><text:span text:style-name="Tipo_20_de_20_letra_20_predefinido_20_do_20_parágrafo"><text:span text:style-name="T136">social, poida desenvolverse na contorna dixital con intelixencia, eficacia, responsabilidade e seguridade. Para iso, a educación básica que ofrecemos desenvolverá as ferramentas cognitivas persoais básicas necesarias (razoamento, destreza informativa, estrutura idiomática, lóxica, creatividade, criterio propio e información básica sobre a contorna dixital) a través das diferentes áreas, materias, programas e actividades que se desenvolven no centro.</text:span></text:span></text:p>
        </text:list-item>
        <text:list-item>
          <text:p text:style-name="P80"><text:span text:style-name="Fuente_20_de_20_párrafo_20_predeter."><text:span text:style-name="T136">O</text:span></text:span><text:span text:style-name="T136"> </text:span><text:span text:style-name="Fuente_20_de_20_párrafo_20_predeter."><text:span text:style-name="T141">coñecemento do medio dixital</text:span></text:span><text:span text:style-name="Fuente_20_de_20_párrafo_20_predeter."><text:span text:style-name="T136">, adaptándoo á súa idade e intereses, para formar unha visión da súa realidade polifacética: aplicacións, potencialidades e beneficios para a sociedade; limitacións, riscos e consecuencias non desexadas; efectos posibles sobre a saúde, a aprendizaxe e as relacións sociais; usos disruptivos e usos útiles do TIC; dereitos á privacidade, á imaxe, a integridade moral; medios para a prevención, a protección e a axuda; e impacto ambiental do TIC.</text:span></text:span></text:p>
        </text:list-item>
      </text:list>
      <text:h text:style-name="Heading_20_2" text:outline-level="2"><text:bookmark-start text:name="una.estrategia.mas.alla"/><text:bookmark-start text:name="__RefHeading___Toc49124_3229346121"/><text:span text:style-name="Tipo_20_de_20_letra_20_predefinido_20_do_20_parágrafo"><text:span text:style-name="T102">UNHA ESTRATEXIA MÁIS ALÓ</text:span></text:span><text:bookmark-end text:name="una.estrategia.mas.alla"/><text:span text:style-name="T105"> </text:span><text:span text:style-name="Tipo_20_de_20_letra_20_predefinido_20_do_20_parágrafo"><text:span text:style-name="T102">DE SUPOSICIÓNS SOBRE TECNOLOXÍA NA EDUCACIÓN. <text:s/></text:span></text:span><text:span text:style-name="Tipo_20_de_20_letra_20_predefinido_20_do_20_parágrafo"><text:span text:style-name="T156"><text:s text:c="4"/></text:span></text:span><text:a xlink:type="simple" xlink:href="#Indice" text:style-name="Internet_20_link" text:visited-style-name="Visited_20_Internet_20_Link"><text:span text:style-name="Internet_20_link"><text:span text:style-name="T82">∆</text:span></text:span></text:a><text:bookmark-end text:name="__RefHeading___Toc49124_3229346121"/></text:h>
      <text:p text:style-name="P125">Historicamente e desde fai máis de 40 anos, a implantación das tecnoloxías dixitais no ámbito apoiouse en perspectivas, desexos e suposicións sobre o seu potencial educativo, tal e como expresa o ditame do instituto Karolinska encargado polo Goberno de Suecia, alimentados pola fascinación que suscita o desenvolvemento tecnolóxico e as súas sorprendentes aplicacións. Os plans dixitais non contaron, normalmente, con bases pedagóxicas que avalasen a súa idoneidade para favorecer a aprendizaxe, e a súa infundada implantación escolar marcou o paso dos programas escolares (desde os grandes plans ás programacións de aula) en lugar de que fóra o criterio pedagóxico o que aconsellase a penetración do TIC no sistema escolar.</text:p>
      <text:p text:style-name="P13"><text:span text:style-name="Fuente_20_de_20_párrafo_20_predeter."><text:span text:style-name="T136">No noso centro queremos cuestionar suposicións, frases feitas ou </text:span></text:span><text:span text:style-name="Fuente_20_de_20_párrafo_20_predeter."><text:span text:style-name="T143">consignas</text:span></text:span><text:span text:style-name="Fuente_20_de_20_párrafo_20_predeter."><text:span text:style-name="T136"> empregados pola mercadotecnia comercial, ou outras veces utilizados como aval a iniciativas de dixitalización escolar que se pretenden impl</text:span></text:span><text:span text:style-name="Fuente_20_de_20_párrafo_20_predeter."><text:span text:style-name="T143">antar</text:span></text:span><text:span text:style-name="Fuente_20_de_20_párrafo_20_predeter."><text:span text:style-name="T136"> e sobre as que é frecuente observar o recurso os titulares simples, que conectan con crenzas, perspectivas, inseguridades ou medos estendidos relacionados coa tecnoloxía.</text:span></text:span></text:p>
      <text:p text:style-name="P125"><text:soft-page-break/>A continuación, discutimos algunhas destas suposicións, co obxectivo de enfocar a estratexia dixital do noso centro desde bases sólidas, cun sentido crítico sobre argumentos xa coñecidos. Pódense consultar referencias científicas no repositorio que se ofrece ao final deste documento.</text:p>
      <text:list text:style-name="L8">
        <text:list-item>
          <text:p text:style-name="P144">1.- “Os dispositivos favorecen a aprendizaxe porque o personalizan”</text:p>
        </text:list-item>
      </text:list>
      <text:p text:style-name="P125">O profesorado das etapas obrigatorias personaliza a aprendizaxe se se adapta aos ritmos de comprensión e acción do alumnado. Pódeo facer de múltiples maneiras cando se implica no seu traballo: retoma, repite, reformula, proporciona estratexias diferenciadas para chegar á aprendizaxe, modula as propostas de traballo, adapta os discursos ou o vocabulario, propón ir máis aló a quen máis pode, selecciona material de diferentes niveis e, sobre todo, está atento e coñece en que momento e en que punto atópase cada alumno ou alumna.</text:p>
      <text:p text:style-name="P125">O docente competente personaliza necesariamente a aprendizaxe. Hai programas que ofrecen opcións de itinerarios automatizados en exercicios de respostas pechas, excluínte<text:span text:style-name="T121">s</text:span> (acerto ou erro) nos que non hai interacción alumno -profesor (se a houbese, daría igual facer o traballo en papel ou en pantalla) e que, finalmente, pode emitir un “informe” de resultados. A automatización (que só incide na parte de exercitación, non de aprendizaxe de contidos novos) só permite a súa aplicación en aspectos moi concretos de certas áreas (cálculo, ortografía…). Non se pode confundir “automatización de itinerarios de exercicios” de aspectos moi concretos do currículo, con “personalización do ensino”, un proceso complexo que implica a acción global, directa, atenta e activa dun docente comprometido co seu traballo.</text:p>
      <text:p text:style-name="P125">Hai que engadir que, segundo todas as evidencias científicas e os numerosos informes sobre probas diagnósticas, o traballo sobre pantalla diminúe a concentración, a interpretación da información e o razoamento matemático, con respecto ao traballo sobre papel ou manipulativo. Estas circunstancias pon en cuestión o valor neto que se podería atribuír aos itinerarios automatizados utilizados por programas dixitais.</text:p>
      <text:list text:continue-numbering="true" text:style-name="L8">
        <text:list-item>
          <text:p text:style-name="P145">2.- “As pantallas non teñen, por si mesmas, efectos prexudiciais para a aprendizaxe: depende de como se usen”</text:p>
        </text:list-item>
      </text:list>
      <text:p text:style-name="P127">Actualmente apúntase a que o impacto máis significativo das pantallas en educación sitúase na capacidade de concentración (é dicir, o proceso de centrarse nunha tarefa ou mensaxe, decodificalo, interiorizalo, reformulalo e adaptar as respostas). A exposición a unha pantalla dixital, pola súa propia natureza, convida a non permanecer no mesmo estímulo, reforza a reacción fronte á reflexión, a visualización compulsiva, a procura de contido cada vez máis estimulante, dispersa a atención e diminúe a comprensión lectora. Independentemente de como se use o dispositivo, a exposición a pantallas non imposibilita, pero lastra, a concentración, unha capacidade que tan profunda relevancia ten no desenvolvemento da aprendizaxe. É unha característica xenérica inherente ao uso de tecnoloxía dixital.</text:p>
      <text:p text:style-name="P13"><text:span text:style-name="Fuente_20_de_20_párrafo_20_predeter."><text:span text:style-name="T136">Existe un consenso xeneralizado, por exemplo, en que a lectura en pantalla rebaixa a capacidade de concentración, reflexión, comprensión da información, etc., polo mero formato do dispositivo dixital, non porque se estean realizando varias tarefas. A universidade de</text:span></text:span><text:span text:style-name="T136"> </text:span><text:a xlink:type="simple" xlink:href="https://www.sciencedirect.com/science/article/abs/pii/S0959475222000883" office:target-frame-name="_top" xlink:show="replace" text:style-name="Internet_20_link" text:visited-style-name="Visited_20_Internet_20_Link"><text:span text:style-name="Fuente_20_de_20_párrafo_20_predeter."><text:span text:style-name="T136">Grenoble</text:span></text:span></text:a><text:span text:style-name="Ref._20_de_20_nota_20_al_20_pie"><text:span text:style-name="T136"><text:note text:id="ftn48" text:note-class="endnote"><text:note-citation text:label="48">48</text:note-citation><text:note-body><text:p text:style-name="Footnote"><text:a xlink:type="simple" xlink:href="https://www.sciencedirect.com/science/article/abs/pii/S0959475222000883" office:target-frame-name="_top" xlink:show="replace" text:style-name="Internet_20_link" text:visited-style-name="Visited_20_Internet_20_Link">https://www.sciencedirect.com/science/article/abs/pii/S0959475222000883</text:a></text:p><text:p text:style-name="Normal"/></text:note-body></text:note></text:span></text:span><text:span text:style-name="T136"> </text:span><text:span text:style-name="Fuente_20_de_20_párrafo_20_predeter."><text:span text:style-name="T136">demostrou en 2021, igualmente, que a mera presenza da pantalla e o traballo sobre ela, diminuía a programación e o razoamento matemático, no uso dun software de programación como Scratch, demostrando que, para programar, era máis vantaxoso non facelo en formato</text:span></text:span><text:span text:style-name="T136"> "</text:span><text:span text:style-name="Fuente_20_de_20_párrafo_20_predeter."><text:span text:style-name="T136">pantalla</text:span></text:span><text:span text:style-name="T136">"</text:span><text:span text:style-name="Fuente_20_de_20_párrafo_20_predeter."><text:span text:style-name="T136">.</text:span></text:span></text:p>
      <text:list text:style-name="L9">
        <text:list-item>
          <text:p text:style-name="P146">3.- “As tecnoloxías dixitais proporcionan unha aprendizaxe máis efectiva”</text:p>
        </text:list-item>
      </text:list>
      <text:p text:style-name="P125"><text:soft-page-break/>A "efectividade", como concepto produtivo ("o rápido que se aprende", por exemplo), pode ignorar outros elementos de aprendizaxe que se perden en aras da "produción". Pode ser, aparentemente, máis produtivo e "efectivo" que o alumnado busque en Google unha información en lugar de nunha enciclopedia ou libro temático. Con todo, as aprendizaxes laterais asociados á procura nun libro (máis ricos, ao implicar procesos máis complexos) pérdense. Unha batería de exercicios repetitivos nunha tablet<text:span text:style-name="T122">a</text:span> pode facer memorizar un proceso matemático máis "eficazmente", pero se perden aqueles asociados á interacción co profesor/a e as demais compañeiras/vos, sen contar o factor de dispersión da atención contido no uso de dispositivos.</text:p>
      <text:p text:style-name="P13"><text:span text:style-name="Fuente_20_de_20_párrafo_20_predeter."><text:span text:style-name="T136">Os informes</text:span></text:span><text:span text:style-name="T136"> </text:span><text:a xlink:type="simple" xlink:href="https://escuelasaludable.org/wp-content/uploads/2025/07/Conclusiones.PISA_.resumen.pdf" office:target-frame-name="_top" xlink:show="replace" text:style-name="Internet_20_link" text:visited-style-name="Visited_20_Internet_20_Link"><text:span text:style-name="Fuente_20_de_20_párrafo_20_predeter."><text:span text:style-name="T136">PISA</text:span></text:span></text:a><text:span text:style-name="Ref._20_de_20_nota_20_al_20_pie"><text:span text:style-name="T136"><text:note text:id="ftn49" text:note-class="endnote"><text:note-citation text:label="49">49</text:note-citation><text:note-body><text:p text:style-name="Footnote"><text:a xlink:type="simple" xlink:href="https://escuelasaludable.org/wp-content/uploads/2025/07/Conclusiones.PISA_.resumen.pdf" text:style-name="Internet_20_link" text:visited-style-name="Visited_20_Internet_20_Link"><text:span text:style-name="Hipervínculo">https://escuelasaludable.org/wp-content/uploads/2025/07/Conclusiones.PISA_.resumen.pdf</text:span></text:a><text:span text:style-name="Hipervínculo"> </text:span></text:p><text:p text:style-name="Normal"/></text:note-body></text:note></text:span></text:span><text:span text:style-name="T136"> </text:span><text:span text:style-name="Fuente_20_de_20_párrafo_20_predeter."><text:span text:style-name="T136">de 2006, 2009, 2012, 2015, 2018 e 2022 ofreceron a evidencia de que as aprendizaxes sofren unha deterioración conforme aumenta o uso de dispositivos dixitais utilizados no centro educativo. Os gráficos que se desprenderon das tres últimas probas mostraron que un uso nulo de dispositivos ou de videoxogos provocaba, curiosamente, peores resultados que nos casos en que había certo uso de tecnoloxía. Este paradoxal efecto, utilizado para xustificar a dixitalización escolar, débese a que as probas do tres últimos anos empregaron exclusivamente un formato dixital, o cal penalizou os resultados, indirectamente, do alumnado que declarou non facer uso do TIC. Nas probas anteriores a 2015, o efecto apuntado non existe (netamente demóstrase que, a menos uso de TIC, mellores resultados). Esta interpretación é resaltada tamén polo Dr. Jared Cooney Horvath no seu libro</text:span></text:span><text:span text:style-name="T136"> </text:span><text:span text:style-name="Fuente_20_de_20_párrafo_20_predeter."><text:span text:style-name="T138">O engano dixital: como a tecnoloxía escolar dana a aprendizaxe dos nosos fillos e como axudarlles a prosperar de novo.</text:span></text:span></text:p>
      <text:list text:style-name="L10">
        <text:list-item>
          <text:p text:style-name="P91"><text:span text:style-name="Fuente_20_de_20_párrafo_20_predeter."><text:span text:style-name="T27">4.</text:span></text:span><text:span text:style-name="T136">- “</text:span><text:span text:style-name="Fuente_20_de_20_párrafo_20_predeter."><text:span text:style-name="T27">Os programas dixitais permiten un</text:span></text:span><text:span text:style-name="T136"> </text:span><text:span text:style-name="Fuente_20_de_20_párrafo_20_predeter."><text:span text:style-name="T40">feedback</text:span></text:span><text:span text:style-name="T136"> </text:span><text:span text:style-name="Fuente_20_de_20_párrafo_20_predeter."><text:span text:style-name="T27">inmediato na práctica da aprendizaxe</text:span></text:span><text:span text:style-name="T136">”</text:span></text:p>
        </text:list-item>
      </text:list>
      <text:p text:style-name="P13"><text:span text:style-name="Fuente_20_de_20_párrafo_20_predeter."><text:span text:style-name="T26">O</text:span></text:span><text:span text:style-name="T136"> </text:span><text:span text:style-name="Fuente_20_de_20_párrafo_20_predeter."><text:span text:style-name="T38">feedback</text:span></text:span><text:span text:style-name="T136"> </text:span><text:span text:style-name="Fuente_20_de_20_párrafo_20_predeter."><text:span text:style-name="T26">inmediato é un concepto relacionado coa visión produtivista da educación. Hai que considerar as limitacións do</text:span></text:span><text:span text:style-name="T136"> "</text:span><text:span text:style-name="Fuente_20_de_20_párrafo_20_predeter."><text:span text:style-name="T38">feedback</text:span></text:span><text:span text:style-name="T136"> </text:span><text:span text:style-name="Fuente_20_de_20_párrafo_20_predeter."><text:span text:style-name="T26">inmediato</text:span></text:span><text:span text:style-name="T136">" </text:span><text:span text:style-name="Fuente_20_de_20_párrafo_20_predeter."><text:span text:style-name="T26">dunha pantalla, a saber:</text:span></text:span><text:span text:style-name="T136"> <text:line-break/></text:span><text:span text:style-name="Fuente_20_de_20_párrafo_20_predeter."><text:span text:style-name="T26">1) Pola propia natureza da exposición a pantallas, os usuarios tenden á resposta inmediata ou pouco reflexionada, pois o ensaio</text:span></text:span><text:span text:style-name="T136">-</text:span><text:span text:style-name="Fuente_20_de_20_párrafo_20_predeter."><text:span text:style-name="T26">erro non adoita ter consecuencias negativas para o usuario. 2) Adéstrase ao alumnado, sen que ese sexa o obxectivo, á</text:span></text:span><text:span text:style-name="T136"> "</text:span><text:span text:style-name="Fuente_20_de_20_párrafo_20_predeter."><text:span text:style-name="T26">resposta inmediata</text:span></text:span><text:span text:style-name="T136">"</text:span><text:span text:style-name="Fuente_20_de_20_párrafo_20_predeter."><text:span text:style-name="T26">.</text:span></text:span><text:span text:style-name="T136"> <text:s/></text:span><text:span text:style-name="Fuente_20_de_20_párrafo_20_predeter."><text:span text:style-name="T26">Todo programa que habitúa indirectamente ao</text:span></text:span><text:span text:style-name="T136"> "</text:span><text:span text:style-name="Fuente_20_de_20_párrafo_20_predeter."><text:span text:style-name="T38">feedback</text:span></text:span><text:span text:style-name="T136"> </text:span><text:span text:style-name="Fuente_20_de_20_párrafo_20_predeter."><text:span text:style-name="T26">inmediato</text:span></text:span><text:span text:style-name="T136">"</text:span><text:span text:style-name="Fuente_20_de_20_párrafo_20_predeter."><text:span text:style-name="T26">, reforza mecanismos contrarios á reflexión, a paciencia, a contención e a resistencia á frustración, elementos de gran peso en desenvolvemento das aprendizaxes e as relacións. O</text:span></text:span><text:span text:style-name="T136"> “</text:span><text:span text:style-name="Fuente_20_de_20_párrafo_20_predeter."><text:span text:style-name="T38">feedback</text:span></text:span><text:span text:style-name="T136"> </text:span><text:span text:style-name="Fuente_20_de_20_párrafo_20_predeter."><text:span text:style-name="T26">inmediato</text:span></text:span><text:span text:style-name="T136">”</text:span><text:span text:style-name="Fuente_20_de_20_párrafo_20_predeter."><text:span text:style-name="T26">, por tanto, convértese é un elemento disruptor no marco da educación dos menores de idade, que son especialmente receptivos neste tipo de adestramento. É unha técnica desaconsellada polos pediatras.</text:span></text:span></text:p>
      <text:p text:style-name="P13"><text:span text:style-name="Fuente_20_de_20_párrafo_20_predeter."><text:span text:style-name="T26">Doutra banda, os programas de "</text:span></text:span><text:span text:style-name="Fuente_20_de_20_párrafo_20_predeter."><text:span text:style-name="T38">feedback</text:span></text:span><text:span text:style-name="T136"> </text:span><text:span text:style-name="Fuente_20_de_20_párrafo_20_predeter."><text:span text:style-name="T26">inmediato</text:span></text:span><text:span text:style-name="T136">" </text:span><text:span text:style-name="Fuente_20_de_20_párrafo_20_predeter."><text:span text:style-name="T26">só baséanse en exercicios de resposta pecha (correcto</text:span></text:span><text:span text:style-name="T136">/</text:span><text:span text:style-name="Fuente_20_de_20_párrafo_20_predeter."><text:span text:style-name="T26">incorrecto) sobre contidos (de cálculo, ortografía</text:span></text:span><text:span text:style-name="T136">…</text:span><text:span text:style-name="Fuente_20_de_20_párrafo_20_predeter."><text:span text:style-name="T26">) que xa teñen que haberse adquirido previamente, co seu proceso correspondente de asimilación e consolidación cognitiva, incompatible con dinámicas baseadas no</text:span></text:span><text:span text:style-name="T136"> “</text:span><text:span text:style-name="Fuente_20_de_20_párrafo_20_predeter."><text:span text:style-name="T38">feedback</text:span></text:span><text:span text:style-name="T136"> </text:span><text:span text:style-name="Fuente_20_de_20_párrafo_20_predeter."><text:span text:style-name="T26">inmediato</text:span></text:span><text:span text:style-name="T136">”</text:span><text:span text:style-name="Fuente_20_de_20_párrafo_20_predeter."><text:span text:style-name="T26">. Estas técnicas reforzan o sistema de resposta</text:span></text:span><text:span text:style-name="T136"> </text:span><text:span text:style-name="Fuente_20_de_20_párrafo_20_predeter."><text:span text:style-name="T38">acción</text:span></text:span><text:span text:style-name="T136">-</text:span><text:span text:style-name="Fuente_20_de_20_párrafo_20_predeter."><text:span text:style-name="T38">premio</text:span></text:span><text:span text:style-name="T136"> </text:span><text:span text:style-name="Fuente_20_de_20_párrafo_20_predeter."><text:span text:style-name="T26">(por exemplo,</text:span></text:span><text:span text:style-name="T136"> "</text:span><text:span text:style-name="Fuente_20_de_20_párrafo_20_predeter."><text:span text:style-name="T26">acabar antes que o compañeiro</text:span></text:span><text:span text:style-name="T136">/</text:span><text:span text:style-name="Fuente_20_de_20_párrafo_20_predeter."><text:span text:style-name="T26">a</text:span></text:span><text:span text:style-name="T136">" </text:span><text:span text:style-name="Fuente_20_de_20_párrafo_20_predeter."><text:span text:style-name="T26">ou</text:span></text:span><text:span text:style-name="T136"> "</text:span><text:span text:style-name="Fuente_20_de_20_párrafo_20_predeter."><text:span text:style-name="T26">ter un intre para xogar</text:span></text:span><text:span text:style-name="T136">"</text:span><text:span text:style-name="Fuente_20_de_20_párrafo_20_predeter."><text:span text:style-name="T26">), non desexables cunha visión global do desenvolvemento.</text:span></text:span></text:p>
      <text:p text:style-name="P13"><text:span text:style-name="Fuente_20_de_20_párrafo_20_predeter."><text:span text:style-name="T26">Os sistemas de "gratificación inmediata</text:span></text:span><text:span text:style-name="T136">"</text:span><text:span text:style-name="Fuente_20_de_20_párrafo_20_predeter."><text:span text:style-name="T26">, (unha extensión do</text:span></text:span><text:span text:style-name="T136"> “</text:span><text:span text:style-name="Fuente_20_de_20_párrafo_20_predeter."><text:span text:style-name="T38">feedback</text:span></text:span><text:span text:style-name="T136"> </text:span><text:span text:style-name="Fuente_20_de_20_párrafo_20_predeter."><text:span text:style-name="T26">inmediato</text:span></text:span><text:span text:style-name="T136">” </text:span><text:span text:style-name="Fuente_20_de_20_párrafo_20_predeter."><text:span text:style-name="T26">no que a recompensa non é implícita, senón que se materializa nun</text:span></text:span><text:span text:style-name="T136"> "</text:span><text:span text:style-name="Fuente_20_de_20_párrafo_20_predeter."><text:span text:style-name="T26">premio</text:span></text:span><text:span text:style-name="T136">"</text:span><text:span text:style-name="Fuente_20_de_20_párrafo_20_predeter."><text:span text:style-name="T26">), foron sinalados como</text:span></text:span><text:span text:style-name="T136"> </text:span><text:span text:style-name="Fuente_20_de_20_párrafo_20_predeter."><text:span text:style-name="T26">elementos a evitar, no Ditame español de persoas expertas do ministerio de Mocidade e Infancia (Medidas núm. 6 e núm. 11).</text:span></text:span></text:p>
      <text:list text:style-name="L11">
        <text:list-item>
          <text:p text:style-name="P96">5.- “Os programas dixitais permiten a auto<text:span text:style-name="T123">avalia</text:span>ción e a xestión do itinerario formativo polo propio alumno”</text:p>
        </text:list-item>
      </text:list>
      <text:p text:style-name="P19"><text:soft-page-break/><text:span text:style-name="Fuente_20_de_20_párrafo_20_predeter."><text:span text:style-name="T26">Para alcanzar a capacidade de "avaliación formadora</text:span></text:span><text:span text:style-name="T136">" </text:span><text:span text:style-name="Fuente_20_de_20_párrafo_20_predeter."><text:span text:style-name="T26">é necesario un desenvolvemento psicoevolutivo que permita analizar datos, tomar conciencia do conxunto e optar por decisións orientadas a superar obstáculos, ademais dunha perspectiva a futuro dos procesos necesarios Esta capacidade non se desenvolve de maneira efectiva en nenos, nenas e adolescentes pola propia natureza do seu desenvolvemento, moito menos cando se lles expón a programas dixitais de baterías de exercicios progresivos de</text:span></text:span><text:span text:style-name="T136"> </text:span><text:span text:style-name="Fuente_20_de_20_párrafo_20_predeter."><text:span text:style-name="T38">feedback</text:span></text:span><text:span text:style-name="T136"> </text:span><text:span text:style-name="Fuente_20_de_20_párrafo_20_predeter."><text:span text:style-name="T26">ou gratificación inmediata. Non se pode interpretar como</text:span></text:span><text:span text:style-name="T136"> "</text:span><text:span text:style-name="Fuente_20_de_20_párrafo_20_predeter."><text:span text:style-name="T26">auto</text:span></text:span><text:span text:style-name="Fuente_20_de_20_párrafo_20_predeter."><text:span text:style-name="T45">avaliación</text:span></text:span><text:span text:style-name="T136">" </text:span><text:span text:style-name="Fuente_20_de_20_párrafo_20_predeter."><text:span text:style-name="T26">e</text:span></text:span><text:span text:style-name="T136"> "</text:span><text:span text:style-name="Fuente_20_de_20_párrafo_20_predeter."><text:span text:style-name="T26">autoformación</text:span></text:span><text:span text:style-name="T136">" </text:span><text:span text:style-name="Fuente_20_de_20_párrafo_20_predeter."><text:span text:style-name="T26">exporse a dinámicas de ensaio</text:span></text:span><text:span text:style-name="T136">-</text:span><text:span text:style-name="Fuente_20_de_20_párrafo_20_predeter."><text:span text:style-name="T26">erro (ssaber se </text:span></text:span><text:span text:style-name="Fuente_20_de_20_párrafo_20_predeter."><text:span text:style-name="T46">se</text:span></text:span><text:span text:style-name="Fuente_20_de_20_párrafo_20_predeter."><text:span text:style-name="T26"> </text:span></text:span><text:span text:style-name="Fuente_20_de_20_párrafo_20_predeter."><text:span text:style-name="T47">equivoca</text:span></text:span><text:span text:style-name="Fuente_20_de_20_párrafo_20_predeter."><text:span text:style-name="T26"> ou non), que as pantallas tenden a favorecer. A</text:span></text:span><text:span text:style-name="T136"> “</text:span><text:span text:style-name="Fuente_20_de_20_párrafo_20_predeter."><text:span text:style-name="T26">auto</text:span></text:span><text:span text:style-name="Fuente_20_de_20_párrafo_20_predeter."><text:span text:style-name="T45">avaliación</text:span></text:span><text:span text:style-name="T136">” </text:span><text:span text:style-name="Fuente_20_de_20_párrafo_20_predeter."><text:span text:style-name="T26">e a</text:span></text:span><text:span text:style-name="T136"> “</text:span><text:span text:style-name="Fuente_20_de_20_párrafo_20_predeter."><text:span text:style-name="T26">autoformación</text:span></text:span><text:span text:style-name="T136">” </text:span><text:span text:style-name="Fuente_20_de_20_párrafo_20_predeter."><text:span text:style-name="T26">son procesos que requiren dunha maduración e de mecanismos cognitivos complexos e progresivos, que se van adquirindo en etapas maduras de desenvolvemento da persoa nova.</text:span></text:span></text:p>
      <text:p text:style-name="P13"><text:span text:style-name="Fuente_20_de_20_párrafo_20_predeter."><text:span text:style-name="T26">A idea de autoaprendiza</text:span></text:span><text:span text:style-name="Fuente_20_de_20_párrafo_20_predeter."><text:span text:style-name="T48">x</text:span></text:span><text:span text:style-name="Fuente_20_de_20_párrafo_20_predeter."><text:span text:style-name="T26">e a través de dispositivos dixitais é máis realista en persoas adultas cunha madurez suficiente e coas estruturas cognitivas básicas xa consolidadas. O</text:span></text:span><text:span text:style-name="T136"> </text:span><text:a xlink:type="simple" xlink:href="https://escuelasaludable.org/?p=4979" office:target-frame-name="_top" xlink:show="replace" text:style-name="Internet_20_link" text:visited-style-name="Visited_20_Internet_20_Link"><text:span text:style-name="Fuente_20_de_20_párrafo_20_predeter."><text:span text:style-name="T98">Informe</text:span></text:span></text:a><text:span text:style-name="T136"> </text:span><text:a xlink:type="simple" xlink:href="https://escuelasaludable.org/?p=4979" office:target-frame-name="_top" xlink:show="replace" text:style-name="Internet_20_link" text:visited-style-name="Visited_20_Internet_20_Link"><text:span text:style-name="Tipo_20_de_20_letra_20_predefinido_20_do_20_parágrafo"><text:span text:style-name="T136">Karolinska</text:span></text:span></text:a><text:span text:style-name="Fuente_20_de_20_párrafo_20_predeter."><text:span text:style-name="T26">, encargado polo goberno de Suecia, indicou que</text:span></text:span><text:span text:style-name="T136"> </text:span><text:span text:style-name="Fuente_20_de_20_párrafo_20_predeter."><text:span text:style-name="T38">l</text:span></text:span><text:span text:style-name="Strong_20_Emphasis"><text:span text:style-name="T41">a idea de que os nenos deben aproveitar as posibilidades da dixitalización e buscar o coñecemento por si mesmos adoita ser errónea.</text:span></text:span><text:span text:style-name="T136"> </text:span><text:span text:style-name="Strong_20_Emphasis"><text:span text:style-name="T49">No informe explícase, textualmente:</text:span></text:span><text:span text:style-name="T136"> </text:span><text:span text:style-name="Strong_20_Emphasis"><text:span text:style-name="T41">A OCDE publicou recentemente un informe que mostra que os países que utilizan moito o ensino baseado na indagación obtiveron puntuacións PISA significativamente máis baixas (Denoël et ao., 2017). Ademais de dedicar moito tempo a buscar os seus propios coñecementos en liña, isto aumenta o risco de ler horizontalmente (é dicir, </text:span></text:span><text:span text:style-name="Strong_20_Emphasis"><text:span text:style-name="T42">follear</text:span></text:span><text:span text:style-name="Strong_20_Emphasis"><text:span text:style-name="T41"> rapidamente moitas fontes diferentes) en lugar de verticalmente (é dicir, buscar coñecementos máis profundos). Os alumnos aprenden a dar prioridade á recuperación rápida de información fronte á análise en profundidade, o que á súa vez pode facer que se perdan máis rapidamente os coñecementos máis superficiais.</text:span></text:span></text:p>
      <text:list text:style-name="L12">
        <text:list-item>
          <text:p text:style-name="P147">6.- “A adquisición da competencia dixital require que un neno, nena ou adolescente utilice programas para a súa aprendizaxe”</text:p>
        </text:list-item>
      </text:list>
      <text:p text:style-name="P125">Actualmente, o enfoque da competencia dixital como coñecemento no uso de ferramentas dixitais está cuestionado e deberá reformularse na lexislación vixente para recoller as conclusións e recomendacións de institucións e paneis de persoas expertas. O ditame francés indica que non é necesaria a exposición a pantallas para o desenvolvemento da competencia dixital. Con iso, apuntan implicitamente á necesidade de reformular o enfoque que até o momento aceptábase sobre devandita competencia, recollido na LOMLOE. A Asociación Española de Pediatría e as medidas do Comité de persoas expertas do Ministerio de Mocidade e Infancia maniféstanse no mesmo sentido.</text:p>
      <text:p text:style-name="P13"><text:span text:style-name="Fuente_20_de_20_párrafo_20_predeter."><text:span text:style-name="T136">O desenvolvemento da competencia dixital non ten por que </text:span></text:span><text:span text:style-name="Fuente_20_de_20_párrafo_20_predeter."><text:span text:style-name="T144">impregnar</text:span></text:span><text:span text:style-name="Fuente_20_de_20_párrafo_20_predeter."><text:span text:style-name="T136"> todas as materias ou momentos escolares. Segundo o</text:span></text:span><text:span text:style-name="T136"> </text:span><text:a xlink:type="simple" xlink:href="https://www.oecd.org/content/dam/oecd/en/publications/reports/2025/09/education-at-a-glance-2025_c58fc9ae/1c0d9c79-en.pdf" office:target-frame-name="_top" xlink:show="replace" text:style-name="Internet_20_link" text:visited-style-name="Visited_20_Internet_20_Link"><text:span text:style-name="Fuente_20_de_20_párrafo_20_predeter."><text:span text:style-name="T136">último informe da OCDE 2025</text:span></text:span></text:a><text:span text:style-name="Ref._20_de_20_nota_20_al_20_pie"><text:span text:style-name="T136"><text:note text:id="ftn50" text:note-class="endnote"><text:note-citation text:label="50">50</text:note-citation><text:note-body><text:p text:style-name="Footnote"><text:a xlink:type="simple" xlink:href="https://www.oecd.org/content/dam/oecd/en/publications/reports/2025/09/education-at-a-glance-2025_c58fc9ae/1c0d9c79-en.pdf" text:style-name="Internet_20_link" text:visited-style-name="Visited_20_Internet_20_Link">https://www.oecd.org/content/dam/oecd/en/publications/reports/2025/09/education-at-a-glance-2025_c58fc9ae/1c0d9c79-en.pdf</text:a> <text:s/></text:p><text:p text:style-name="Normal"/></text:note-body></text:note></text:span></text:span><text:span text:style-name="T136"> </text:span><text:span text:style-name="Fuente_20_de_20_párrafo_20_predeter."><text:span text:style-name="T136">(páx. 351), un terzo dos países da OCDE ofrecen materias específicas para o desenvolvemento da competencia dixital tal e como neles defínese. O</text:span></text:span><text:span text:style-name="T136"> </text:span><text:a xlink:type="simple" xlink:href="https://escuelasaludable.org/wp-content/uploads/2021/08/Dictamen.Instituto.Karolinska.2023..pdf" office:target-frame-name="_top" xlink:show="replace" text:style-name="Internet_20_link" text:visited-style-name="Visited_20_Internet_20_Link"><text:span text:style-name="Fuente_20_de_20_párrafo_20_predeter."><text:span text:style-name="T136">Informe Karolinska</text:span></text:span></text:a><text:span text:style-name="T136"> </text:span><text:span text:style-name="Fuente_20_de_20_párrafo_20_predeter."><text:span text:style-name="T136">para o goberno sueco abunda nesta formulación.</text:span></text:span></text:p>
      <text:p text:style-name="P13"><text:span text:style-name="Fuente_20_de_20_párrafo_20_predeter."><text:span text:style-name="T136">O desenvolvemento da competencia dixital na infancia e na adolescencia debe enfocarse sobre as potencialidades cognitivas, físicas e emocionais que lles permitan moverse no futuro nunha eventual sociedade dixitalizada, non como simples usuarios</text:span></text:span><text:span text:style-name="T136">-</text:span><text:span text:style-name="Fuente_20_de_20_párrafo_20_predeter."><text:span text:style-name="T136">consumidores</text:span></text:span><text:span text:style-name="T136">-</text:span><text:span text:style-name="Fuente_20_de_20_párrafo_20_predeter."><text:span text:style-name="T136">obxectos de consumo, senón como cidadáns con criterio, creatividade e ferramentas cognitivas e emocionais propias e consolidadas. A mellor preparación para un mundo</text:span></text:span><text:span text:style-name="T136"> "</text:span><text:span text:style-name="Fuente_20_de_20_párrafo_20_predeter."><text:span text:style-name="T138">online</text:span></text:span><text:span text:style-name="T136">" </text:span><text:span text:style-name="Fuente_20_de_20_párrafo_20_predeter."><text:span text:style-name="T136">é o mundo</text:span></text:span><text:span text:style-name="T136"> "</text:span><text:span text:style-name="Fuente_20_de_20_párrafo_20_predeter."><text:span text:style-name="T138">offline</text:span></text:span><text:span text:style-name="T136">"</text:span><text:span text:style-name="Fuente_20_de_20_párrafo_20_predeter."><text:span text:style-name="T136">, como afirma</text:span></text:span><text:span text:style-name="T136"> </text:span><text:a xlink:type="simple" xlink:href="https://aptus.com.ar/la-mejor-preparacion-para-el-mundo-online-es-el-mundo-offline/" office:target-frame-name="_top" xlink:show="replace" text:style-name="Internet_20_link" text:visited-style-name="Visited_20_Internet_20_Link"><text:span text:style-name="Fuente_20_de_20_párrafo_20_predeter."><text:span text:style-name="T136">Catherine L</text:span></text:span></text:a><text:span text:style-name="T136">’</text:span><text:a xlink:type="simple" xlink:href="https://aptus.com.ar/la-mejor-preparacion-para-el-mundo-online-es-el-mundo-offline/" office:target-frame-name="_top" xlink:show="replace" text:style-name="Internet_20_link" text:visited-style-name="Visited_20_Internet_20_Link"><text:span text:style-name="Fuente_20_de_20_párrafo_20_predeter."><text:span text:style-name="T136">Ecuyer</text:span></text:span></text:a><text:span text:style-name="Ref._20_de_20_nota_20_al_20_pie"><text:span text:style-name="T136"><text:note text:id="ftn51" text:note-class="endnote"><text:note-citation text:label="51">51</text:note-citation><text:note-body><text:p text:style-name="Footnote"><text:a xlink:type="simple" xlink:href="https://aptus.com.ar/la-mejor-preparacion-para-el-mundo-online-es-el-mundo-offline/" text:style-name="Internet_20_link" text:visited-style-name="Visited_20_Internet_20_Link">https://aptus.com.ar/la-mejor-preparacion-para-el-mundo-online-es-el-mundo-offline/</text:a> <text:s text:c="4"/></text:p><text:p text:style-name="Normal"/></text:note-body></text:note></text:span></text:span><text:span text:style-name="Fuente_20_de_20_párrafo_20_predeter."><text:span text:style-name="T136">.</text:span></text:span></text:p>
      <text:list text:continue-numbering="true" text:style-name="L12">
        <text:list-item>
          <text:p text:style-name="P150">7.- “Os programas dixitais poden aforrar tarefas avaliativas ao profesorado”</text:p>
        </text:list-item>
      </text:list>
      <text:p text:style-name="P125"><text:soft-page-break/>No caso de programas que ofrecen resultados, estadísticas, progreso no tempo, etc., o docente recibe información sobre a realización de actividades de exercitación (non de aprendizaxes novas), tales como relacións numéricas (de acertos/erros/repeticións/tempo empregado…) ou gráficas, normalmente sobre exercicios de cálculo, ortografía ou preguntas de resposta pecha nalgunha outra materia.</text:p>
      <text:p text:style-name="P125">Os rexistros numéricos representan só unha parte dos datos cos que debe contar un docente á hora de avaliar a un neno, nena ou adolescente, unha tarefa complexa que non pode substituírse pola asignación automática de puntuacións sen caer en mala praxe profesional. <text:s/>Especialmente, un docente debe valorar si é suficientemente relevante ou insubstituíble a avaliación dun algoritmo antes de expor ao seu alumnado a actividades avaliables nunha pantalla, substituíndo os medios analóxicos ou vivenciais.</text:p>
      <text:p text:style-name="P125">No caso de programas que reportan resultados en tempo real, hai tamén que reflexionar sobre o suposto valor engadido que iso supoña para o docente, con respecto a estar atento a como o alumnado se desenvolve facendo os seus exercicios en formato papel e con correccións posteriores colectivas. Un profesor ou profesora que está atento e é activo sabe ben onde están as dificultades en cada alumno, sendo capaz de modular a aprendizaxe e, mesmo, implicar aos compañeiros na axuda aos demais.</text:p>
      <text:p text:style-name="P125">As correccións permiten ao docente, máis aló de si o alumno acerta ou erra, entender cal pode ser o proceso mental que desenvolveu, onde pode estar o bloqueo ou a inmadurez do razoamento, etc. Coa aplicación do programa, que se limita a asignar número de fallos ou acertos e pon unha nota, o docente pode desperdiciar a oportunidade de coñecer realmente a evolución de cada persoa.</text:p>
      <text:list text:style-name="L13">
        <text:list-item>
          <text:p text:style-name="P97">8.- “O uso racional d<text:span text:style-name="T122">as</text:span> TIC fomenta a autorregulación dos menores no ámbito dixital”</text:p>
        </text:list-item>
      </text:list>
      <text:p text:style-name="P13"><text:span text:style-name="Fuente_20_de_20_párrafo_20_predeter."><text:span text:style-name="T136">A capacidade de autorregulación das persoas menores de idade no uso as tecnoloxías está amplamente cuestionado no ámbito científico (ver, por exemplo, no</text:span></text:span><text:span text:style-name="T136"> </text:span><text:a xlink:type="simple" xlink:href="https://www.juventudeinfancia.gob.es/sites/default/files/infancia/comite_expertos/Informe-comite-personas-expertas-desarrollo-entorno-digital-seguro-juventud-infancia.pdf" office:target-frame-name="_top" xlink:show="replace" text:style-name="Internet_20_link" text:visited-style-name="Visited_20_Internet_20_Link"><text:span text:style-name="Fuente_20_de_20_párrafo_20_predeter."><text:span text:style-name="T136">informe</text:span></text:span></text:a><text:span text:style-name="T136"> </text:span><text:span text:style-name="Fuente_20_de_20_párrafo_20_predeter."><text:span text:style-name="T136">de persoas expertas do ministerio de Mocidade e Infancia de 2024, páxs. 11 e 22, referenciado neste documento), xa que non posúen aínda as estruturas cognitivas precisas para afrontar a autorregulación (dependentes do desenvolvemento do córtex prefrontal), capacidade que non está totalmente madurada até despois dos 20</text:span></text:span><text:span text:style-name="T136">-</text:span><text:span text:style-name="Fuente_20_de_20_párrafo_20_predeter."><text:span text:style-name="T136">25 anos.</text:span></text:span></text:p>
      <text:p text:style-name="P125">Na regulación teñen que intervir as persoas adultas, á vez que se dota aos menores de idade de información sobre os elementos adictivos d<text:span text:style-name="T122">as</text:span> TIC, que reforcen a súa comprensión e aceptación de aspectos como as regulacións ou as limitacións establecidas polas persoas adultas.</text:p>
      <text:list text:style-name="L14">
        <text:list-item>
          <text:p text:style-name="P151">9.- “O acceso a gran cantidade de información a través d<text:span text:style-name="T122">as</text:span> TIC favorece as destrezas informativas do alumnado”</text:p>
        </text:list-item>
      </text:list>
      <text:p text:style-name="P13"><text:span text:style-name="Fuente_20_de_20_párrafo_20_predeter."><text:span text:style-name="T136">No ensino obrigatorio foméntase a comprensión da información (destreza informativa), non o</text:span></text:span><text:span text:style-name="T136"> “</text:span><text:span text:style-name="Fuente_20_de_20_párrafo_20_predeter."><text:span text:style-name="T136">ter o máximo de información</text:span></text:span><text:span text:style-name="T136">”</text:span><text:span text:style-name="Fuente_20_de_20_párrafo_20_predeter."><text:span text:style-name="T136">. Para alcanzar a destreza informativa, só necesítase traballar sobre textos concretos cada vez (pode ser o mesmo texto para todos os alumnos): comprender o seu sentido, a idea principal e as ideas accesorias; extraer o contexto a partir do texto; relacionar con outros textos; recrealo, discutilo ou completalo, etc. O acceso potencial a millóns de páxinas web non garante unha mellor destreza informativa. Moi ao contrario, o uso de dispositivos suscita a necesidade de "pasar de pantalla</text:span></text:span><text:span text:style-name="T136">"</text:span><text:span text:style-name="Fuente_20_de_20_párrafo_20_predeter."><text:span text:style-name="T136">,</text:span></text:span><text:span text:style-name="T136"> "</text:span><text:span text:style-name="Fuente_20_de_20_párrafo_20_predeter."><text:span text:style-name="T136">ler a información en diagonal</text:span></text:span><text:span text:style-name="T136">"</text:span><text:span text:style-name="Fuente_20_de_20_párrafo_20_predeter."><text:span text:style-name="T136">,</text:span></text:span><text:span text:style-name="T136"> "</text:span><text:span text:style-name="Fuente_20_de_20_párrafo_20_predeter."><text:span text:style-name="T136">buscar a interacción acción</text:span></text:span><text:span text:style-name="T136">-</text:span><text:span text:style-name="Fuente_20_de_20_párrafo_20_predeter."><text:span text:style-name="T136">resposta</text:span></text:span><text:span text:style-name="T136">"</text:span><text:span text:style-name="Fuente_20_de_20_párrafo_20_predeter."><text:span text:style-name="T136">, evitar textos longos, etc. A atención dispérsase ao estar a un</text:span></text:span><text:span text:style-name="T136"> </text:span><text:span text:style-name="Fuente_20_de_20_párrafo_20_predeter."><text:span text:style-name="T138">click</text:span></text:span><text:span text:style-name="T136"> </text:span><text:span text:style-name="Fuente_20_de_20_párrafo_20_predeter."><text:span text:style-name="T136">de estímulos moito máis atractivos que concentrarse nun texto, unha alocución ou mesmo unha imaxe estática. É un erro equiparar destreza dixital e destreza informativa.</text:span></text:span></text:p>
      <text:list text:style-name="L15">
        <text:list-item>
          <text:p text:style-name="P152"><text:soft-page-break/>10.- “Acompañar a información verbal con imaxes favorece a aprendizaxe”</text:p>
        </text:list-item>
      </text:list>
      <text:p text:style-name="P125">Recibir e procesar información verbal/escrita antes de complementala cunha información visual, é moito máis eficaz na perspectiva de construír pensamento. O cerebro prioriza a interiorización visual antes que a verbal/textual por motivos de disposición xenética e economía da enerxía, propios da evolución da especie humana (o visual sempre foi antes que o verbal, e moi anterior que o textual), polo que unha visualización xunto cunha explicación verbal diminución o efecto beneficioso desta última na ideación interna e personalizada da información. Se contamos por primeira vez un conto a vinte nenas, construíronse nas súas mentes vinte historias persoais, con personaxes e escenarios diferentes. Se acompañamos o conto con imaxes, só haberá unha versión compartida, e non a construíu o pensamento. Se anticipamos o aspecto do interior dun volcán cunha imaxe/vídeo, pérdese a oportunidade de que o alumnado interprete, deduza e constrúa as súas propias imaxes, que é o que, en definitiva, xera o pensamento e desenvolve a intelixencia.</text:p>
      <text:p text:style-name="P125">O uso da imaxe pode ter o valor, pois, de complementar a imaxe mental que se construíu a persoa previamente, e poderá engadir elementos novos sobre a mesma. Que a imaxe visual prevaleza ou substitúa a imaxe construída previamente polo pensamento, será irrelevante, pois o proceso que nos interesa (a ejercitación da imaxinación e a creatividade) xa se produciu.</text:p>
      <text:list text:style-name="L16">
        <text:list-item>
          <text:p text:style-name="P153">11.- “<text:span text:style-name="T122">As</text:span> TIC permiten substituír prácticas desfasadas, como a escritura a man ou a lectura en papel”</text:p>
        </text:list-item>
      </text:list>
      <text:p text:style-name="P13"><text:span text:style-name="Fuente_20_de_20_párrafo_20_predeter."><text:span text:style-name="T136">O uso de imaxes en pantalla como elemento terapéutico pode ser interesante no caso de disfuncións como a dislexia ou como forma de comunicación en casos como os TEA. Con todo, con criterio xeral, está demostrada suficientemente a supremacía da lectura en papel sobre a lectura en pantalla (Clinton, 2019; Delgado et ao., 2018; Kong et ao., 2018; Öztop et ao.; 2021 Maryanne Wolf, 2020,</text:span></text:span><text:span text:style-name="T136"> "</text:span><text:span text:style-name="Fuente_20_de_20_párrafo_20_predeter."><text:span text:style-name="T136">Lector, volve a casa</text:span></text:span><text:span text:style-name="T136"> - </text:span><text:span text:style-name="Fuente_20_de_20_párrafo_20_predeter."><text:span text:style-name="T136">Como as pantallas afectan á lectura</text:span></text:span><text:span text:style-name="T136">"</text:span><text:span text:style-name="Fuente_20_de_20_párrafo_20_predeter."><text:span text:style-name="T136">. Tamén ver as</text:span></text:span><text:span text:style-name="T136"> </text:span><text:a xlink:type="simple" xlink:href="https://docs.google.com/document/d/1jhj_dhmT9Pa6JGqqp9LU7-mrkBfTsVrI/edit?usp=sharing&amp;ouid=112177841542618493667&amp;rtpof=true&amp;sd=true)" office:target-frame-name="_top" xlink:show="replace" text:style-name="Internet_20_link" text:visited-style-name="Visited_20_Internet_20_Link"><text:span text:style-name="Fuente_20_de_20_párrafo_20_predeter."><text:span text:style-name="T136">referencias científicas</text:span></text:span></text:a><text:span text:style-name="Ref._20_de_20_nota_20_al_20_pie"><text:span text:style-name="T136"><text:note text:id="ftn52" text:note-class="endnote"><text:note-citation text:label="52">52</text:note-citation><text:note-body><text:p text:style-name="Footnote"><text:a xlink:type="simple" xlink:href="https://escuelasaludable.org/wp-content/uploads/2025/02/Referencias-estudios-e-investigaciones.pdf" text:style-name="Internet_20_link" text:visited-style-name="Visited_20_Internet_20_Link"><text:span text:style-name="Hipervínculo">https://escuelasaludable.org/wp-content/uploads/2025/02/Referencias-estudios-e-investigaciones.pdf</text:span></text:a><text:span text:style-name="Hipervínculo"> </text:span></text:p><text:p text:style-name="Normal"/></text:note-body></text:note></text:span></text:span><text:span text:style-name="T136"> </text:span><text:span text:style-name="Fuente_20_de_20_párrafo_20_predeter."><text:span text:style-name="T136">sobre este tema).</text:span></text:span></text:p>
      <text:p text:style-name="P13"><text:span text:style-name="Fuente_20_de_20_párrafo_20_predeter."><text:span text:style-name="T136">A escritura en teclado ou a través de sensores oculares só é máis axeitada, ou a única posibilidade, en casos de disfuncións </text:span></text:span><text:span text:style-name="Fuente_20_de_20_párrafo_20_predeter."><text:span text:style-name="T145">do sistema motor</text:span></text:span><text:span text:style-name="Fuente_20_de_20_párrafo_20_predeter."><text:span text:style-name="T136"> e parálises parciais ou severas. Cando non é nestes casos, a escritura manual xera desenvolvementos neurona</text:span></text:span><text:span text:style-name="Fuente_20_de_20_párrafo_20_predeter."><text:span text:style-name="T145">is</text:span></text:span><text:span text:style-name="Fuente_20_de_20_párrafo_20_predeter."><text:span text:style-name="T136"> máis complexos e estables. A</text:span></text:span><text:span text:style-name="T136"> </text:span><text:a xlink:type="simple" xlink:href="https://pmc.ncbi.nlm.nih.gov/articles/PMC8641140/" office:target-frame-name="_top" xlink:show="replace" text:style-name="Internet_20_link" text:visited-style-name="Visited_20_Internet_20_Link"><text:span text:style-name="Fuente_20_de_20_párrafo_20_predeter."><text:span text:style-name="T136">bibliografía científica</text:span></text:span></text:a><text:span text:style-name="Ref._20_de_20_nota_20_al_20_pie"><text:span text:style-name="T136"><text:note text:id="ftn53" text:note-class="endnote"><text:note-citation text:label="53">53</text:note-citation><text:note-body><text:p text:style-name="Footnote"><text:a xlink:type="simple" xlink:href="https://pmc.ncbi.nlm.nih.gov/articles/PMC8641140/" text:style-name="Internet_20_link" text:visited-style-name="Visited_20_Internet_20_Link">https://pmc.ncbi.nlm.nih.gov/articles/PMC8641140/</text:a> <text:s text:c="2"/></text:p><text:p text:style-name="Normal"/></text:note-body></text:note></text:span></text:span><text:span text:style-name="T136"> </text:span><text:span text:style-name="Fuente_20_de_20_párrafo_20_predeter."><text:span text:style-name="T136">sobre este extremo é coincidente neste sentido. Igualmente, pódense consultar</text:span></text:span><text:span text:style-name="T136"> </text:span><text:a xlink:type="simple" xlink:href="https://www.infobae.com/tendencias/2024/10/01/por-que-la-escritura-a-mano-sigue-siendo-importante-en-la-era-digital-segun-la-ciencia/" office:target-frame-name="_top" xlink:show="replace" text:style-name="Internet_20_link" text:visited-style-name="Visited_20_Internet_20_Link"><text:span text:style-name="Fuente_20_de_20_párrafo_20_predeter."><text:span text:style-name="T136">artigos xornalísticos</text:span></text:span></text:a><text:span text:style-name="Ref._20_de_20_nota_20_al_20_pie"><text:span text:style-name="T136"><text:note text:id="ftn54" text:note-class="endnote"><text:note-citation text:label="54">54</text:note-citation><text:note-body><text:p text:style-name="Footnote"><text:a xlink:type="simple" xlink:href="https://www.infobae.com/tendencias/2024/10/01/por-que-la-escritura-a-mano-sigue-siendo-importante-en-la-era-digital-segun-la-ciencia/" text:style-name="Internet_20_link" text:visited-style-name="Visited_20_Internet_20_Link">https://www.infobae.com/tendencias/2024/10/01/por-que-la-escritura-a-mano-sigue-siendo-importante-en-la-era-digital-segun-la-ciencia/</text:a> <text:s text:c="3"/></text:p><text:p text:style-name="Normal"/></text:note-body></text:note></text:span></text:span><text:span text:style-name="T136"> </text:span><text:span text:style-name="Fuente_20_de_20_párrafo_20_predeter."><text:span text:style-name="T136">onde aparecen outras referencias.</text:span></text:span></text:p>
      <text:list text:style-name="L17">
        <text:list-item>
          <text:p text:style-name="P154">12.- “<text:span text:style-name="T122">As</text:span> TIC favorecen a colaboración para a aprendizaxe”</text:p>
        </text:list-item>
      </text:list>
      <text:p text:style-name="P125">O fomento da colaboración (no que interveñen habilidades e actitudes diversas, como a atención, a concentración, <text:span text:style-name="T124">a </text:span>escóita, a expresión de ideas, a empatía, a organización mental, a proactividad<text:span text:style-name="T124">e</text:span>, etc.) ten na interacción real o mellor aliado. A colaboración "vivencial" hai que fomentala na nenez e a adolescencia, para que poida desenvolverse despois adecuadamente en ámbitos non presenciais, como a dixital. <text:span text:style-name="T122">As</text:span> TIC permiten compartir arquivos de fotos e textos con outros alumnos que están a moita distancia, recibir e enviar mensaxes ou documentos, mesmo verse en pantalla. O labor docente consiste en valorar si o obxectivo último (aprender a colaborar, expresarse mellor, obter información relevante doutra persoa...) conséguese máis eficazmente a través dunha relación "dixital" en pantallas (moito máis "efectista", visual e inmediata), que expondo ao alumnado á interacción real entre si e a contorna social ou comunitaria. E, unha vez máis, valorar si os supostos beneficios da colaboración "virtual" (que debería ser sempre avaliada), compensan o impacto ambiental dos medios utilizados (por uso de dispositivos e tráfico de datos).</text:p>
      <text:list text:style-name="L18">
        <text:list-item>
          <text:p text:style-name="P155"><text:soft-page-break/>13.- “O punto medio no uso de medios dixitais e medios analóxicos é o oportuno, para fuxir de extremismos”</text:p>
        </text:list-item>
      </text:list>
      <text:p text:style-name="P125">Buscar un punto medio pode non ser un bo criterio pedagóxico na elección de opcións didácticas. Só é entendible cando existe unha gran desorientación sobre a idoneidade das propostas. O “punto medio”, con respecto ao uso de dispositivos dixitais para a aprendizaxe, sufriu, a partir da segunda década deste século, un desprazamento importante cara a iniciativas precautorias e de desescalada.</text:p>
      <text:p text:style-name="P125">A Estratexia Dixital do noso centro non expón extremos nin puntos medios, senón adecuación das ferramentas e as perspectivas formativas ás necesidades educativas das etapas básicas, ás súas capacidades psicoevolutivas, á redución da pegada ambiental e a incorporación dos criterios científicos sobre aprendizaxe e exposición a pantallas.</text:p>
      <text:list text:continue-numbering="true" text:style-name="L18">
        <text:list-item>
          <text:p text:style-name="P155">14.- “Todas as tecnoloxías teñen riscos e beneficios”</text:p>
        </text:list-item>
      </text:list>
      <text:p text:style-name="P125">Se o uso de tecnoloxías con menores de idade comporta riscos (desde problemas de saúde física até afección na capacidade de aprendizaxe), os mesmos deben minimizarse ao utilizar este tipo de ferramentas, tendo en conta que os obxectivos básicos da educación e a aprendizaxe poden implementarse sen necesidade de pantallas. Un centro que aposte pola excelencia educativa debe ofrecer o mellor para o desenvolvemento global do alumnado e evitar aquilo que lle poida afectar negativamente.</text:p>
      <text:list text:style-name="L19">
        <text:list-item>
          <text:p text:style-name="P156">15.- “Non hai evidencia de que <text:span text:style-name="T122">as</text:span> TIC poidan provocar cambios na configuración cerebral”</text:p>
        </text:list-item>
      </text:list>
      <text:p text:style-name="P125">Non é correcta esta afirmación. A diminución da atención polo uso de pantallas é un fenómeno que vai máis aló da exposición a múltiples estímulos. Abordan este fenómeno os seguintes estudos, entre outros:</text:p>
      <text:p text:style-name="P24"><text:span text:style-name="Fuente_20_de_20_párrafo_20_predeter."><text:span text:style-name="T136">1)</text:span></text:span><text:span text:style-name="T136"> “</text:span><text:a xlink:type="simple" xlink:href="https://jamanetwork.com/journals/jamapediatrics/fullarticle/2799812" text:style-name="Internet_20_link" text:visited-style-name="Visited_20_Internet_20_Link"><text:span text:style-name="T136">Asociación entre os hábitos de consulta habitual </text:span><text:span text:style-name="T146">n</text:span><text:span text:style-name="T136">as redes socia</text:span><text:span text:style-name="T146">i</text:span><text:span text:style-name="T136">s </text:span><text:span text:style-name="T146">e no desenvolvemento</text:span><text:span text:style-name="T136"> funcional lon</text:span><text:span text:style-name="T146">x</text:span><text:span text:style-name="T136">itudinal d</text:span><text:span text:style-name="T146">o</text:span><text:span text:style-name="T136"> cerebro</text:span></text:a><text:span text:style-name="T136">” </text:span><text:span text:style-name="Ref._20_de_20_nota_20_al_20_pie"><text:span text:style-name="T136"><text:note text:id="ftn55" text:note-class="endnote"><text:note-citation text:label="55">55</text:note-citation><text:note-body><text:p text:style-name="Footnote"><text:a xlink:type="simple" xlink:href="https://jamanetwork.com/journals/jamapediatrics/fullarticle/2799812" text:style-name="Internet_20_link" text:visited-style-name="Visited_20_Internet_20_Link"><text:span text:style-name="Hipervínculo">https://jamanetwork.com/journals/jamapediatrics/fullarticle/2799812</text:span></text:a><text:span text:style-name="Hipervínculo"> </text:span></text:p><text:p text:style-name="Normal"/></text:note-body></text:note></text:span></text:span></text:p>
      <text:p text:style-name="P24"><text:span text:style-name="Fuente_20_de_20_párrafo_20_predeter."><text:span text:style-name="T136">2) Capacidade de empatía e desordes na resposta social:</text:span></text:span><text:span text:style-name="T136"> </text:span><text:a xlink:type="simple" xlink:href="https://sapienlabs.org/wp-content/uploads/2025/01/Sapien-Labs-Report-The-Youth-Mind-Rising-aggression-and-anger-1.pdf" office:target-frame-name="_top" xlink:show="replace" text:style-name="Internet_20_link" text:visited-style-name="Visited_20_Internet_20_Link"><text:span text:style-name="Fuente_20_de_20_párrafo_20_predeter."><text:span text:style-name="T136">Informe Sapien Labs 2025</text:span></text:span></text:a><text:span text:style-name="Fuente_20_de_20_párrafo_20_predeter."><text:span text:style-name="T136">.</text:span></text:span><text:span text:style-name="Ref._20_de_20_nota_20_al_20_pie"><text:span text:style-name="T136"><text:note text:id="ftn56" text:note-class="endnote"><text:note-citation text:label="56">56</text:note-citation><text:note-body><text:p text:style-name="Footnote"><text:a xlink:type="simple" xlink:href="https://sapienlabs.org/wp-content/uploads/2025/01/Sapien-Labs-Report-The-Youth-Mind-Rising-aggression-and-anger-1.pdf" text:style-name="Internet_20_link" text:visited-style-name="Visited_20_Internet_20_Link"><text:span text:style-name="Hipervínculo">https://sapienlabs.org/wp-content/uploads/2025/01/Sapien-Labs-Report-The-Youth-Mind-Rising-aggression-and-anger-1.pdf</text:span></text:a><text:span text:style-name="Hipervínculo"> </text:span></text:p><text:p text:style-name="Normal"/></text:note-body></text:note></text:span></text:span></text:p>
      <text:p text:style-name="P24"><text:span text:style-name="Fuente_20_de_20_párrafo_20_predeter."><text:span text:style-name="T136">3) Impacto d</text:span></text:span><text:span text:style-name="Fuente_20_de_20_párrafo_20_predeter."><text:span text:style-name="T144">as</text:span></text:span><text:span text:style-name="Fuente_20_de_20_párrafo_20_predeter."><text:span text:style-name="T136"> TIC na saúde mental de n</text:span></text:span><text:span text:style-name="Fuente_20_de_20_párrafo_20_predeter."><text:span text:style-name="T147">enos, nenas e</text:span></text:span><text:span text:style-name="Fuente_20_de_20_párrafo_20_predeter."><text:span text:style-name="T136"> adolescentes.</text:span></text:span><text:span text:style-name="T136"> </text:span><text:a xlink:type="simple" xlink:href="https://www.anar.org/fundacion-anar-presenta-un-nuevo-estudio-que-analiza-el-impacto-de-las-tecnologias-en-la-salud-mental-y-la-violencia-que-sufren-ninos-ninas-y-adolescentes/" office:target-frame-name="_top" xlink:show="replace" text:style-name="Internet_20_link" text:visited-style-name="Visited_20_Internet_20_Link"><text:span text:style-name="Fuente_20_de_20_párrafo_20_predeter."><text:span text:style-name="T136">Fundación ANAR 2025</text:span></text:span></text:a><text:span text:style-name="Fuente_20_de_20_párrafo_20_predeter."><text:span text:style-name="T136">.</text:span></text:span><text:span text:style-name="Ref._20_de_20_nota_20_al_20_pie"><text:span text:style-name="T136"><text:note text:id="ftn57" text:note-class="endnote"><text:note-citation text:label="57">57</text:note-citation><text:note-body><text:p text:style-name="P34"><text:a xlink:type="simple" xlink:href="https://www.anar.org/fundacion-anar-presenta-un-nuevo-estudio-que-analiza-el-impacto-de-las-tecnologias-en-la-salud-mental-y-la-violencia-que-sufren-ninos-ninas-y-adolescentes/" text:style-name="Internet_20_link" text:visited-style-name="Visited_20_Internet_20_Link"><text:span text:style-name="Hipervínculo">https://www.anar.org/fundacion-anar-presenta-un-nuevo-estudio-que-analiza-el-impacto-de-las-tecnologias-en-la-salud-mental-y-la-violencia-que-sufren-ninos-ninas-y-adolescentes/</text:span></text:a></text:p><text:p text:style-name="Normal"/></text:note-body></text:note></text:span></text:span></text:p>
      <text:p text:style-name="P24"><text:span text:style-name="Fuente_20_de_20_párrafo_20_predeter."><text:span text:style-name="T136">4) Incremento de</text:span></text:span><text:span text:style-name="T136"> </text:span><text:a xlink:type="simple" xlink:href="https://www.noticiasdenavarra.com/sociedad/2023/03/29/miguel-angel-martinez-catedratico-salud-6624309.html" office:target-frame-name="_top" xlink:show="replace" text:style-name="Internet_20_link" text:visited-style-name="Visited_20_Internet_20_Link"><text:span text:style-name="Fuente_20_de_20_párrafo_20_predeter."><text:span text:style-name="T136">condutas suicidas en adolescentes</text:span></text:span></text:a><text:span text:style-name="Ref._20_de_20_nota_20_al_20_pie"><text:span text:style-name="T136"><text:note text:id="ftn58" text:note-class="endnote"><text:note-citation text:label="58">58</text:note-citation><text:note-body><text:p text:style-name="Footnote"><text:a xlink:type="simple" xlink:href="https://www.noticiasdenavarra.com/sociedad/2023/03/29/miguel-angel-martinez-catedratico-salud-6624309.html" text:style-name="Internet_20_link" text:visited-style-name="Visited_20_Internet_20_Link">https://www.noticiasdenavarra.com/sociedad/2023/03/29/miguel-angel-martinez-catedratico-salud-6624309.html</text:a> <text:s text:c="2"/></text:p><text:p text:style-name="Normal"/></text:note-body></text:note></text:span></text:span><text:span text:style-name="Fuente_20_de_20_párrafo_20_predeter."><text:span text:style-name="T136">.</text:span></text:span></text:p>
      <text:p text:style-name="P24"><text:span text:style-name="Fuente_20_de_20_párrafo_20_predeter."><text:span text:style-name="T136">5) Uso das</text:span></text:span><text:span text:style-name="T136"> </text:span><text:a xlink:type="simple" xlink:href="https://www.nature.com/articles/s41467-022-29296-3" office:target-frame-name="_top" xlink:show="replace" text:style-name="Internet_20_link" text:visited-style-name="Visited_20_Internet_20_Link"><text:span text:style-name="Fuente_20_de_20_párrafo_20_predeter."><text:span text:style-name="T136">redes sociais e satisfacción vital</text:span></text:span></text:a><text:span text:style-name="Ref._20_de_20_nota_20_al_20_pie"><text:span text:style-name="T136"><text:note text:id="ftn59" text:note-class="endnote"><text:note-citation text:label="59">59</text:note-citation><text:note-body><text:p text:style-name="Endnote"><text:a xlink:type="simple" xlink:href="https://www.nature.com/articles/s41467-022-29296-3" text:style-name="Internet_20_link" text:visited-style-name="Visited_20_Internet_20_Link">https://www.nature.com/articles/s41467-022-29296-3</text:a> </text:p><text:p text:style-name="Endnote"/></text:note-body></text:note></text:span></text:span></text:p>
      <text:p text:style-name="P20"><text:span text:style-name="Fuente_20_de_20_párrafo_20_predeter."><text:span text:style-name="T136">6) Utilización de</text:span></text:span><text:span text:style-name="T136"> </text:span><text:a xlink:type="simple" xlink:href="https://www.media.mit.edu/publications/your-brain-on-chatgpt/" office:target-frame-name="_top" xlink:show="replace" text:style-name="Internet_20_link" text:visited-style-name="Visited_20_Internet_20_Link"><text:span text:style-name="Fuente_20_de_20_párrafo_20_predeter."><text:span text:style-name="T136">modelos de IA en educación</text:span></text:span></text:a><text:span text:style-name="Ref._20_de_20_nota_20_al_20_pie"><text:span text:style-name="T136"><text:note text:id="ftn60" text:note-class="endnote"><text:note-citation text:label="60">60</text:note-citation><text:note-body><text:p text:style-name="Footnote"><text:a xlink:type="simple" xlink:href="https://www.media.mit.edu/publications/your-brain-on-chatgpt/" text:style-name="Internet_20_link" text:visited-style-name="Visited_20_Internet_20_Link">https://www.media.mit.edu/publications/your-brain-on-chatgpt/</text:a> <text:s text:c="2"/></text:p><text:p text:style-name="Normal"/></text:note-body></text:note></text:span></text:span><text:span text:style-name="Fuente_20_de_20_párrafo_20_predeter."><text:span text:style-name="T136">.</text:span></text:span></text:p>
      <text:list text:style-name="L20">
        <text:list-item>
          <text:p text:style-name="P157">16.- “Os menores de idade farán bo uso d<text:span text:style-name="T122">as</text:span> TIC se se educa a súa responsabilidade e sentido crítico”</text:p>
        </text:list-item>
      </text:list>
      <text:p text:style-name="P125">Non é posible cultivar o sentido crítico e a autorregulación cando as persoas aínda non teñen a capacidade psicoevolutiva para desenvolvelos. Nos centros educativos débese informar sobre aspectos non desexados da contorna dixital co fin de fomentar unha cultura sobre o dixital, a saúde ou o civismo, pero sen perspectivas de que o menor de idade asuma hábitos e comportamentos que mesmo ás persoas adultas élles difícil manter. A incidencia real da educación para a prevención na contorna dixital non se demostrou aínda suficientemente eficaz, polo carácter absorbente e adictivo das pantallas, a esperable actitude transgresora na adolescencia e aquela falta de capacidade de autocontrol que só se desenvolve en persoas adultas maduras.</text:p>
      <text:list text:style-name="L18">
        <text:list-item>
          <text:p text:style-name="P155"><text:soft-page-break/>17.- “Internet e as redes democratizan o acceso dos menores á información”</text:p>
        </text:list-item>
      </text:list>
      <text:p text:style-name="P125">Adóitase empregar, neste principio, o termo “democratizar” (un valor xenérico socialmente desexable) cando a acepción precisa sería “xeneralizar”. Baixo a premisa de “democratizar”, e a virtude que acompaña a esta expresión, acometéronse ambiciosos plans para dixitalizar os espazos privados, públicos e educativos das persoas menores de idade, xeneralizando a súa exposición ao universo dixital (vida escolar a través de pantallas, lecer dixital, campamentos dixitais, xoguetes dixitais, redes sociais…).</text:p>
      <text:p text:style-name="P125">Á vista das consecuencias constatadas pola dixitalización prematura da infancia e a adolescencia, e desde o momento en que debemos introducir unha regulación (ou limitación ou prohibición) sobre a información que chega aos menores, a “democratización” da información desvela a súa cara máis escura para a vida de nenos, nenas e adolescentes.</text:p>
      <text:p text:style-name="P13"><text:span text:style-name="Fuente_20_de_20_párrafo_20_predeter."><text:span text:style-name="T136">O informe de</text:span></text:span><text:span text:style-name="T136"> </text:span><text:a xlink:type="simple" xlink:href="https://www.esade.edu/ecpol/es/publicaciones/calidad-aprendizaje-mates-ciencias-primaria-espana-francia/" office:target-frame-name="_top" xlink:show="replace" text:style-name="Internet_20_link" text:visited-style-name="Visited_20_Internet_20_Link"><text:span text:style-name="Fuente_20_de_20_párrafo_20_predeter."><text:span text:style-name="T136">ESADE 2025</text:span></text:span></text:a><text:span text:style-name="Ref._20_de_20_nota_20_al_20_pie"><text:span text:style-name="T136"><text:note text:id="ftn61" text:note-class="endnote"><text:note-citation text:label="61">61</text:note-citation><text:note-body><text:p text:style-name="Footnote"><text:a xlink:type="simple" xlink:href="https://www.esade.edu/ecpol/es/publicaciones/calidad-aprendizaje-mates-ciencias-primaria-espana-francia/" text:style-name="Internet_20_link" text:visited-style-name="Visited_20_Internet_20_Link">https://www.esade.edu/ecpol/es/publicaciones/calidad-aprendizaje-mates-ciencias-primaria-espana-francia/</text:a> <text:s text:c="3"/></text:p><text:p text:style-name="Normal"/></text:note-body></text:note></text:span></text:span><text:span text:style-name="T136"> </text:span><text:span text:style-name="Fuente_20_de_20_párrafo_20_predeter."><text:span text:style-name="T136">sobre calidade de ensino en Francia e España, indica que os nenos</text:span></text:span><text:span text:style-name="T136"> </text:span><text:span text:style-name="Fuente_20_de_20_párrafo_20_predeter."><text:span text:style-name="T136">de 4º de Primaria teñen máis acceso a teléfonos móbiles individuais, cun aumento de 11 puntos porcentuais en España e de 25 puntos porcentuais en Francia, entre 2019 e 2023, período no que se produciu unha deterioración da aprendizaxe en Matemáticas e Ciencias en ambos os países. É dicir, unha maior </text:span></text:span><text:span text:style-name="Fuente_20_de_20_párrafo_20_predeter."><text:span text:style-name="T144">x</text:span></text:span><text:span text:style-name="Fuente_20_de_20_párrafo_20_predeter."><text:span text:style-name="T136">eneralización do uso de dispositivos con acceso a internet</text:span></text:span><text:span text:style-name="T136"> </text:span><text:span text:style-name="Fuente_20_de_20_párrafo_20_predeter."><text:span text:style-name="T136">(</text:span></text:span><text:span text:style-name="T136">“</text:span><text:span text:style-name="Fuente_20_de_20_párrafo_20_predeter."><text:span text:style-name="T136">democratización</text:span></text:span><text:span text:style-name="T136">”</text:span><text:span text:style-name="Fuente_20_de_20_párrafo_20_predeter."><text:span text:style-name="T136">, empregando o termo do titular), non se traduce nunha mellora da formación (matemática ou científica).</text:span></text:span></text:p>
      <text:p text:style-name="P13"><text:span text:style-name="Fuente_20_de_20_párrafo_20_predeter."><text:span text:style-name="T136">Por outra banda, o</text:span></text:span><text:span text:style-name="T136"> </text:span><text:a xlink:type="simple" xlink:href="https://iseak.eu/wp-content/uploads/2021/01/tecnologia-enla-educacion-como-afecta-al-rendimiento-del-alumnado-2022-10-14-tecnologia-en-la-educacion-como-afecta-alrendimiento-del-alumnado-1.pdf" office:target-frame-name="_top" xlink:show="replace" text:style-name="Internet_20_link" text:visited-style-name="Visited_20_Internet_20_Link"><text:span text:style-name="Fuente_20_de_20_párrafo_20_predeter."><text:span text:style-name="T136">informe ISEAK</text:span></text:span></text:a><text:span text:style-name="Ref._20_de_20_nota_20_al_20_pie"><text:span text:style-name="T136"><text:note text:id="ftn62" text:note-class="endnote"><text:note-citation text:label="62">62</text:note-citation><text:note-body><text:p text:style-name="Footnote">Extracto: <text:a xlink:type="simple" xlink:href="https://iseak.eu/wp-content/uploads/2021/01/tecnologia-en-la-educacion-como-afecta-al-rendimiento-del-alumnado-2022-10-14-tecnologia-en-la-educacion-como-afecta-al-rendimiento-del-alumnado-1.pdf" text:style-name="Internet_20_link" text:visited-style-name="Visited_20_Internet_20_Link"><text:span text:style-name="Hipervínculo">https://iseak.eu/wp-content/uploads/2021/01/tecnologia-en-la-educacion-como-afecta-al-rendimiento-del-alumnado-2022-10-14-tecnologia-en-la-educacion-como-afecta-al-rendimiento-del-alumnado-1.pdf</text:span></text:a><text:span text:style-name="Hipervínculo"> </text:span></text:p><text:p text:style-name="Normal"/></text:note-body></text:note></text:span></text:span><text:span text:style-name="T136"> </text:span><text:span text:style-name="Fuente_20_de_20_párrafo_20_predeter."><text:span text:style-name="T136">sobre os datos estadísticos achegados por PISA 2018, indican que naqueles centros onde está máis implementado o acceso a dispositivos dixitais (uso intensivo ou moi intensivo d</text:span></text:span><text:span text:style-name="Fuente_20_de_20_párrafo_20_predeter."><text:span text:style-name="T144">as</text:span></text:span><text:span text:style-name="Fuente_20_de_20_párrafo_20_predeter."><text:span text:style-name="T136"> TIC), prodúcese unha maior deterioración das aprendizaxes, independentemente da extracción social</text:span></text:span><text:span text:style-name="T136">-</text:span><text:span text:style-name="Fuente_20_de_20_párrafo_20_predeter."><text:span text:style-name="T136">cultural do alumnado. A</text:span></text:span><text:span text:style-name="T136"> “</text:span><text:span text:style-name="Fuente_20_de_20_párrafo_20_predeter."><text:span text:style-name="T136">democratización</text:span></text:span><text:span text:style-name="T136">” </text:span><text:span text:style-name="Fuente_20_de_20_párrafo_20_predeter."><text:span text:style-name="T136">(generalización) de acceso á información non ten, canto menos, consecuencias positivas na formación de nenos, nenas e adolescentes.</text:span></text:span></text:p>
      <text:list text:continue-numbering="true" text:style-name="L18">
        <text:list-item>
          <text:p text:style-name="P155">18.- “A escola debe preparar ao alumnado para un mundo laboral dixitalizado”</text:p>
        </text:list-item>
      </text:list>
      <text:p text:style-name="P125">A perspectiva de "formar ao alumnado para a súa inserción nun mercado dixitalizado" non ten base realista, por varias razóns:</text:p>
      <text:p text:style-name="P125">1) As necesidades de coñecemento dixital nun futuro, moi previsiblemente, non se van a poder cubrir coas ferramentas utilizadas actualmente, pois a tecnoloxía dixital evoluciona a un ritmo trepidante.</text:p>
      <text:p text:style-name="P125">2) O mercado, nos seus nichos de actividade, utiliza tipos de ferramentas específicas que requiren unha aprendizaxe concreta, que se facilita previamente aos traballadores/as.</text:p>
      <text:p text:style-name="P125">3) Os mozos aprenden rapidamente o funcionamento das ferramentas, non é necesario expolos precozmente desde nenos/as a pantallas.</text:p>
      <text:p text:style-name="P125">4) As ferramentas informáticas son cada vez máis intuitivas e substitúen coñecementos e habilidades (considérese o potencial da Intelixencia Artificial). Calquera usuario/a, operario/a ou profesional utilizaraas sen esforzo. Poderíase afirmar que calquera analfabeto cultural pode ser, hoxe en día, un usuario competente de programas dixitais.</text:p>
      <text:p text:style-name="P13"><text:span text:style-name="Fuente_20_de_20_párrafo_20_predeter."><text:span text:style-name="T136">Pese ao descomunal esforzo económico e persoal empregado para dixitalizar a educación, as empresas reflicten que</text:span></text:span><text:span text:style-name="T136"> </text:span><text:span text:style-name="Tipo_20_de_20_letra_20_predefinido_20_do_20_parágrafo"><text:span text:style-name="T136">aos universitarios nacionais non lles falta formación, pero si destrezas para innovar, resolver problemas, aplicar pensamento crítico, planificar ou traballar en equipo, como </text:span></text:span><text:soft-page-break/><text:span text:style-name="Tipo_20_de_20_letra_20_predefinido_20_do_20_parágrafo"><text:span text:style-name="T136">desvela a xornalista</text:span></text:span><text:span text:style-name="T136"> </text:span><text:a xlink:type="simple" xlink:href="https://elpais.com/educacion/2026-01-04/a-los-jovenes-espanoles-no-les-ensenan-a-fracasar.html" office:target-frame-name="_top" xlink:show="replace" text:style-name="Internet_20_link" text:visited-style-name="Visited_20_Internet_20_Link"><text:span text:style-name="Tipo_20_de_20_letra_20_predefinido_20_do_20_parágrafo"><text:span text:style-name="T136">Elisa Silió</text:span></text:span></text:a><text:span text:style-name="T136"> </text:span><text:span text:style-name="Tipo_20_de_20_letra_20_predefinido_20_do_20_parágrafo"><text:span text:style-name="T136">nO PAÍS. A dixitalización escolar non só non posibilitou un mellor acceso ao mundo laboral, senón que afectou negativamente á capacidade creativa e á construción do pensamento que posibilita a resolución de problemas orixinais, á planificación ou ao pensamento crítico.</text:span></text:span></text:p>
      <text:list text:style-name="L21">
        <text:list-item>
          <text:p text:style-name="P158">19.- “Sen formación dixital, caemos no risco de exclusión social do alumnado”</text:p>
        </text:list-item>
      </text:list>
      <text:p text:style-name="P125">A exclusión social depende de condicións de exclusión laboral e cultural da contorna onde se desenvolve o menor, non de que os nenos, nenas e adolescentes sexan usuarios de ferramentas, plataformas, redes ou demais produtos dixitais. Non se demostrou que o acceso xeneralizado a redes, por parte dos adolescentes, contribúa a unha mellora das posibilidades de inserción social ou de benestar persoal. A realidade apunta en sentido contrario. O uso intensivo de tecnoloxía dixital nos centros educativos, segundo os informes PISA entre 2006 e 2022, sinalaron claramente unha deterioración da aprendizaxe, unha das bases principais da capacitación académica e laboral. Naqueles casos onde o uso d<text:span text:style-name="T122">as</text:span> TIC era menor, segundo os mesmos informes, os resultados académicos foron comparativamente mellores.</text:p>
      <text:p text:style-name="P13"><text:span text:style-name="Fuente_20_de_20_párrafo_20_predeter."><text:span text:style-name="T136">O informe</text:span></text:span><text:span text:style-name="T136"> </text:span><text:a xlink:type="simple" xlink:href="https://escuelasaludable.org/wp-content/uploads/2021/08/Dictamen.Instituto.Karolinska.2023..pdf" office:target-frame-name="_top" xlink:show="replace" text:style-name="Internet_20_link" text:visited-style-name="Visited_20_Internet_20_Link"><text:span text:style-name="Fuente_20_de_20_párrafo_20_predeter."><text:span text:style-name="T136">Karolinska</text:span></text:span></text:a><text:span text:style-name="T136"> </text:span><text:span text:style-name="Fuente_20_de_20_párrafo_20_predeter."><text:span text:style-name="T136">2023</text:span></text:span><text:span text:style-name="Ref._20_de_20_nota_20_al_20_pie"><text:span text:style-name="T136"><text:note text:id="ftn63" text:note-class="endnote"><text:note-citation text:label="63">63</text:note-citation><text:note-body><text:p text:style-name="Footnote"><text:a xlink:type="simple" xlink:href="https://escuelasaludable.org/wp-content/uploads/2021/08/Dictamen.Instituto.Karolinska.2023..pdf" text:style-name="Internet_20_link" text:visited-style-name="Visited_20_Internet_20_Link">https://escuelasaludable.org/wp-content/uploads/2021/08/Dictamen.Instituto.Karolinska.2023..pdf</text:a> <text:s text:c="2"/></text:p><text:p text:style-name="Normal"/></text:note-body></text:note></text:span></text:span><text:span text:style-name="Fuente_20_de_20_párrafo_20_predeter."><text:span text:style-name="T136">, encargado polo goberno sueco, afirmaba o seguinte:</text:span></text:span><text:span text:style-name="T136"> "</text:span><text:span text:style-name="Fuente_20_de_20_párrafo_20_predeter."><text:span text:style-name="T136">Un dos argumentos da Axencia Nacional Sueca de Educación para aumentar a dixitalización das escolas é que se cre que creará maior igualdade. Con todo, as investigacións indican que os efectos son os contrarios. Os alumnos con pais cun nivel educativo baixo parecen, por tanto, verse máis afectados negativamente pola dixitalización que aqueles con pais cun nivel educativo alto, e non ao revés como afirma a Axencia Nacional de Educación na súa estratexia de dixitalización</text:span></text:span><text:span text:style-name="T136">"</text:span><text:span text:style-name="Fuente_20_de_20_párrafo_20_predeter."><text:span text:style-name="T136">.</text:span></text:span></text:p>
      <text:list text:continue-numbering="true" text:style-name="L21">
        <text:list-item>
          <text:p text:style-name="P92"><text:span text:style-name="Fuente_20_de_20_párrafo_20_predeter."><text:span text:style-name="T141">20.- “A través do uso d</text:span></text:span><text:span text:style-name="Fuente_20_de_20_párrafo_20_predeter."><text:span text:style-name="T142">as</text:span></text:span><text:span text:style-name="Fuente_20_de_20_párrafo_20_predeter."><text:span text:style-name="T141"> TIC, podemos formar o sentido crítico e a responsabilidade no alumnado”</text:span></text:span></text:p>
        </text:list-item>
      </text:list>
      <text:p text:style-name="P125">Non é necesario o uso de pantallas para formar un alumnado crítico e responsable. Nunca a tecnoloxía foi imprescindible para tal fin. A maior parte de aplicacións d<text:span text:style-name="T122">as</text:span> TIC que se utilizan nas escolas (exercitar algoritmos de cálculo en pantalla, navegar por páxinas web, programas de pregunta-resposta tipo Kahoot, etc.) non supoñen un maior desenvolvemento do sentido "crítico" ou "ético" do alumnado.</text:p>
      <text:p text:style-name="P13"><text:span text:style-name="Fuente_20_de_20_párrafo_20_predeter."><text:span text:style-name="T26">Con relación á expresión</text:span></text:span><text:span text:style-name="T136"> "</text:span><text:span text:style-name="Fuente_20_de_20_párrafo_20_predeter."><text:span text:style-name="T26">educación na responsabilidade</text:span></text:span><text:span text:style-name="T136">" </text:span><text:span text:style-name="Fuente_20_de_20_párrafo_20_predeter."><text:span text:style-name="T26">no uso de dispositivos dixitais por parte dos nenos, nenas e adolescentes (NNA), a implementación de políticas educativas que teñan como obxectivo este postulado terá escaso calado na resolución da problemática asociada a</text:span></text:span><text:span text:style-name="Fuente_20_de_20_párrafo_20_predeter."><text:span text:style-name="T48">s</text:span></text:span><text:span text:style-name="Fuente_20_de_20_párrafo_20_predeter."><text:span text:style-name="T26"> TIC (tanto nos seus usos máis disruptivos como naqueles aceptados socialmente). Os NNA non teñen a capacidade crítica dun adulto, e as súas funcións de control volitivo e executivo non se dan por formadas até máis aló dos 23 anos, aínda que se sinalan idades máis avanzadas. Ademais, a adolescencia é transgresora por natureza. As medidas que pon o peso na</text:span></text:span><text:span text:style-name="T136"> "</text:span><text:span text:style-name="Fuente_20_de_20_párrafo_20_predeter."><text:span text:style-name="T26">educación para a responsabilidade dixital</text:span></text:span><text:span text:style-name="T136">" </text:span><text:span text:style-name="Fuente_20_de_20_párrafo_20_predeter."><text:span text:style-name="T26">convértense en obsoletas e, a tenor da grave conxuntura social que estamos</text:span></text:span><text:span text:style-name="T136"> a </text:span><text:span text:style-name="Fuente_20_de_20_párrafo_20_predeter."><text:span text:style-name="T26">vivir, pódese estar</text:span></text:span><text:span text:style-name="T136"> a </text:span><text:span text:style-name="Fuente_20_de_20_párrafo_20_predeter."><text:span text:style-name="T26">incorrer na neglixencia de non abordar o problema de fondo, por exemplo, limitando os usos e accesos, medida que os propios menores non poden acometer por si mesmos.</text:span></text:span></text:p>
      <text:p text:style-name="P102">Especificamente no caso de adolescentes e novos, a análise crítica do contido xerado por IA require dunha madurez psicoevolutiva que aínda non se alcanzou. Segundo Catherine L'Ecuyer, doutora en educación e psicoloxía, a idade pediátrica esténdese até a contorna dos 23 anos. Con todo, xa non só requírese alcanzar o desenvolvemento psíquico que se precisa, senón construír un bo armazón cognitivo interior. A construción deste "armazón" cognitivo vese interferido moi seriamente polo <text:soft-page-break/>uso de ferramentas dixitais que substitúen os procesos (máis custosos, pero máis construtivos) do edificio neuronal. O "facilismo" ao que aboca o uso de tecnoloxía diminúe as capacidades xerais (intelixencia, reflexión, creatividade, sentido crítico, etc.).</text:p>
      <text:list text:style-name="L22">
        <text:list-item>
          <text:p text:style-name="P141"><text:span text:style-name="T159">21.- “O obxectivo é formar ao alumnado no uso sostible d</text:span><text:span text:style-name="T160">as</text:span><text:span text:style-name="T159"> TIC”</text:span></text:p>
        </text:list-item>
      </text:list>
      <text:p text:style-name="P13"><text:span text:style-name="Fuente_20_de_20_párrafo_20_predeter."><text:span text:style-name="T136">O gran impacto ambiental d</text:span></text:span><text:span text:style-name="Fuente_20_de_20_párrafo_20_predeter."><text:span text:style-name="T144">as</text:span></text:span><text:span text:style-name="Fuente_20_de_20_párrafo_20_predeter."><text:span text:style-name="T136"> TIC (recursos naturais e enerxéticos empregados na extracción de materiais, impacto no territorio, impacto social no mesmo, enerxía que utiliza na fabricación, consumo de auga, refugallos, impacto do transporte global implicado, dificultade e custo de reciclar os materiais, impacto en zonas de refugallo no Sur global, custo enerxético do tráfico de datos e emisións de CO</text:span></text:span><text:span text:style-name="Fuente_20_de_20_párrafo_20_predeter."><text:span text:style-name="T125">2e</text:span></text:span><text:span text:style-name="T136"> </text:span><text:span text:style-name="Fuente_20_de_20_párrafo_20_predeter."><text:span text:style-name="T136">asociadas...), fai que o seu emprego nun centro educativo</text:span></text:span><text:span text:style-name="T136"> </text:span><text:span text:style-name="Fuente_20_de_20_párrafo_20_predeter."><text:span text:style-name="T136">non sexa coherente con principios de sustentabilidade ambiental. Segundo un</text:span></text:span><text:span text:style-name="T136"> </text:span><text:a xlink:type="simple" xlink:href="https://escuelasaludable.org/?p=6357" office:target-frame-name="_top" xlink:show="replace" text:style-name="Internet_20_link" text:visited-style-name="Visited_20_Internet_20_Link"><text:span text:style-name="Fuente_20_de_20_párrafo_20_predeter."><text:span text:style-name="T136">estudo de Ecoloxistas en Acción</text:span></text:span></text:a><text:span text:style-name="Ref._20_de_20_nota_20_al_20_pie"><text:span text:style-name="T136"><text:note text:id="ftn64" text:note-class="endnote"><text:note-citation text:label="64">64</text:note-citation><text:note-body><text:p text:style-name="Footnote"><text:a xlink:type="simple" xlink:href="https://escuelasaludable.org/?p=6357" text:style-name="Internet_20_link" text:visited-style-name="Visited_20_Internet_20_Link">https://escuelasaludable.org/?p=6357</text:a> <text:s text:c="2"/></text:p><text:p text:style-name="Normal"/></text:note-body></text:note></text:span></text:span><text:span text:style-name="Fuente_20_de_20_párrafo_20_predeter."><text:span text:style-name="T136">, a substitución de material impreso por tablet</text:span></text:span><text:span text:style-name="Fuente_20_de_20_párrafo_20_predeter."><text:span text:style-name="T145">a</text:span></text:span><text:span text:style-name="Fuente_20_de_20_párrafo_20_predeter."><text:span text:style-name="T136">, nun colexio estándar, multiplica por 80 o impacto ambiental do centro escolar, en materia de emisións de CO</text:span></text:span><text:span text:style-name="Fuente_20_de_20_párrafo_20_predeter."><text:span text:style-name="T125">2e</text:span></text:span><text:span text:style-name="Fuente_20_de_20_párrafo_20_predeter."><text:span text:style-name="T136">. A dispoñibilidade de Internet, redes, tráfico de datos, etc, aumenta a 160 ese factor. Paralelamente, a substitución multiplica por 11 a pegada hídrica do centro. Todo iso, sen entrar na consideración de factores como o impacto ambiental da industria extractivista, o transporte intercontinental de dispositivos e compoñentes ou o impacto de residuos non reciclables e non biodegradables.</text:span></text:span></text:p>
      <text:p text:style-name="P125">A educación para a sustentabilidade en materia de dixitalización pasa por concienciar ao alumnado sobre a orixe e os procesos implicados na produción da tecnoloxía dixital e o tráfico de datos, apostando pola sobriedade dixital e a priorización dos procesos non dependentes de dispositivos.</text:p>
      <text:list text:style-name="L23">
        <text:list-item>
          <text:p text:style-name="P159">22.- “Non existe evidencia solvente sobre efectos non desexados d<text:span text:style-name="T122">as</text:span> TIC na aprendizaxe”</text:p>
        </text:list-item>
      </text:list>
      <text:p text:style-name="P13"><text:span text:style-name="Fuente_20_de_20_párrafo_20_predeter."><text:span text:style-name="T136">Existe un enorme</text:span></text:span><text:span text:style-name="T136"> </text:span><text:a xlink:type="simple" xlink:href="https://escuelasaludable.org/wp-content/uploads/2025/02/Referencias-estudios-e-investigaciones.pdf" office:target-frame-name="_top" xlink:show="replace" text:style-name="Internet_20_link" text:visited-style-name="Visited_20_Internet_20_Link"><text:span text:style-name="Fuente_20_de_20_párrafo_20_predeter."><text:span text:style-name="T136">corpo de investigación</text:span></text:span></text:a><text:span text:style-name="Ref._20_de_20_nota_20_al_20_final"><text:span text:style-name="T136"><text:note text:id="ftn65" text:note-class="endnote"><text:note-citation text:label="65">65</text:note-citation><text:note-body><text:p text:style-name="Footnote"><text:a xlink:type="simple" xlink:href="https://escuelasaludable.org/wp-content/uploads/2025/02/Referencias-estudios-e-investigaciones.pdf" text:style-name="Internet_20_link" text:visited-style-name="Visited_20_Internet_20_Link"><text:span text:style-name="Hipervínculo"><text:span text:style-name="T93">https://escuelasaludable.org/wp-content/uploads/2025/02/Referencias-estudios-e-investigaciones.pdf</text:span></text:span></text:a><text:span text:style-name="Hipervínculo"><text:span text:style-name="T93"> </text:span></text:span></text:p><text:p text:style-name="P35"><text:span text:style-name="Hipervínculo"><text:span text:style-name="T93"/></text:span></text:p></text:note-body></text:note></text:span></text:span><text:span text:style-name="T136"> </text:span><text:span text:style-name="Fuente_20_de_20_párrafo_20_predeter."><text:span text:style-name="T136">(rigoroso e imparcial) que sinala as interferencias d</text:span></text:span><text:span text:style-name="Fuente_20_de_20_párrafo_20_predeter."><text:span text:style-name="T144">as</text:span></text:span><text:span text:style-name="Fuente_20_de_20_párrafo_20_predeter."><text:span text:style-name="T136"> TIC na aprendizaxe, referidas tamén nas conclusións dos</text:span></text:span><text:span text:style-name="T136"> </text:span><text:a xlink:type="simple" xlink:href="https://escuelasaludable.org/wp-content/uploads/2025/07/Conclusiones.PISA_.resumen.pdf" office:target-frame-name="_top" xlink:show="replace" text:style-name="Internet_20_link" text:visited-style-name="Visited_20_Internet_20_Link"><text:span text:style-name="Fuente_20_de_20_párrafo_20_predeter."><text:span text:style-name="T136">INFORMES PISA</text:span></text:span></text:a><text:span text:style-name="Fuente_20_de_20_párrafo_20_predeter."><text:span text:style-name="T136"><text:note text:id="ftn66" text:note-class="endnote"><text:note-citation text:label="66">66</text:note-citation><text:note-body><text:p text:style-name="Footnote"><text:a xlink:type="simple" xlink:href="https://escuelasaludable.org/wp-content/uploads/2025/07/Conclusiones.PISA_.resumen.pdf" text:style-name="Internet_20_link" text:visited-style-name="Visited_20_Internet_20_Link">https://escuelasaludable.org/wp-content/uploads/2025/07/Conclusiones.PISA_.resumen.pdf</text:a> <text:s/><text:line-break/></text:p></text:note-body></text:note></text:span></text:span><text:span text:style-name="T136"> </text:span><text:span text:style-name="Fuente_20_de_20_párrafo_20_predeter."><text:span text:style-name="T136">sobre dixitalización e resultados na aprendizaxe.</text:span></text:span></text:p>
      <text:p text:style-name="P13"><text:span text:style-name="Fuente_20_de_20_párrafo_20_predeter."><text:span text:style-name="T136">Doutra banda, os informes dos comités de persoas expertas de Suecia (Instituto Karolinska), Francia, España e Instituto de Saúde Pública de Quebec, reúnen un enorme repositorio de estudos, investigacións e metaanális</text:span></text:span><text:span text:style-name="Fuente_20_de_20_párrafo_20_predeter."><text:span text:style-name="T145">e</text:span></text:span><text:span text:style-name="Fuente_20_de_20_párrafo_20_predeter."><text:span text:style-name="T136">s cos que avalan os seus ditames, recomendacións e suxestión de medidas, que pivotan sobre a necesidade de desescalar na dixitalización do ensino e dar prioridade á aprendizaxe vivencial.</text:span></text:span></text:p>
      <text:list text:style-name="L24">
        <text:list-item>
          <text:p text:style-name="P93"><text:span text:style-name="Fuente_20_de_20_párrafo_20_predeter."><text:span text:style-name="T141">23.</text:span></text:span><text:span text:style-name="T136">- “</text:span><text:span text:style-name="Fuente_20_de_20_párrafo_20_predeter."><text:span text:style-name="T141">É necesario facilitar medios dixitais ao alumnado vulnerable socialmente, e así</text:span></text:span><text:span text:style-name="T136"> </text:span><text:span text:style-name="Fuente_20_de_20_párrafo_20_predeter."><text:span text:style-name="T137">pechar a fenda dixital</text:span></text:span><text:span text:style-name="T136">”</text:span></text:p>
        </text:list-item>
      </text:list>
      <text:p text:style-name="P13"><text:span text:style-name="Fuente_20_de_20_párrafo_20_predeter."><text:span text:style-name="T136">Estas medidas demostráronse ineficaces para a mellora das aprendizaxes. As comunidades autónomas con maior implantación de dispositivos foron as peor paradas nas probas obxectivas, que xa non só abordan contidos conceptuais, senón competencias.</text:span></text:span><text:span text:style-name="T136"><text:line-break/></text:span><text:span text:style-name="Fuente_20_de_20_párrafo_20_predeter."><text:span text:style-name="T136">Os datos das</text:span></text:span><text:span text:style-name="T136"> </text:span><text:a xlink:type="simple" xlink:href="https://escuelasaludable.org/wp-content/uploads/2025/07/Conclusiones.PISA_.resumen.pdf" office:target-frame-name="_top" xlink:show="replace" text:style-name="Internet_20_link" text:visited-style-name="Visited_20_Internet_20_Link"><text:span text:style-name="Fuente_20_de_20_párrafo_20_predeter."><text:span text:style-name="T136">probas obxectivas PISA</text:span></text:span></text:a><text:span text:style-name="Ref._20_de_20_nota_20_al_20_pie"><text:span text:style-name="T136"><text:note text:id="ftn67" text:note-class="endnote"><text:note-citation text:label="67">67</text:note-citation><text:note-body><text:p text:style-name="Footnote"><text:a xlink:type="simple" xlink:href="https://escuelasaludable.org/wp-content/uploads/2025/07/Conclusiones.PISA_.resumen.pdf" text:style-name="Internet_20_link" text:visited-style-name="Visited_20_Internet_20_Link"><text:span text:style-name="Hipervínculo">https://escuelasaludable.org/wp-content/uploads/2025/07/Conclusiones.PISA_.resumen.pdf</text:span></text:a><text:span text:style-name="Hipervínculo"> </text:span></text:p><text:p text:style-name="Normal"/></text:note-body></text:note></text:span></text:span><text:span text:style-name="T136"> </text:span><text:span text:style-name="Fuente_20_de_20_párrafo_20_predeter."><text:span text:style-name="T136">mostran o efecto educativo non desexado debido á introdución de dispositivos dixitais. O alumnado en situación de vulnerabilidade non se libra desta interferencia nas aprendizaxes.</text:span></text:span></text:p>
      <text:p text:style-name="P125">Se aceptamos o uso de tecnoloxías dixitais en educación, non debería ser por "igualar", senón porque acheguen beneficios educativos con respecto a non usalas, reduzan a pegada ambiental, ou melloren a saúde. “Pechar a fenda dixital”, no sentido de “igualar” a todo o alumnado no uso escolar de dispositivos, tivo como consecuencia o xeneralizar as interferencias e os efectos non desexados na aprendizaxe.</text:p>
      <text:p text:style-name="P125"><text:soft-page-break/>Os estudos e a simple observación indican que nas familias con menos recursos dáse unha maior exposición a pantallas que nos de estratos sociais/culturais con maior nivel de vida ou "nivel cultural". Este alumnado de estratos máis humildes adoita utilizar dispositivos propios (<text:span text:style-name="T126">smartphones</text:span> ou tablet<text:span text:style-name="T124">a</text:span>s) e poden utilizar aqueles dispoñibles na comunidade (principalmente, bibliotecas, centros culturais, etc.). Non é unha cuestión de falta de dispositivos, senón de formación cultural das familias e conciencia sobre o valor e o sentido da educación das súas fillas e fillos, ademais dunha dificultade da oferta de lecer e cultural para competir co factor adictivo das pantallas. Non se pode xustificar o uso d<text:span text:style-name="T122">as</text:span> TIC na escola como medio para "pechar" unha <text:span text:style-name="T124">fenda</text:span> que non é dixital, senón cultural. Na escola debe haber unha educación sobre o dixital: en Primaria, coñecendo como opera, os seus beneficios, limitacións, riscos, utilidades, etc.; en Secundaria, profundando en devanditos aspectos e experimentándoos nos computadores propios do centro.</text:p>
      <text:p text:style-name="P13"><text:span text:style-name="Fuente_20_de_20_párrafo_20_predeter."><text:span text:style-name="T136">Os datos do</text:span></text:span><text:span text:style-name="T136"> </text:span><text:a xlink:type="simple" xlink:href="https://www.ine.es/jaxi/Datos.htm?tpx=60814#_tabs-tabla)" office:target-frame-name="_top" xlink:show="replace" text:style-name="Internet_20_link" text:visited-style-name="Visited_20_Internet_20_Link"><text:span text:style-name="Fuente_20_de_20_párrafo_20_predeter."><text:span text:style-name="T136">INE</text:span></text:span></text:a><text:span text:style-name="T136"> </text:span><text:span text:style-name="Fuente_20_de_20_párrafo_20_predeter."><text:span text:style-name="T136">(Instituto Nacional de Estatística)</text:span></text:span><text:span text:style-name="Ref._20_de_20_nota_20_al_20_pie"><text:span text:style-name="T136"><text:note text:id="ftn68" text:note-class="endnote"><text:note-citation text:label="68">68</text:note-citation><text:note-body><text:p text:style-name="Footnote"><text:a xlink:type="simple" xlink:href="https://www.ine.es/jaxi/Datos.htm?tpx=60814#_tabs-tabla" text:style-name="Internet_20_link" text:visited-style-name="Visited_20_Internet_20_Link"><text:span text:style-name="Hipervínculo">https://www.ine.es/jaxi/Datos.htm?tpx=60814#_tabs-tabla</text:span></text:a><text:span text:style-name="Hipervínculo"> </text:span></text:p><text:p text:style-name="Normal"/></text:note-body></text:note></text:span></text:span><text:span text:style-name="T136"> </text:span><text:span text:style-name="Fuente_20_de_20_párrafo_20_predeter."><text:span text:style-name="T136">indican que hai poucas diferenzas entre os diversos estratos de renda, na posesión de </text:span></text:span><text:span text:style-name="Fuente_20_de_20_párrafo_20_predeter."><text:span text:style-name="T138">smartphones</text:span></text:span><text:span text:style-name="Fuente_20_de_20_párrafo_20_predeter."><text:span text:style-name="T136"> e acceso a internet de banda ancha. Na variedade e cantidade de dispositivos dixitais, en 3 de cada 4 fogares con ingresos de renda mínima, hai tamén outros dispositivos (computadores de mesa ou tablet</text:span></text:span><text:span text:style-name="Fuente_20_de_20_párrafo_20_predeter."><text:span text:style-name="T145">a</text:span></text:span><text:span text:style-name="Fuente_20_de_20_párrafo_20_predeter."><text:span text:style-name="T136">s). A estatística indica que hai moi pouca diferenza (de 91,1 a 96 puntos) no uso de computador, entre as familias con ingresos en torno ao salario mínimo (de 900</text:span></text:span><text:span text:style-name="T136">€ </text:span><text:span text:style-name="Fuente_20_de_20_párrafo_20_predeter."><text:span text:style-name="T136">a 1.600</text:span></text:span><text:span text:style-name="T136">€ </text:span><text:span text:style-name="Fuente_20_de_20_párrafo_20_predeter."><text:span text:style-name="T136">netos mensuais) e as de ingresos entre 2.500</text:span></text:span><text:span text:style-name="T136">€ </text:span><text:span text:style-name="Fuente_20_de_20_párrafo_20_predeter."><text:span text:style-name="T136">e 3.000</text:span></text:span><text:span text:style-name="T136">€ </text:span><text:span text:style-name="Fuente_20_de_20_párrafo_20_predeter."><text:span text:style-name="T136">netos mensuais. E a porcentaxe de tenencia de </text:span></text:span><text:span text:style-name="Fuente_20_de_20_párrafo_20_predeter."><text:span text:style-name="T138">smartphone</text:span></text:span><text:span text:style-name="Fuente_20_de_20_párrafo_20_predeter."><text:span text:style-name="T136"> é practicamente o mesmo en ambas as franxas de ingresos.</text:span></text:span><text:span text:style-name="T136"> <text:s/></text:span></text:p>
      <text:p text:style-name="P13"><text:span text:style-name="Tipo_20_de_20_letra_20_predefinido_20_do_20_parágrafo"><text:span text:style-name="T136">Por outra banda, é relevante que o</text:span></text:span><text:span text:style-name="T136"> </text:span><text:a xlink:type="simple" xlink:href="https://escuelasaludable.org/wp-content/uploads/2021/08/Dictamen.Instituto.Karolinska.2023..pdf" office:target-frame-name="_top" xlink:show="replace" text:style-name="Internet_20_link" text:visited-style-name="Visited_20_Internet_20_Link"><text:span text:style-name="Tipo_20_de_20_letra_20_predefinido_20_do_20_parágrafo"><text:span text:style-name="T148">informe Karolinska</text:span></text:span></text:a><text:span text:style-name="T136"> </text:span><text:span text:style-name="Tipo_20_de_20_letra_20_predefinido_20_do_20_parágrafo"><text:span text:style-name="T136">de 2023, encargado polo goberno sueco, afirme o seguinte:</text:span></text:span><text:span text:style-name="T136"> "</text:span><text:span text:style-name="Tipo_20_de_20_letra_20_predefinido_20_do_20_parágrafo"><text:span text:style-name="T136">Un dos argumentos da Axencia Nacional Sueca de Educación para aumentar a dixitalización das escolas é que se cre que creará maior igualdade. Con todo, as investigacións indican que os efectos son os contrarios. Os alumnos con pais cun nivel educativo baixo parecen, por tanto, verse máis afectados negativamente pola dixitalización que aqueles con pais cun nivel educativo alto, e non ao revés como afirma a Axencia Nacional de Educación</text:span></text:span><text:span text:style-name="T136">”</text:span><text:span text:style-name="Tipo_20_de_20_letra_20_predefinido_20_do_20_parágrafo"><text:span text:style-name="T136">.</text:span></text:span><text:span text:style-name="T136"> <text:s text:c="2"/></text:span></text:p>
      <text:p text:style-name="P13"><text:span text:style-name="Tipo_20_de_20_letra_20_predefinido_20_do_20_parágrafo"><text:span text:style-name="T136">O informe</text:span></text:span><text:span text:style-name="T136"> </text:span><text:a xlink:type="simple" xlink:href="https://www.esade.edu/ecpol/es/publicaciones/calidad-aprendizaje-mates-ciencias-primaria-espana-francia/" office:target-frame-name="_top" xlink:show="replace" text:style-name="Internet_20_link" text:visited-style-name="Visited_20_Internet_20_Link"><text:span text:style-name="Tipo_20_de_20_letra_20_predefinido_20_do_20_parágrafo"><text:span text:style-name="T136">ESADE 2025</text:span></text:span></text:a><text:span text:style-name="T136"> </text:span><text:span text:style-name="Tipo_20_de_20_letra_20_predefinido_20_do_20_parágrafo"><text:span text:style-name="T136">indica que, en calquera país, o rendemento académico dos alumnos depende en gran medida da orixe dos seus pais, a súa cultura, a súa lingua e as súas actitudes e comportamentos. A verdadeira</text:span></text:span><text:span text:style-name="T136"> “</text:span><text:span text:style-name="Tipo_20_de_20_letra_20_predefinido_20_do_20_parágrafo"><text:span text:style-name="T145">fenda</text:span></text:span><text:span text:style-name="T136">” </text:span><text:span text:style-name="Tipo_20_de_20_letra_20_predefinido_20_do_20_parágrafo"><text:span text:style-name="T136">que afrontar os sistemas educativos a nivel global é a </text:span></text:span><text:span text:style-name="Tipo_20_de_20_letra_20_predefinido_20_do_20_parágrafo"><text:span text:style-name="T145">fenda</text:span></text:span><text:span text:style-name="Tipo_20_de_20_letra_20_predefinido_20_do_20_parágrafo"><text:span text:style-name="T136"> social</text:span></text:span><text:span text:style-name="T136">/</text:span><text:span text:style-name="Tipo_20_de_20_letra_20_predefinido_20_do_20_parágrafo"><text:span text:style-name="T136">cultural, non a dixital.</text:span></text:span></text:p>
      <text:list text:style-name="L25">
        <text:list-item>
          <text:p text:style-name="P160">24.- “<text:span text:style-name="T122">As</text:span> TIC promoven novas formas de aprender”</text:p>
        </text:list-item>
      </text:list>
      <text:p text:style-name="P125">As novas formas de aprender deben achegar un valor engadido contrastado á formación do alumnado e non supor diminucións ou quebrantos nas súas capacidades ou no seu desenvolvemento, como se comprobou suficientemente no caso do uso de dispositivos, programas e plataformas no ensino básico.</text:p>
      <text:p text:style-name="P125">Por outra banda, as novas formas de aprender desenvolvidas nas últimas décadas, que complementa en menor ou maior medidas ás clásicas, non dependen da introdución de dispositivos electrónicos como material escolar. A aprendizaxe baseada en proxectos, a través de talleres, a aprendizaxe-servizo, a aprendizaxe cooperativa, as comunidades de aprendizaxe ou a aprendizaxe entre pares, son marcos didácticos que poden verse afectados si introdúcense materiais que dispersen a concentración, illen dos demais compañeiros ou substitúan os recursos persoais, como sería o caso dos dispositivos dixitais.</text:p>
      <text:p text:style-name="P125">Os métodos educativos non teñen que ser refugados porque non requiran de medios dixitais, senón porque, eventualmente, non respondan total ou parcialmente a necesidades dunha boa <text:soft-page-break/>educación/formación. A industria tecnolóxica e os profesionais que a orbitan adoitan apelar ao “cambio metodolóxico no ensino” na perspectiva de que os “novos métodos” dependen dos produtos dixitais de promoven.</text:p>
      <text:list text:style-name="L26">
        <text:list-item>
          <text:p text:style-name="P94"><text:span text:style-name="Tipo_20_de_20_letra_20_predefinido_20_do_20_parágrafo"><text:span text:style-name="T141">25.- “O uso de dispositivos dixitais achega un valor engadido contrastado á aprendizaxe”</text:span></text:span></text:p>
        </text:list-item>
      </text:list>
      <text:p text:style-name="P125">Hai que valorar previamente a necesidade de utilizar un dispositivo, con criterios pedagóxicos:</text:p>
      <text:p text:style-name="P125">1) Determinar que se debe construír "dentro" do alumno (capacidades cognitivas, expresivas, creativas, lóxicas, conexións…).</text:p>
      <text:p text:style-name="P125">2) Considerar se outras actividades vivenciais poden facilitar aquelas construcións, sen necesidade de introducir dispositivos electrónicos (os ditames internacionais de persoas expertas chaman a priorizar as actividades vivenciais sobre as dixitais).</text:p>
      <text:p text:style-name="P125">3) Valorar que actividade ou enfoque vivencial/experiencial pode estar a desprazar o uso dun<text:span text:style-name="T122">ha</text:span> TIC.</text:p>
      <text:p text:style-name="P125">4) Reflexionar sobre que hábitos ou efectos non desexados podemos provocar (afección á capacidade de concentración, respostas inmediatas sen reflexión, afección á vista e á postura, sentido de dependencia do dixital…).</text:p>
      <text:p text:style-name="P125">5) Valorar o impacto ambiental que xeramos pola dispoñibilidade d<text:span text:style-name="T122">as</text:span> TIC e <text:span text:style-name="T122">a súa</text:span> conectividad<text:span text:style-name="T122">e</text:span>.<text:line-break/>6) Valorar que supón para o centro a dedicación docente a<text:span text:style-name="T122">s</text:span> TIC (formación, especialistas, reserva de espazos para os dispositivos, custos económicos, tempos empregados, etc.).</text:p>
      <text:p text:style-name="P13"><text:span text:style-name="Fuente_20_de_20_párrafo_20_predeter."><text:span text:style-name="T136">A exposición de novos contidos en</text:span></text:span><text:span text:style-name="T136"> </text:span><text:span text:style-name="Fuente_20_de_20_párrafo_20_predeter."><text:span text:style-name="T138">formato pantalla</text:span></text:span><text:span text:style-name="T136"> </text:span><text:span text:style-name="Fuente_20_de_20_párrafo_20_predeter."><text:span text:style-name="T136">non favorece o mesmo grao de penetración e interiorización que a aprendizaxe vivencial (intervención directa do docente e interacción entre os compañeiros</text:span></text:span><text:span text:style-name="T136">/</text:span><text:span text:style-name="Fuente_20_de_20_párrafo_20_predeter."><text:span text:style-name="T136">as), debido á diminución na concentración que acompaña ao uso de dispositivos. Iso reflíctese, xa non só na literatura científica, senón no declive dos resultados académicos en proporción ao uso de tecnoloxías dixitais na aula, como indican os estudos PISA desde 2006.</text:span></text:span><text:span text:style-name="T136"> <text:s/></text:span></text:p>
      <text:list text:style-name="L27">
        <text:list-item>
          <text:p text:style-name="P148">26.- “O uso d<text:span text:style-name="T122">as</text:span> TIC escolares aforra papel”</text:p>
        </text:list-item>
      </text:list>
      <text:p text:style-name="P13"><text:span text:style-name="Fuente_20_de_20_párrafo_20_predeter."><text:span text:style-name="T136">Aínda é posible escoitar que o emprego de dispositivos dixitais ten, como beneficio ambiental, o reducir a cantidade de papel que se emprega nos colexios. Con todo, a pegada ambiental non se mide só considerando un dos recursos naturais utilizados (neste caso, a celulosa), senón o conxunto de todos aqueles factores implicados na fabricación de libros ou de tablet</text:span></text:span><text:span text:style-name="Fuente_20_de_20_párrafo_20_predeter."><text:span text:style-name="T145">a</text:span></text:span><text:span text:style-name="Fuente_20_de_20_párrafo_20_predeter."><text:span text:style-name="T136">s, a enerxía que se precisa para facelo (coas conseguintes emisións de CO</text:span></text:span><text:span text:style-name="Fuente_20_de_20_párrafo_20_predeter."><text:span text:style-name="T125">2e</text:span></text:span><text:span text:style-name="T136"> </text:span><text:span text:style-name="Fuente_20_de_20_párrafo_20_predeter."><text:span text:style-name="T136">asociadas), a auga consumida e a reciclabilidad</text:span></text:span><text:span text:style-name="Fuente_20_de_20_párrafo_20_predeter."><text:span text:style-name="T145">e</text:span></text:span><text:span text:style-name="Fuente_20_de_20_párrafo_20_predeter."><text:span text:style-name="T136"> ou biodegradabilidad</text:span></text:span><text:span text:style-name="Fuente_20_de_20_párrafo_20_predeter."><text:span text:style-name="T145">e</text:span></text:span><text:span text:style-name="Fuente_20_de_20_párrafo_20_predeter."><text:span text:style-name="T136"> dos compoñentes. A todos eles hai que engadirlle a pegada social relacionada coas condicións laborais das persoas que fan posible a súa fabricación.</text:span></text:span></text:p>
      <text:p text:style-name="P13"><text:span text:style-name="Fuente_20_de_20_párrafo_20_predeter."><text:span text:style-name="T136">O uso de computadores reduce basicamente o gasto de papel en colexios e institutos, pero á conta de multiplicar por 80</text:span></text:span><text:span text:style-name="Ref._20_de_20_nota_20_al_20_pie"><text:span text:style-name="T136"><text:note text:id="ftn69" text:note-class="endnote"><text:note-citation text:label="69">69</text:note-citation><text:note-body><text:p text:style-name="Footnote"><text:a xlink:type="simple" xlink:href="https://escuelasaludable.org/?p=6357" text:style-name="Internet_20_link" text:visited-style-name="Visited_20_Internet_20_Link">https://escuelasaludable.org/?p=6357</text:a> <text:s text:c="2"/></text:p><text:p text:style-name="Normal"/></text:note-body></text:note></text:span></text:span><text:span text:style-name="T136"> </text:span><text:span text:style-name="Fuente_20_de_20_párrafo_20_predeter."><text:span text:style-name="T136">o impacto ambiental, atribuíble só ás emisións de CO</text:span></text:span><text:span text:style-name="Fuente_20_de_20_párrafo_20_predeter."><text:span text:style-name="T125">2e</text:span></text:span><text:span text:style-name="Fuente_20_de_20_párrafo_20_predeter."><text:span text:style-name="T136">, cando se substitúen os libros de texto por computadores portátiles para uso do alumnado. Se contásemos, ademais, coa cota de participación de cada dispositivo no mantemento da rede (conectividad</text:span></text:span><text:span text:style-name="Fuente_20_de_20_párrafo_20_predeter."><text:span text:style-name="T144">e</text:span></text:span><text:span text:style-name="Fuente_20_de_20_párrafo_20_predeter."><text:span text:style-name="T136">, centros de datos</text:span></text:span><text:span text:style-name="T136">…</text:span><text:span text:style-name="Fuente_20_de_20_párrafo_20_predeter."><text:span text:style-name="T136">), o impacto ambiental pode multiplicarse por 160. Se as cifras son contundentes como para reconsiderar a estendida opinión do carácter</text:span></text:span><text:span text:style-name="T136"> “</text:span><text:span text:style-name="Fuente_20_de_20_párrafo_20_predeter."><text:span text:style-name="T136">verde</text:span></text:span><text:span text:style-name="T136">” </text:span><text:span text:style-name="Fuente_20_de_20_párrafo_20_predeter."><text:span text:style-name="T136">da</text:span></text:span><text:span text:style-name="T136"> </text:span><text:span text:style-name="Fuente_20_de_20_párrafo_20_predeter."><text:span text:style-name="T136">dixitalización escolar, deberiamos matizalas á alza se temos en conta o consumo de auga (a adopción do computador portátil na aula multiplica por 11 a pegada hídrica).</text:span></text:span></text:p>
      <text:p text:style-name="P21"><text:soft-page-break/><text:span text:style-name="Fuente_20_de_20_párrafo_20_predeter."><text:span text:style-name="T136">O caso do libro e do computador xa obsoleto merece consideración aparte. Mentres que os libros son reciclables case na súa totalidade (exceptuando algunhas partes plásticas e porción de tinta), reciclar substancialmente un dispositivo dixital é practicamente imposible. Na fabricación de cada dispositivo interveñen 70 minerais (entre eles, terras raras de difícil extracción) obtidos cun enorme impacto ambiental e social. As table</text:span></text:span><text:span text:style-name="Fuente_20_de_20_párrafo_20_predeter."><text:span text:style-name="T145">tas</text:span></text:span><text:span text:style-name="Fuente_20_de_20_párrafo_20_predeter."><text:span text:style-name="T136"> escolares dos colexios dixitalizados acabarán formando parte dos</text:span></text:span><text:span text:style-name="T136"> </text:span><text:span text:style-name="Fuente_20_de_20_párrafo_20_predeter."><text:span text:style-name="T26">9 millóns de toneladas de residuos dixitais previstos para 2030, uns 225.000 camións con 40 t cada un: unha fila continua de tráileres que podería unir Toledo con Riga (Letonia). Estes restos terminarán, nun 80%, valorizados en centrais térmicas, enterrados ou estendidos en vertedoiros do Sur Global</text:span></text:span><text:span text:style-name="Footnote_20_anchor"><text:span text:style-name="T26"><text:note text:id="ftn70" text:note-class="endnote"><text:note-citation text:label="70">70</text:note-citation><text:note-body><text:p text:style-name="Footnote">Referencias procedentes de: Fernando Tucho, publicación <text:a xlink:type="simple" xlink:href="https://ecologiaymedia.info/author/fernando/" office:target-frame-name="_top" xlink:show="replace" text:style-name="Internet_20_link" text:visited-style-name="Visited_20_Internet_20_Link"><text:span text:style-name="Internet_20_link">Ecoloxía e Media</text:span></text:a>; <text:a xlink:type="simple" xlink:href="https://ewastemonitor.info/the-global-e-waste-monitor-2024/" office:target-frame-name="_top" xlink:show="replace" text:style-name="Internet_20_link" text:visited-style-name="Visited_20_Internet_20_Link"><text:span text:style-name="Hipervínculo">The Global E</text:span></text:a>-<text:a xlink:type="simple" xlink:href="https://ewastemonitor.info/the-global-e-waste-monitor-2024/" office:target-frame-name="_top" xlink:show="replace" text:style-name="Internet_20_link" text:visited-style-name="Visited_20_Internet_20_Link"><text:span text:style-name="Hipervínculo">waste monitor 2024</text:span></text:a><text:span text:style-name="Fuente_20_de_20_párrafo_20_predeter."><text:span text:style-name="T1">;</text:span></text:span> <text:s/><text:a xlink:type="simple" xlink:href="https://unctad.org/es/publication/informe-sobre-la-economia-digital-2024" office:target-frame-name="_top" xlink:show="replace" text:style-name="Internet_20_link" text:visited-style-name="Visited_20_Internet_20_Link"><text:span text:style-name="Internet_20_link"><text:span text:style-name="T1">Rebeca Grynspan, secretaria xeral de UNCTAD</text:span></text:span></text:a><text:span text:style-name="Fuente_20_de_20_párrafo_20_predeter."><text:span text:style-name="T1">; plataforma</text:span></text:span> <text:a xlink:type="simple" xlink:href="http://www.clickclean.org/downloads/ClickClean2016%20HiRes.pdf" office:target-frame-name="_top" xlink:show="replace" text:style-name="Internet_20_link" text:visited-style-name="Visited_20_Internet_20_Link"><text:span text:style-name="Internet_20_link">Click Clean</text:span></text:a> <text:span text:style-name="Internet_20_link"><text:span text:style-name="T2">;</text:span></text:span> <text:a xlink:type="simple" xlink:href="../../../../../../../../../../../Usuario/Downloads/Stories-from-the-Clean-Room_Intro.pdf" office:target-frame-name="_top" xlink:show="replace" text:style-name="Internet_20_link" text:visited-style-name="Visited_20_Internet_20_Link"><text:span text:style-name="Internet_20_link">Stories from the clean room. SHARPS (Supporters</text:span></text:a> <text:s/><text:a xlink:type="simple" xlink:href="../../../../../../../../../../../Usuario/Downloads/Stories-from-the-Clean-Room_Intro.pdf" office:target-frame-name="_top" xlink:show="replace" text:style-name="Internet_20_link" text:visited-style-name="Visited_20_Internet_20_Link"><text:span text:style-name="Internet_20_link">for the Health and Rights of People in Semiconductor Industry)</text:span></text:a><text:span text:style-name="Internet_20_link"><text:span text:style-name="T2">;</text:span></text:span> <text:a xlink:type="simple" xlink:href="https://theshiftproject.org/app/uploads/2025/02/The-Shift-Project-What-virtual-worlds-for-a-sustainable-real-world-Final-report-March-2024_ENG.pdf" office:target-frame-name="_top" xlink:show="replace" text:style-name="Internet_20_link" text:visited-style-name="Visited_20_Internet_20_Link"><text:span text:style-name="Internet_20_link">The Shift Project</text:span></text:a> <text:s/><text:span text:style-name="Internet_20_link"><text:span text:style-name="T2">;</text:span></text:span> <text:s/><text:a xlink:type="simple" xlink:href="https://archive.ph/o/YwdIN/https:/naturallydigital.org/" office:target-frame-name="_top" xlink:show="replace" text:style-name="Internet_20_link" text:visited-style-name="Visited_20_Internet_20_Link"><text:span text:style-name="Internet_20_link">Naturally Dixital</text:span></text:a> <text:span text:style-name="Internet_20_link"><text:span text:style-name="T2">;</text:span></text:span> <text:a xlink:type="simple" xlink:href="https://www.eldiario.es/tecnologia/google-microsoft-disparan-emisiones-contaminantes-inteligencia-artificial_1_11516674.html" office:target-frame-name="_top" xlink:show="replace" text:style-name="Internet_20_link" text:visited-style-name="Visited_20_Internet_20_Link"><text:span text:style-name="Internet_20_link">Carlos do Castelo, O Diario 14</text:span></text:a>/<text:a xlink:type="simple" xlink:href="https://www.eldiario.es/tecnologia/google-microsoft-disparan-emisiones-contaminantes-inteligencia-artificial_1_11516674.html" office:target-frame-name="_top" xlink:show="replace" text:style-name="Internet_20_link" text:visited-style-name="Visited_20_Internet_20_Link"><text:span text:style-name="Internet_20_link">07</text:span></text:a>/<text:a xlink:type="simple" xlink:href="https://www.eldiario.es/tecnologia/google-microsoft-disparan-emisiones-contaminantes-inteligencia-artificial_1_11516674.html" office:target-frame-name="_top" xlink:show="replace" text:style-name="Internet_20_link" text:visited-style-name="Visited_20_Internet_20_Link"><text:span text:style-name="Internet_20_link">24</text:span></text:a><text:span text:style-name="Internet_20_link"><text:span text:style-name="T2">;</text:span></text:span> <text:a xlink:type="simple" xlink:href="https://archive.ph/o/YwdIN/https:/oficinac.es/es/informes-c/materiales-y-materias-primas-criticas-en-la-transicion-energetica" office:target-frame-name="_top" xlink:show="replace" text:style-name="Internet_20_link" text:visited-style-name="Visited_20_Internet_20_Link"><text:span text:style-name="Internet_20_link">informe sobre materiais e materias primas críticas</text:span></text:a> <text:s/><text:span text:style-name="Internet_20_link"><text:span text:style-name="T4">da Oficina de Ciencia e Tecnoloxía do Congreso dos deputados español; Tecnoloxía Libre de conflito: </text:span></text:span><text:a xlink:type="simple" xlink:href="https://www.tecnologialibredeconflicto.org/medio-ambiente/" text:style-name="Internet_20_link" text:visited-style-name="Visited_20_Internet_20_Link"><text:span text:style-name="Internet_20_link"><text:span text:style-name="T95">https://www.tecnologialibredeconflicto.org/medio-ambiente/</text:span></text:span></text:a><text:span text:style-name="Internet_20_link"><text:span text:style-name="T4"> </text:span></text:span><text:s/></text:p><text:p text:style-name="Normal"/></text:note-body></text:note></text:span></text:span><text:span text:style-name="Footnote_20_anchor"><text:span text:style-name="T26">.</text:span></text:span></text:p>
      <text:list text:style-name="L28">
        <text:list-item>
          <text:p text:style-name="P161">27.- A introdución d<text:span text:style-name="T122">as</text:span> TIC require un cambio na metodoloxía.</text:p>
        </text:list-item>
      </text:list>
      <text:p text:style-name="P125">Un cambio de metodoloxía é oportuno cando se percibe a necesidade, xa sexa social ou profesionalmente, de desenvolver enfoques e procesos que favorezan valores engadidos contrastados á educación dos individuos, con respecto á metodoloxía anterior. Nunca o cambio de metodoloxía debería ser abordado pola necesidade de introducir unha nova ferramenta didáctica nos centros, senón ao contrario: os cambios metodolóxicos poden requirir o introducir novas ferramentas.</text:p>
      <text:p text:style-name="P125">Calquera dos beneficios que se atribuíron ao uso escolar d<text:span text:style-name="T122">as</text:span> TIC (personalización da aprendizaxe, “motivación” do alumnado ou formación para un futuro profesional ou académico dixitalizado...) poden alcanzarse con metodoloxías novas que non requiren necesariamente de dispositivos electrónicos: Aprendizaxe Baseada en Proxectos (ABP), Algoritmos Abertos Baseados en Números (ABN), Aprendizaxe Servizo, Comunidades de Aprendizaxe, Gamificación, Aprendizaxe cooperativa, Radio Escolar, etc.</text:p>
      <text:p text:style-name="P13"><text:span text:style-name="Fuente_20_de_20_párrafo_20_predeter."><text:span text:style-name="T136">Desde a década dos 80, a introdución d</text:span></text:span><text:span text:style-name="Fuente_20_de_20_párrafo_20_predeter."><text:span text:style-name="T144">as</text:span></text:span><text:span text:style-name="Fuente_20_de_20_párrafo_20_predeter."><text:span text:style-name="T136"> TIC acometeuse baixo a premisa de que os métodos e enfoques pedagóxicos tíñanse que adaptar ao seu uso. O </text:span></text:span><text:span text:style-name="Fuente_20_de_20_párrafo_20_predeter."><text:span text:style-name="T144">N</text:span></text:span><text:span text:style-name="Fuente_20_de_20_párrafo_20_predeter."><text:span text:style-name="T136">obel de Economía Herbert A. Simon, nun congreso celebrado en Pittsburg en novembro de 1982, declarou que</text:span></text:span><text:span text:style-name="T136"> “</text:span><text:span text:style-name="Fuente_20_de_20_párrafo_20_predeter."><text:span text:style-name="T136">gran parte d</text:span></text:span><text:span text:style-name="Fuente_20_de_20_párrafo_20_predeter."><text:span text:style-name="T144">as</text:span></text:span><text:span text:style-name="Fuente_20_de_20_párrafo_20_predeter."><text:span text:style-name="T136"> TIC educativas encaixa coa descrición do</text:span></text:span><text:span text:style-name="T136"> </text:span><text:span text:style-name="Fuente_20_de_20_párrafo_20_predeter."><text:span text:style-name="T138">carro sen cabalos</text:span></text:span><text:span text:style-name="Fuente_20_de_20_párrafo_20_predeter."><text:span text:style-name="T136">. Limitámonos a coller toda sorte de cousas que faciamos cos nenos e a metelas no computador</text:span></text:span><text:span text:style-name="T136">”</text:span><text:span text:style-name="Fuente_20_de_20_párrafo_20_predeter."><text:span text:style-name="T136">. Este testemuño resalta que, por si mesma, a introdución de dispositivos dixitais na escola</text:span></text:span><text:span text:style-name="T136"> </text:span><text:span text:style-name="Fuente_20_de_20_párrafo_20_predeter."><text:span text:style-name="T141">non</text:span></text:span><text:span text:style-name="T136"> </text:span><text:span text:style-name="Fuente_20_de_20_párrafo_20_predeter."><text:span text:style-name="T136">é unha nova metodoloxía, senón un material diferente que pode utilizarse en calquera metodoloxía e que pode adoptarse se realmente implica unha mellora das aprendizaxes</text:span></text:span></text:p>
      <text:p text:style-name="P125">O enfoque correcto ao redor dos cambios na metodoloxía debe ser: percibimos unhas necesidades, cales son? Temos un enfoque educativo, cal é? En que medida a introdución desta ou outra tecnoloxía favorece cubrir as necesidades ou reforzar o enfoque? Merece a pena a introdución desta ou outra tecnoloxía, na perspectiva das necesidades ou enfoques pedagóxicos, á vista dos posibles efectos non desexados, inconvenientes, custo en medios económicos e persoais, principio de precaución, etc.?</text:p>
      <text:list text:style-name="L29">
        <text:list-item>
          <text:p text:style-name="P162">28.- A intelixencia artificial (IA) é xa unha realidade e hai que integrala nas aulas.</text:p>
        </text:list-item>
      </text:list>
      <text:p text:style-name="P13"><text:span text:style-name="Fuente_20_de_20_párrafo_20_predeter."><text:span text:style-name="T136">É tan incerta a perspectiva educativa da IA e tan aventurada a atribución dos seus supostos beneficios, que un Plan Dixital debese avogar polo principio de precaución, antes de introducir calquera uso. Só hai algunhas cousas claras: a aplicación da IA substitúe o papel do profesor nas elaboracións didácticas e na avaliación de exercicios obxectivos; e suplanta os procesos cognitivos que debese desenvolver o alumnado para levar adiante tarefas ou presentar produtos elaborados. É nestes dous aspectos onde maior desenvolvemento estamos</text:span></text:span><text:span text:style-name="T136"> a </text:span><text:span text:style-name="Fuente_20_de_20_párrafo_20_predeter."><text:span text:style-name="T136">experimentar no uso da IA en </text:span></text:span><text:soft-page-break/><text:span text:style-name="Fuente_20_de_20_párrafo_20_predeter."><text:span text:style-name="T136">educación. E, en ambos os casos, prodúcese unha degradación: da capacidade cultural e creativa do docente e da capacidade do alumnado para aprender ou xerar. O rigoroso estudo científico</text:span></text:span><text:span text:style-name="T136"> </text:span><text:a xlink:type="simple" xlink:href="https://papers.ssrn.com/sol3/papers.cfm?abstract_id=4895486" office:target-frame-name="_top" xlink:show="replace" text:style-name="Internet_20_link" text:visited-style-name="Visited_20_Internet_20_Link"><text:span text:style-name="Fuente_20_de_20_párrafo_20_predeter."><text:span text:style-name="T136">Generative AI Can Harm Learning</text:span></text:span></text:a><text:span text:style-name="Ref._20_de_20_nota_20_al_20_pie"><text:span text:style-name="T136"><text:note text:id="ftn71" text:note-class="endnote"><text:note-citation text:label="71">71</text:note-citation><text:note-body><text:p text:style-name="Footnote"><text:a xlink:type="simple" xlink:href="https://papers.ssrn.com/sol3/papers.cfm?abstract_ide=4895486" text:style-name="Internet_20_link" text:visited-style-name="Visited_20_Internet_20_Link">https://papers.ssrn.com/sol3/papers.cfm?abstract_ide=4895486</text:a> <text:s text:c="2"/></text:p><text:p text:style-name="Normal"/></text:note-body></text:note></text:span></text:span><text:span text:style-name="Fuente_20_de_20_párrafo_20_predeter."><text:span text:style-name="T136">, da universidade de Pennsylvania, conclúe que a IA facilita a produción de mellores resultados finalistas, pero socava as habilidades básicas humanas para producir resultados en ausencia dela.</text:span></text:span></text:p>
      <text:p text:style-name="P13"><text:span text:style-name="Fuente_20_de_20_párrafo_20_predeter."><text:span text:style-name="T136">A máxima de que</text:span></text:span><text:span text:style-name="T136"> “</text:span><text:span text:style-name="Fuente_20_de_20_párrafo_20_predeter."><text:span text:style-name="T136">hai que promover unha utilización</text:span></text:span><text:span text:style-name="T136"> </text:span><text:span text:style-name="Fuente_20_de_20_párrafo_20_predeter."><text:span text:style-name="T138">moderada e equilibrada</text:span></text:span><text:span text:style-name="T136"> </text:span><text:span text:style-name="Fuente_20_de_20_párrafo_20_predeter."><text:span text:style-name="T136">da IA nas aulas</text:span></text:span><text:span text:style-name="T136">" </text:span><text:span text:style-name="Fuente_20_de_20_párrafo_20_predeter."><text:span text:style-name="T136">non está sustentada en ningún principio pedagóxico. A pregunta previa debería ser por que pode ser máis vantaxosa, pedag</text:span></text:span><text:span text:style-name="Fuente_20_de_20_párrafo_20_predeter."><text:span text:style-name="T145">ox</text:span></text:span><text:span text:style-name="Fuente_20_de_20_párrafo_20_predeter."><text:span text:style-name="T136">icamente, a utilización</text:span></text:span><text:span text:style-name="T136"> "</text:span><text:span text:style-name="Fuente_20_de_20_párrafo_20_predeter."><text:span text:style-name="T136">moderada</text:span></text:span><text:span text:style-name="T136">" </text:span><text:span text:style-name="Fuente_20_de_20_párrafo_20_predeter."><text:span text:style-name="T136">ou</text:span></text:span><text:span text:style-name="T136"> “</text:span><text:span text:style-name="Fuente_20_de_20_párrafo_20_predeter."><text:span text:style-name="T136">equilibrada</text:span></text:span><text:span text:style-name="T136">”</text:span><text:span text:style-name="Fuente_20_de_20_párrafo_20_predeter."><text:span text:style-name="T136">, que a non utilización. Afortunadamente, a contorna escolar é un ámbito intencional, é dicir, a comunidade educativa ten a capacidade para, substancialmente, exercer o control sobre que e con que ferramentas apréndese e ensínase.</text:span></text:span></text:p>
      <text:p text:style-name="P13"><text:span text:style-name="Fuente_20_de_20_párrafo_20_predeter."><text:span text:style-name="T136">Tal e como sinala a</text:span></text:span><text:span text:style-name="T136"> </text:span><text:a xlink:type="simple" xlink:href="https://www.analesdepediatria.org/es-inteligencia-artificial-generativa-poblacion-infantojuvenil-articulo-S1695403326000603?referer=buscador" office:target-frame-name="_top" xlink:show="replace" text:style-name="Internet_20_link" text:visited-style-name="Visited_20_Internet_20_Link"><text:span text:style-name="Fuente_20_de_20_párrafo_20_predeter."><text:span text:style-name="T136">informe</text:span></text:span></text:a><text:span text:style-name="T136"> </text:span><text:span text:style-name="Fuente_20_de_20_párrafo_20_predeter."><text:span text:style-name="T138">Intelixencia Artificial Xenerativa na Poboación Infanto</text:span></text:span><text:span text:style-name="T136">-</text:span><text:span text:style-name="Fuente_20_de_20_párrafo_20_predeter."><text:span text:style-name="T138">xuvenil: Riscos Emerxentes e Retos para a Saúde Pública</text:span></text:span><text:span text:style-name="Fuente_20_de_20_párrafo_20_predeter."><text:span text:style-name="T136"><text:note text:id="ftn72" text:note-class="endnote"><text:note-citation text:label="72">72</text:note-citation><text:note-body><text:p text:style-name="Endnote">Intelixencia Artificial Xenerativa na Poboación Infantojuvenil: Riscos Emerxentes e Retos para a Saúde Pública | Anais de Pediatría: <text:a xlink:type="simple" xlink:href="https://www.analesdepediatria.org/es-inteligencia-artificial-generativa-poblacion-infantojuvenil-articulo-S1695403326000603?referer=buscador" text:style-name="Internet_20_link" text:visited-style-name="Visited_20_Internet_20_Link">https://www.analesdepediatria.org/es-inteligencia-artificial-generativa-poblacion-infantojuvenil-articulo-S1695403326000603</text:a> </text:p><text:p text:style-name="Endnote"/></text:note-body></text:note></text:span></text:span><text:span text:style-name="T136"> </text:span><text:span text:style-name="Fuente_20_de_20_párrafo_20_predeter."><text:span text:style-name="T136">da Asociación Española de Pediatría,</text:span></text:span><text:span text:style-name="T136"> “</text:span><text:span text:style-name="Fuente_20_de_20_párrafo_20_predeter."><text:span text:style-name="T136">o ámbito educativo debe resistir a presión económica e o medo á obsolescencia. A cuestión central non é</text:span></text:span><text:span text:style-name="T136"> </text:span><text:span text:style-name="Fuente_20_de_20_párrafo_20_predeter."><text:span text:style-name="T141">como</text:span></text:span><text:span text:style-name="T136"> </text:span><text:span text:style-name="Fuente_20_de_20_párrafo_20_predeter."><text:span text:style-name="T136">introducir a IA, senón</text:span></text:span><text:span text:style-name="T136"> </text:span><text:span text:style-name="Fuente_20_de_20_párrafo_20_predeter."><text:span text:style-name="T141">en que contextos</text:span></text:span><text:span text:style-name="T136"> </text:span><text:span text:style-name="Fuente_20_de_20_párrafo_20_predeter."><text:span text:style-name="T136">achega valor sen erosionar procesos crave do neurodes</text:span></text:span><text:span text:style-name="Fuente_20_de_20_párrafo_20_predeter."><text:span text:style-name="T145">envolvemento</text:span></text:span><text:span text:style-name="Fuente_20_de_20_párrafo_20_predeter."><text:span text:style-name="T136">, a aprendizaxe e o desenvolvemento competencial</text:span></text:span><text:span text:style-name="T136">”</text:span><text:span text:style-name="Fuente_20_de_20_párrafo_20_predeter."><text:span text:style-name="T136">.</text:span></text:span></text:p>
      <text:h text:style-name="Heading_20_1" text:outline-level="1"><text:bookmark-start text:name="LA.AUTONOMIA.DEL.CENTRO"/><text:bookmark-start text:name="__RefHeading___Toc49126_3229346121"/><text:span text:style-name="Tipo_20_de_20_letra_20_predefinido_20_do_20_parágrafo"><text:span text:style-name="T102">A AUTONOMÍA DO CENTRO</text:span></text:span><text:bookmark-end text:name="LA.AUTONOMIA.DEL.CENTRO"/><text:span text:style-name="Tipo_20_de_20_letra_20_predefinido_20_do_20_parágrafo"><text:span text:style-name="T102"> <text:s text:c="2"/></text:span></text:span><text:span text:style-name="Tipo_20_de_20_letra_20_predefinido_20_do_20_parágrafo"><text:span text:style-name="T156"><text:s text:c="5"/></text:span></text:span><text:a xlink:type="simple" xlink:href="#Indice" text:style-name="Internet_20_link" text:visited-style-name="Visited_20_Internet_20_Link"><text:span text:style-name="Internet_20_link"><text:span text:style-name="T82">∆</text:span></text:span></text:a><text:bookmark-end text:name="__RefHeading___Toc49126_3229346121"/></text:h>
      <text:p text:style-name="P29"><text:span text:style-name="Fuente_20_de_20_párrafo_20_predeter."><text:span text:style-name="T136">Co fin de preservar a aprendizaxe, na maior medida posible, dos efectos non desexados das pantallas (xa sexan constatados ou potenciais, nese caso é o noso deber aplicar o principio de precaución), é oportuno acudir ao feito de que a LOMLOE concede autonomía pedagóxica aos centros</text:span></text:span><text:span text:style-name="Ref._20_de_20_nota_20_al_20_pie"><text:span text:style-name="T136"><text:note text:id="ftn73" text:note-class="endnote"><text:note-citation text:label="73">73</text:note-citation><text:note-body><text:p text:style-name="Footnote">Artigo 28 do Decreto 61/2022, de 13 de xullo, do Consello de Goberno, polo que se establece para a Comunidade de Madrid a ordenación e o currículo da etapa de Educación Primaria. <text:s/><text:a xlink:type="simple" xlink:href="https://xestiona.comunidade.madrid/wleg_pub/secure/normativas/contenidoNormativa.jsf?opcion=VerHtml&amp;nmnorma=12774&amp;eli=true#non-back-button" text:style-name="Internet_20_link" text:visited-style-name="Visited_20_Internet_20_Link">https://xestiona.comunidade.madrid/wleg_pub/secure/normativas/contenidoNormativa.jsf?opcion=VerHtml&amp;nmnorma=12774&amp;eli=true#non-back-button</text:a> </text:p><text:p text:style-name="Normal"/></text:note-body></text:note></text:span></text:span><text:span text:style-name="T136"> </text:span><text:span text:style-name="Ref._20_de_20_nota_20_al_20_pie"><text:span text:style-name="T136"><text:note text:id="ftn74" text:note-class="endnote"><text:note-citation text:label="74">74</text:note-citation><text:note-body><text:p text:style-name="Footnote">Artigo 2 da Lei Orgánica 2/2006, de 3 de maio, de Educación. <text:a xlink:type="simple" xlink:href="https://www.boe.es/eli/es/o/2006/05/03/2/con" text:style-name="Internet_20_link" text:visited-style-name="Visited_20_Internet_20_Link">https://www.boe.es/eli/es/o/2006/05/03/2/con</text:a> </text:p><text:p text:style-name="Normal"/></text:note-body></text:note></text:span></text:span><text:span text:style-name="Fuente_20_de_20_párrafo_20_predeter."><text:span text:style-name="T136">. Isto posibilita que o noso centro educativo poida conciliar as determinacións da lei e os intereses do noso alumnado cando se producen desaxustes entre o xa lexislado</text:span></text:span><text:span text:style-name="T136"> hai </text:span><text:span text:style-name="Fuente_20_de_20_párrafo_20_predeter."><text:span text:style-name="T136">anos e as constatacións recentes.</text:span></text:span></text:p>
      <text:p text:style-name="P13"><text:span text:style-name="Internet_20_link"><text:span text:style-name="T29">A autonomía do noso centro e a flexibilidade organizativa dos ensinos queda recollida na LOMLOE no seguinte articulado:</text:span></text:span></text:p>
      <text:p text:style-name="P17"><text:span text:style-name="Internet_20_link"><text:span text:style-name="T29">Artigo 21</text:span></text:span><text:span text:style-name="T136">-</text:span><text:span text:style-name="Internet_20_link"><text:span text:style-name="T29">3:</text:span></text:span><text:span text:style-name="T136"> <text:s/></text:span><text:span text:style-name="Internet_20_link"><text:span text:style-name="T35">Así mesmo, impulsarán que os centros establezan medidas de flexibilización na organización das áreas, os ensinos, os espazos e os tempos e promovan alternativas metodolóxicas, a fin de personalizar e mellorar a capacidade de aprendizaxe e os resultados de todo o alumnado.</text:span></text:span></text:p>
      <text:p text:style-name="P17"><text:span text:style-name="Tipo_20_de_20_letra_20_predefinido_20_do_20_parágrafo"><text:span text:style-name="T136">Artigo 21</text:span></text:span><text:span text:style-name="T136">-</text:span><text:span text:style-name="Tipo_20_de_20_letra_20_predefinido_20_do_20_parágrafo"><text:span text:style-name="T136">4.</text:span></text:span><text:span text:style-name="T136"> </text:span><text:span text:style-name="Tipo_20_de_20_letra_20_predefinido_20_do_20_parágrafo"><text:span text:style-name="T138">Os centros fixarán a concreción dos currículos establecidos pola Administración educativa e incorporarana ao seu proxecto educativo, que impulsará e desenvolverá os principios, os obxectivos e a metodoloxía propios dunha aprendizaxe competencial orientado ao exercicio dunha cidadanía activa.</text:span></text:span></text:p>
      <text:p text:style-name="P17"><text:span text:style-name="Tipo_20_de_20_letra_20_predefinido_20_do_20_parágrafo"><text:span text:style-name="T136">Artigo 21</text:span></text:span><text:span text:style-name="T136">-</text:span><text:span text:style-name="Tipo_20_de_20_letra_20_predefinido_20_do_20_parágrafo"><text:span text:style-name="T136">6. 6.</text:span></text:span><text:span text:style-name="T136"> </text:span><text:span text:style-name="Tipo_20_de_20_letra_20_predefinido_20_do_20_parágrafo"><text:span text:style-name="T138">No exercicio da súa autonomía, os centros poderán adoptar experimentacións, innovacións pedagóxicas, programas educativos, plans de traballo, formas de organización,</text:span></text:span><text:span text:style-name="T136"> </text:span><text:span text:style-name="Tipo_20_de_20_letra_20_predefinido_20_do_20_parágrafo"><text:span text:style-name="T136">[</text:span></text:span><text:span text:style-name="T136">…</text:span><text:span text:style-name="Tipo_20_de_20_letra_20_predefinido_20_do_20_parágrafo"><text:span text:style-name="T136">].</text:span></text:span></text:p>
      <text:p text:style-name="P125">Doutra banda, a LOMLOE apunta que “a avaliación das competencias específicas realízase a través dos criterios de avaliación, que miden tanto os resultados como os procesos dunha maneira aberta, flexible e interconectada dentro do currículo” (Anexo II, páx. 27). É dicir, a lei, apoiándose na declarada autonomía dos centros, concede tamén a posibilidade de medir os resultados do desenvolvemento curricular dunha maneira “aberta” e “flexible”. <text:s/></text:p>
      <text:h text:style-name="Heading_20_1" text:outline-level="1"><text:bookmark-start text:name="DESARR.COMPET.DIGIT.CRI"/><text:bookmark-start text:name="__RefHeading___Toc49128_3229346121"/><text:soft-page-break/><text:span text:style-name="Fuente_20_de_20_párrafo_20_predeter."><text:span text:style-name="T102">DESENVOLVEMENTO DA COMPETENCIA DIXITAL CON CRITERIO</text:span></text:span><text:bookmark-end text:name="DESARR.COMPET.DIGIT.CRI"/><text:span text:style-name="T105"> </text:span><text:span text:style-name="Fuente_20_de_20_párrafo_20_predeter."><text:span text:style-name="T102">PEDAGÓXICO E PRECAUTORIO.</text:span></text:span><text:span text:style-name="Fuente_20_de_20_párrafo_20_predeter."><text:span text:style-name="T156"> <text:s text:c="5"/></text:span></text:span><text:a xlink:type="simple" xlink:href="#Indice" text:style-name="Internet_20_link" text:visited-style-name="Visited_20_Internet_20_Link"><text:span text:style-name="Internet_20_link"><text:span text:style-name="T82">∆</text:span></text:span></text:a><text:bookmark-end text:name="__RefHeading___Toc49128_3229346121"/></text:h>
      <text:h text:style-name="Heading_20_2" text:outline-level="2"><text:bookmark-start text:name="__RefHeading___Toc49130_3229346121"/><text:span text:style-name="T105">- </text:span><text:bookmark-start text:name="Bases.para.una.competencia"/><text:span text:style-name="Tipo_20_de_20_letra_20_predefinido_20_do_20_parágrafo"><text:span text:style-name="T102">Bases para unha competencia</text:span></text:span><text:bookmark-end text:name="Bases.para.una.competencia"/><text:span text:style-name="T105"> </text:span><text:span text:style-name="Tipo_20_de_20_letra_20_predefinido_20_do_20_parágrafo"><text:span text:style-name="T102">dixital axustada ás capacidades e ás necesidades do alumnado. </text:span></text:span><text:span text:style-name="Tipo_20_de_20_letra_20_predefinido_20_do_20_parágrafo"><text:span text:style-name="T156"><text:s text:c="6"/></text:span></text:span><text:a xlink:type="simple" xlink:href="#Indice" text:style-name="Internet_20_link" text:visited-style-name="Visited_20_Internet_20_Link"><text:span text:style-name="Internet_20_link"><text:span text:style-name="T82">∆</text:span></text:span></text:a><text:bookmark-end text:name="__RefHeading___Toc49130_3229346121"/></text:h>
      <text:p text:style-name="P13"><text:span text:style-name="Internet_20_link"><text:span text:style-name="T29">As directrices europeas de 2018 indican que a competencia dixital implica o uso seguro, saudable, sostible, crítico e responsable das tecnoloxías. A día de hoxe, a consecución destas características no uso d</text:span></text:span><text:span text:style-name="Internet_20_link"><text:span text:style-name="T31">as</text:span></text:span><text:span text:style-name="Internet_20_link"><text:span text:style-name="T29"> TIC debe analizarse á luz das capacidades psicoevolutivas <text:s/>de nenos, nenas e adolescentes.</text:span></text:span></text:p>
      <text:list text:style-name="L30">
        <text:list-item>
          <text:p text:style-name="P81"><text:span text:style-name="Internet_20_link"><text:span text:style-name="T29">Un</text:span></text:span><text:span text:style-name="T136"> </text:span><text:span text:style-name="Internet_20_link"><text:span text:style-name="T33">uso seguro</text:span></text:span><text:span text:style-name="T136"> </text:span><text:span text:style-name="Internet_20_link"><text:span text:style-name="T29">non pode garantirse no marco das políticas actuais de extensión d</text:span></text:span><text:span text:style-name="Internet_20_link"><text:span text:style-name="T31">as</text:span></text:span><text:span text:style-name="Internet_20_link"><text:span text:style-name="T29"> TIC no ámbito educativo, se se atende ás evidencias sobre os impactos nas aprendizaxes, reiteradamente remarcadas nos ditames europeos de expertos, nos estudos internacionais (probas PISA) e en múltiples investigacións e metaestudos independentes (ver referencias ao final deste documento). Por outra banda, aínda non están resoltas na Unión Europea as dificultades que entraña a protección dos datos dos menores nas contornas dixitais utilizados na escola, que implican frecuentemente a concorrencia do sector privado e a utilización de webs, redes, plataformas ou aplicacións que se implantan máis rapidamente que a súa supervisión ou as medidas de protección necesarias, debido ao gran dinamismo da industria dixital con relación ás posibilidades de xestión por parte da administración educativa.</text:span></text:span></text:p>
        </text:list-item>
        <text:list-item>
          <text:p text:style-name="P81"><text:span text:style-name="Internet_20_link"><text:span text:style-name="T29">Un</text:span></text:span><text:span text:style-name="T136"> </text:span><text:span text:style-name="Internet_20_link"><text:span text:style-name="T33">uso saudable</text:span></text:span><text:span text:style-name="T136"> </text:span><text:span text:style-name="Internet_20_link"><text:span text:style-name="T29">(non afección ao desenvolvemento físico, psicolóxico e</text:span></text:span><text:span text:style-name="T136">/</text:span><text:span text:style-name="Internet_20_link"><text:span text:style-name="T29">ou emocional) d</text:span></text:span><text:span text:style-name="Internet_20_link"><text:span text:style-name="T31">a</text:span></text:span><text:span text:style-name="Internet_20_link"><text:span text:style-name="T29"> TIC é dificilmente asumible ao considerar as serias afeccións ao desenvolvemento pola exposición a pantallas, sinaladas polas sociedades sanitarias</text:span></text:span><text:span text:style-name="Internet_20_link"><text:span text:style-name="T58"><text:note text:id="ftn75" text:note-class="endnote"><text:note-citation text:label="75">75</text:note-citation><text:note-body><text:p text:style-name="Footnote"><text:a xlink:type="simple" xlink:href="https://www.uicm.es/news/las-profesiones-sanitarias-alertan-sobre-la-necesidad-de-adoptar-medidas-para-promover-un-uso-responsable-de-pantallas-y-moviles-en-ninos-adolescentes-y-jovenes/" text:style-name="Internet_20_link" text:visited-style-name="Visited_20_Internet_20_Link">https://www.uicm.es/news/las-profesiones-sanitarias-alertan-sobre-la-necesidad-de-adoptar-medidas-para-promover-un-uso-responsable-de-pantallas-y-moviles-en-ninos-adolescentes-y-jovenes/</text:a> <text:s text:c="2"/></text:p><text:p text:style-name="Normal"/></text:note-body></text:note></text:span></text:span><text:span text:style-name="T136"> </text:span><text:span text:style-name="Internet_20_link"><text:span text:style-name="T29">e no propio Informe español de persoas expertas (decembro de 2024)</text:span></text:span><text:span text:style-name="Ref._20_de_20_nota_20_al_20_pie"><text:span text:style-name="T136"><text:note text:id="ftn76" text:note-class="endnote"><text:note-citation text:label="76">76</text:note-citation><text:note-body><text:p text:style-name="Footnote">Páxs. 75-93 “Saúde dixital”: <text:a xlink:type="simple" xlink:href="https://www.juventudeinfancia.gob.es/sites/default/files/noticias/Informe%20del%20comité%20de%20personas%20expertas%20para%20el%20desarrollo%20de%20un%20entorno%20digital%20seguro%20para%20la%20juventud%20y%20la%20infancia.pdf" text:style-name="Internet_20_link" text:visited-style-name="Visited_20_Internet_20_Link">https://www.juventudeinfancia.gob.es/sites/default/files/noticias/Informe%20del%20comit%C3%A9%20de%20personas%20expertas%20para%20el%20desarrollo%20de%20un%20entorno%20digital%20seguro%20para%20la%20juventud%20y%20la%20infancia.pdf</text:a> <text:s text:c="2"/></text:p><text:p text:style-name="Normal"/></text:note-body></text:note></text:span></text:span><text:span text:style-name="Internet_20_link"><text:span text:style-name="T29">. Segundo sinala o informe de expertos para o Goberno francés (abril de 2014)</text:span></text:span><text:span text:style-name="Ref._20_de_20_nota_20_al_20_pie"><text:span text:style-name="T136"><text:note text:id="ftn77" text:note-class="endnote"><text:note-citation text:label="77">77</text:note-citation><text:note-body><text:p text:style-name="Footnote"><text:a xlink:type="simple" xlink:href="https://www.elysee.fr/admin/upload/default/0001/16/fbec6abe9d9cc1bff3043d87b9f7951e62779b09.pdf" text:style-name="Internet_20_link" text:visited-style-name="Visited_20_Internet_20_Link">https://www.elysee.fr/admin/upload/default/0001/16/fbec6abe9d9cc1bff3043d87b9f7951e62779b09.pdf</text:a> <text:s text:c="2"/></text:p><text:p text:style-name="Footnote"/></text:note-body></text:note></text:span></text:span><text:span text:style-name="Internet_20_link"><text:span text:style-name="T29">, non se poden establecer tempos de uso que poidan considerarse seguros no ámbito da saúde. </text:span></text:span><text:span text:style-name="Internet_20_link"><text:span text:style-name="T31">X</text:span></text:span><text:span text:style-name="Internet_20_link"><text:span text:style-name="T29">en</text:span></text:span><text:span text:style-name="Internet_20_link"><text:span text:style-name="T31">e</text:span></text:span><text:span text:style-name="Internet_20_link"><text:span text:style-name="T29">ricamente, un uso saudable é aquel que xera directamente saúde (como o deporte, a alimentación equilibrada, o soño, etc.), o cal non pode asegurarse con rigor no caso d</text:span></text:span><text:span text:style-name="Internet_20_link"><text:span text:style-name="T31">as</text:span></text:span><text:span text:style-name="Internet_20_link"><text:span text:style-name="T29"> TIC, nin en tempos nin en contidos. As afeccións á visión, resaltadas por</text:span></text:span><text:span text:style-name="T136"> </text:span><text:a xlink:type="simple" xlink:href="https://static.aeped.es/20241205_ndp_aep_actualizacion_plan_digital_familiar_def_c98c45c27c.pdf" office:target-frame-name="_top" xlink:show="replace" text:style-name="Internet_20_link" text:visited-style-name="Visited_20_Internet_20_Link"><text:span text:style-name="Internet_20_link"><text:span text:style-name="T136">sociedades pediátricas</text:span></text:span></text:a><text:span text:style-name="T136"> </text:span><text:span text:style-name="Internet_20_link"><text:span text:style-name="T29">xunto cos problemas postura</text:span></text:span><text:span text:style-name="Internet_20_link"><text:span text:style-name="T31">is</text:span></text:span><text:span text:style-name="Internet_20_link"><text:span text:style-name="T29">, fan que o uso escolar de dispositivos non poida ser cualificado de saudable.</text:span></text:span></text:p>
        </text:list-item>
        <text:list-item>
          <text:p text:style-name="P81"><text:span text:style-name="Internet_20_link"><text:span text:style-name="T29">Un</text:span></text:span><text:span text:style-name="T136"> </text:span><text:span text:style-name="Internet_20_link"><text:span text:style-name="T33">uso sostible</text:span></text:span><text:span text:style-name="Internet_20_link"><text:span text:style-name="T29">, cando falamos d</text:span></text:span><text:span text:style-name="Internet_20_link"><text:span text:style-name="T31">as</text:span></text:span><text:span text:style-name="Internet_20_link"><text:span text:style-name="T29"> TIC, é unha perspectiva afastada da realidade, considerando a considerable pegada ambiental dos dispositivos dixitais (recursos minerais e a súa custosa extracción, procesamento e impacto social e ambiental; recursos enerxéticos, auga, etc., implicados na fabricación deslocalizada; transporte, comercialización, custo ambiental das infraestruturas de redes, centros de datos e conectividad</text:span></text:span><text:span text:style-name="Internet_20_link"><text:span text:style-name="T32">e</text:span></text:span><text:span text:style-name="Internet_20_link"><text:span text:style-name="T29"> por consumo de auga e emisións de gases de efecto invernadoiro; e refugallo sen posibilidade de reciclaxe</text:span></text:span><text:span text:style-name="T136">…</text:span><text:span text:style-name="Internet_20_link"><text:span text:style-name="T29">)</text:span></text:span><text:span text:style-name="Ref._20_de_20_nota_20_al_20_pie"><text:span text:style-name="T136"><text:note text:id="ftn78" text:note-class="endnote"><text:note-citation text:label="78">78</text:note-citation><text:note-body><text:p text:style-name="Footnote"><text:a xlink:type="simple" xlink:href="https://theshiftproject.org/wp-content/uploads/2023/04/Environmental-impacts-of-dixital-technology-5-year-trends-and-5G-governance_March2021.pdf" text:style-name="Internet_20_link" text:visited-style-name="Visited_20_Internet_20_Link"><text:span text:style-name="Hipervínculo">https://theshiftproject.org/wp-content/uploads/2023/04/Environmental-impacts-of-dixital-technology-5-year-trends-and-5G-governance_March2021.pdf</text:span></text:a><text:span text:style-name="Hipervínculo"> </text:span></text:p><text:p text:style-name="Normal"/></text:note-body></text:note></text:span></text:span></text:p>
        </text:list-item>
        <text:list-item>
          <text:p text:style-name="P81"><text:span text:style-name="Internet_20_link"><text:span text:style-name="T29">Un</text:span></text:span><text:span text:style-name="T136"> </text:span><text:span text:style-name="Internet_20_link"><text:span text:style-name="T33">uso crítico e responsable</text:span></text:span><text:span text:style-name="T136"> </text:span><text:span text:style-name="Internet_20_link"><text:span text:style-name="T29">é unha posibilidade que non se corresponde coas capacidades e o estadio psicoevolutivo de nenos, nenas e adolescentes. Como sinala o Informe español de persoas expertas</text:span></text:span><text:span text:style-name="Internet_20_link"><text:span text:style-name="T29"><text:note text:id="ftn79" text:note-class="endnote"><text:note-citation text:label="79">79</text:note-citation><text:note-body><text:p text:style-name="Footnote">Páx. 24 . <text:a xlink:type="simple" xlink:href="https://www.juventudeinfancia.gob.es/sites/default/files/noticias/Informe%20del%20comité%20de%20personas%20expertas%20para%20el%20desarrollo%20de%20un%20entorno%20digital%20seguro%20para%20la%20juventud%20y%20la%20infancia.pdf" text:style-name="Internet_20_link" text:visited-style-name="Visited_20_Internet_20_Link"><text:span text:style-name="Hipervínculo">https://www.juventudeinfancia.gob.es/sites/default/files/noticias/Informe%20del%20comit%C3%A9%20de%20personas%20expertas%20para%20el%20desarrollo%20de%20un%20entorno%20digital%20seguro%20para%20la%20juventud%20y%20la%20infancia.pdf</text:span></text:a></text:p><text:p text:style-name="Normal"/></text:note-body></text:note></text:span></text:span><text:span text:style-name="Internet_20_link"><text:span text:style-name="T29">, non é posible garantir o sentido crítico e a responsabilidade nas etapas en que aínda non están desenvolvidos o autocontrol volitivo e o criterio adultos, capacidades asociadas á cortiza prefrontal cuxa maduración culmina máis aló dos 25 anos de idade. A misión da Escola, asumida polo noso centro, é fomentar as bases cognitivas e </text:span></text:span><text:soft-page-break/><text:span text:style-name="Internet_20_link"><text:span text:style-name="T29">emocionais imprescindibles para que afloren a capacidade crítica e o autocontrol en etapas madurativas posteriores.</text:span></text:span></text:p>
        </text:list-item>
      </text:list>
      <text:p text:style-name="P13"><text:span text:style-name="Fuente_20_de_20_párrafo_20_predeter."><text:span text:style-name="T136">O uso</text:span></text:span><text:span text:style-name="T136"> </text:span><text:span text:style-name="Internet_20_link"><text:span text:style-name="T29">seguro, saudable, sostible, crítico e responsable pódese considerar, pois, un obxectivo a longo prazo, desde o momento en que a maduración das capacidades psicoevolutivas necesarias </text:span></text:span><text:span text:style-name="Internet_20_link"><text:span text:style-name="T32">facilíteo</text:span></text:span><text:span text:style-name="Internet_20_link"><text:span text:style-name="T29">. Con todo, sendo un obxectivo a longo prazo, a escola debe pór progresivamente</text:span></text:span><text:span text:style-name="T136"> <text:s/></text:span><text:span text:style-name="Internet_20_link"><text:span text:style-name="T29">as bases e as estruturas cognitivas que o faciliten, desde a primeira infancia.</text:span></text:span></text:p>
      <text:p text:style-name="P13"><text:span text:style-name="Fuente_20_de_20_párrafo_20_predeter."><text:span text:style-name="T136">Co fin de asegurar o fomento dunha competencia dixital axustada á realidade psicoevolutiva d</text:span></text:span><text:span text:style-name="Fuente_20_de_20_párrafo_20_predeter."><text:span text:style-name="T149">as persoas </text:span></text:span><text:span text:style-name="Fuente_20_de_20_párrafo_20_predeter."><text:span text:style-name="T136">menores de idade nas súas diferentes etapas, </text:span></text:span><text:span text:style-name="Fuente_20_de_20_párrafo_20_predeter."><text:span text:style-name="T149">á</text:span></text:span><text:span text:style-name="Fuente_20_de_20_párrafo_20_predeter."><text:span text:style-name="T136"> existencia de efectos non desexados das pantallas e </text:span></text:span><text:span text:style-name="Fuente_20_de_20_párrafo_20_predeter."><text:span text:style-name="T149">á</text:span></text:span><text:span text:style-name="Fuente_20_de_20_párrafo_20_predeter."><text:span text:style-name="T136"> pegada ambiental asociada á contorna dixital, o noso centro </text:span></text:span><text:span text:style-name="Fuente_20_de_20_párrafo_20_predeter."><text:span text:style-name="T149">introducirá ao</text:span></text:span><text:span text:style-name="Fuente_20_de_20_párrafo_20_predeter."><text:span text:style-name="T136"> alumnado, a través da programación xeral anual, </text:span></text:span><text:span text:style-name="Fuente_20_de_20_párrafo_20_predeter."><text:span text:style-name="T149">n</text:span></text:span><text:span text:style-name="Fuente_20_de_20_párrafo_20_predeter."><text:span text:style-name="T136">as</text:span></text:span><text:span text:style-name="T136"> </text:span><text:span text:style-name="Fuente_20_de_20_párrafo_20_predeter."><text:span text:style-name="T141">bases fundamentais da aprendizaxe para a construción da competencia dixital.</text:span></text:span></text:p>
      <text:p text:style-name="P13"><text:span text:style-name="Fuente_20_de_20_párrafo_20_predeter."><text:span text:style-name="T136">Así, o labor do centro orientarase á construción da capacidade do individuo para desenvolverse na contorna dixital cando este favorézalle no seu desenvolvemento académico, social ou profesional, e teña a madurez suficiente para o seu uso seguro, crítico e responsable,</text:span></text:span><text:span text:style-name="T136"> </text:span><text:span text:style-name="Fuente_20_de_20_párrafo_20_predeter."><text:span text:style-name="T141">sen comprometer innecesariamente as súas capacidades de aprendizaxe, a súa saúde ou a súa privacidade, reducindo ao mesmo tempo o impacto ambiental das actividades escolares.</text:span></text:span><text:span text:style-name="T136"> <text:s text:c="5"/></text:span></text:p>
      <text:h text:style-name="Heading_20_2" text:outline-level="2"><text:bookmark-start text:name="__RefHeading___Toc49132_3229346121"/><text:span text:style-name="Fuente_20_de_20_párrafo_20_predeter."><text:span text:style-name="T102">- </text:span></text:span><text:bookmark-start text:name="Como.se.desarrollara"/><text:span text:style-name="Fuente_20_de_20_párrafo_20_predeter."><text:span text:style-name="T102">Como se desenvolverá</text:span></text:span><text:bookmark-end text:name="Como.se.desarrollara"/><text:span text:style-name="T105"> </text:span><text:span text:style-name="Fuente_20_de_20_párrafo_20_predeter."><text:span text:style-name="T102">a competencia dixital nas diferentes etapas. <text:s text:c="5"/></text:span></text:span><text:a xlink:type="simple" xlink:href="#Indice" text:style-name="Internet_20_link" text:visited-style-name="Visited_20_Internet_20_Link"><text:span text:style-name="Internet_20_link"><text:span text:style-name="T82">∆</text:span></text:span></text:a><text:bookmark-end text:name="__RefHeading___Toc49132_3229346121"/></text:h>
      <text:p text:style-name="P13"><text:span text:style-name="Fuente_20_de_20_párrafo_20_predeter."><text:span text:style-name="T136">Neste sentido, as</text:span></text:span><text:span text:style-name="T136"> </text:span><text:span text:style-name="Fuente_20_de_20_párrafo_20_predeter."><text:span text:style-name="T141">bases</text:span></text:span><text:span text:style-name="T136"> </text:span><text:span text:style-name="Fuente_20_de_20_párrafo_20_predeter."><text:span text:style-name="T136">da competencia dixital, comúns a outras competencias, desenvolveranse en Infantil, Primaria e Secundaria obrigatoria conforme aos obxectivos propios de cada idade.</text:span></text:span></text:p>
      <text:p text:style-name="P178">Educación Infantil</text:p>
      <text:p text:style-name="P125">A competencia dixital en Educación Infantil céntrase no desenvolvemento das capacidades máis básicas que permitirán aos nenos e nenas, unha vez alcanzada a madurez suficiente no futuro, utilizar os medios dixitais con criterio, eficiencia, responsabilidade, mesura e intencionalidade. Para que isto ocorra, hai que comezar a pór as bases desde a etapa de Educación Infantil, en aspectos como:</text:p>
      <text:list text:style-name="WW8Num2">
        <text:list-item>
          <text:p text:style-name="P136">A comprensión e expresión oral.</text:p>
        </text:list-item>
        <text:list-item>
          <text:p text:style-name="P136">A interpretación, a incorporación e a reelaboración de información.</text:p>
        </text:list-item>
        <text:list-item>
          <text:p text:style-name="P136">O exercicio da capacidade de indagación, atención e concentración.</text:p>
        </text:list-item>
        <text:list-item>
          <text:p text:style-name="P136">O pensamento lóxico e computacional (non dependente de dispositivos)</text:p>
        </text:list-item>
        <text:list-item>
          <text:p text:style-name="P136">O coñecemento do medio social-natural, incluídas as referencias aos usos que os adultos fan da tecnoloxía.</text:p>
        </text:list-item>
        <text:list-item>
          <text:p text:style-name="P136">O enriquecemento cultural.</text:p>
        </text:list-item>
        <text:list-item>
          <text:p text:style-name="P128">A creatividade, a iniciativa, a vontade e as aptitudes positivas con respecto á contorna social e o medio ambiente.</text:p>
        </text:list-item>
        <text:list-item>
          <text:p text:style-name="P128">As habilidades físicas e manuais.</text:p>
        </text:list-item>
        <text:list-item>
          <text:p text:style-name="P128">O sentido artístico, plástico e musical.</text:p>
        </text:list-item>
      </text:list>
      <text:p text:style-name="P125"><text:soft-page-break/>Con respecto aos dispositivos dixitais, o noso centro determina os seguintes criterios en Educación Infantil:</text:p>
      <text:list text:style-name="L31">
        <text:list-item>
          <text:p text:style-name="P129">Entre as idades dos 0 aos 6 anos, descártase o uso de dispositivos dixitais de uso individual por parte dos nenos e nenas, atendendo ás recomendacións da Asociación Española de Pediatría.</text:p>
        </text:list-item>
        <text:list-item>
          <text:p text:style-name="P129">Descártase, igualmente, a presenza e uso de pantallas colectivas nas aulas desta etapa.</text:p>
        </text:list-item>
        <text:list-item>
          <text:p text:style-name="P129">Eventualmente, utilizaranse pantallas de gran formato que non estean situadas na aula de Infantil, para realizar puntuais visualizacións curtas que acheguen un valor engadido evidente á educación.</text:p>
        </text:list-item>
        <text:list-item>
          <text:p text:style-name="P129">Non se empregarán visualizacións en pantalla a modo de entretemento, premio ou con intención de “relaxar”.</text:p>
        </text:list-item>
      </text:list>
      <text:h text:style-name="Heading_20_2" text:outline-level="2"><text:bookmark-start text:name="__RefHeading___Toc49134_3229346121"/><text:span text:style-name="T105">- </text:span><text:bookmark-start text:name="Crit.evalua.comp.dix.EI.2i"/><text:span text:style-name="Tipo_20_de_20_letra_20_predefinido_20_do_20_parágrafo"><text:span text:style-name="T102">Criterios de avaliación</text:span></text:span><text:bookmark-end text:name="Crit.evalua.comp.dix.EI.2i"/><text:span text:style-name="T105"> </text:span><text:span text:style-name="Tipo_20_de_20_letra_20_predefinido_20_do_20_parágrafo"><text:span text:style-name="T102">da competencia dixital na Educación Infantil (2º Ciclo) baseados na lei de Educación LOMLOE. <text:s text:c="2"/></text:span></text:span><text:span text:style-name="Tipo_20_de_20_letra_20_predefinido_20_do_20_parágrafo"><text:span text:style-name="T141"><text:s text:c="4"/></text:span></text:span><text:a xlink:type="simple" xlink:href="#Indice" text:style-name="Internet_20_link" text:visited-style-name="Visited_20_Internet_20_Link"><text:span text:style-name="Internet_20_link"><text:span text:style-name="T82">∆</text:span></text:span></text:a><text:bookmark-end text:name="__RefHeading___Toc49134_3229346121"/></text:h>
      <text:p text:style-name="P165">Ademais de integrar, como parte da competencia dixital, os contidos xerais da aprendizaxe citados no apartado anterior, neste ciclo de Educación Infantil establécense criterios de avaliación específicos relacionados co ámbito dixital:</text:p>
      <text:p text:style-name="P4"><text:span text:style-name="T136"><text:s/></text:span><text:span text:style-name="Tipo_20_de_20_letra_20_predefinido_20_do_20_parágrafo"><text:span text:style-name="T26">1.</text:span></text:span><text:span text:style-name="T136">- </text:span><text:span text:style-name="Tipo_20_de_20_letra_20_predefinido_20_do_20_parágrafo"><text:span text:style-name="T26">Recoñecer a utilidade de ferramentas dixitais, tales como gravadoras de voz, teléfonos móbiles, computadores ou SmartTV, para distintos usos de comunicación, información, traballo e lecer.</text:span></text:span></text:p>
      <text:p text:style-name="P104">2.- Coñecer e explicar experiencias persoais nas que medien dispositivos dixitais, valorando a súa utilidade para a vida cotiá.</text:p>
      <text:p text:style-name="P102">3.- Coñecer e expresar usos das tecnoloxías con consecuencias negativas para as relacións familiares e a saúde física, e as medidas preventivas que, eventualmente, toma a familia.</text:p>
      <text:p text:style-name="P118">Educación Primaria</text:p>
      <text:p text:style-name="P30"><text:span text:style-name="T135">- </text:span><text:bookmark-start text:name="contenidos.de.la.competencia.digital"/><text:span text:style-name="T135">Contidos da competencia dixital</text:span><text:bookmark-end text:name="contenidos.de.la.competencia.digital"/><text:span text:style-name="T135">, presentes na lexislación, que se traballarán ao longo da etapa de PRIMARIA sen exposición a pantallas, baseados na lei de Educación LOMLOE. <text:s text:c="2"/></text:span><text:a xlink:type="simple" xlink:href="#Indice" text:style-name="Internet_20_link" text:visited-style-name="Visited_20_Internet_20_Link"><text:span text:style-name="Internet_20_link"><text:span text:style-name="T83">∆</text:span></text:span></text:a></text:p>
      <text:p text:style-name="P125">Os contidos que se determinan na lei de Educación como parte da competencia dixital e que non precisan de exposición a pantallas, serán traballados ao longo da etapa Primaria en función das necesidades e posibilidades das características psicoevolutivas de cada idade. Estes contidos son os seguintes:</text:p>
      <text:list text:style-name="L32">
        <text:list-item>
          <text:p text:style-name="P137">Comprensión e tratamento da información.</text:p>
        </text:list-item>
        <text:list-item>
          <text:p text:style-name="P137">Creación e reelaboración de contidos.</text:p>
        </text:list-item>
        <text:list-item>
          <text:p text:style-name="P137">Expresión de ideas, sentimentos e coñecementos.</text:p>
        </text:list-item>
        <text:list-item>
          <text:p text:style-name="P137">Participación en proxectos escolares.</text:p>
        </text:list-item>
        <text:list-item>
          <text:p text:style-name="P137">Construción de novo coñecemento.</text:p>
        </text:list-item>
        <text:list-item>
          <text:p text:style-name="P137">Traballo colaborativo.</text:p>
        </text:list-item>
        <text:list-item>
          <text:p text:style-name="P137">Resolución de problemas e retos.</text:p>
        </text:list-item>
        <text:list-item>
          <text:p text:style-name="P137"><text:soft-page-break/>Coñecemento das potencialidades, os riscos e os efectos negativos da contorna dixital.</text:p>
        </text:list-item>
      </text:list>
      <text:p text:style-name="P124">A estes contidos, o noso centro engadirá, para o curso de 6º de Primaria:</text:p>
      <text:list text:style-name="L33">
        <text:list-item>
          <text:p text:style-name="P139">Os usos beneficiosos da tecnoloxía e os cambios de toda índole que a actividade da sociedade experimenta.</text:p>
        </text:list-item>
        <text:list-item>
          <text:p text:style-name="P139">A utilidade do TIC nos procesos complexos</text:p>
        </text:list-item>
        <text:list-item>
          <text:p text:style-name="P139">A protección da privacidade e os dereitos de autor.</text:p>
        </text:list-item>
        <text:list-item>
          <text:p text:style-name="P139">A dependencia persoal e social dos dispositivos dixitais.</text:p>
        </text:list-item>
        <text:list-item>
          <text:p text:style-name="P139">Os usos potencialmente disruptivos e problemáticos das redes.</text:p>
        </text:list-item>
        <text:list-item>
          <text:p text:style-name="P139">Os usos das pantallas e os efectos na saúde.</text:p>
        </text:list-item>
        <text:list-item>
          <text:p text:style-name="P139">As potencialidades e riscos da Intelixencia Artificial.</text:p>
        </text:list-item>
        <text:list-item>
          <text:p text:style-name="P139">As alternativas ao lecer dixital.</text:p>
        </text:list-item>
        <text:list-item>
          <text:p text:style-name="P139">As consecuencias da dixitalización sobre os recursos naturais, o cambio climático e os dereitos humanos.</text:p>
        </text:list-item>
      </text:list>
      <text:p text:style-name="P13"><text:span text:style-name="Fuente_20_de_20_párrafo_20_predeter."><text:span text:style-name="T136">No caso do</text:span></text:span><text:span text:style-name="T136"> </text:span><text:span text:style-name="Fuente_20_de_20_párrafo_20_predeter."><text:span text:style-name="T141">Primeiro e Segundo ciclos de Primaria</text:span></text:span><text:span text:style-name="Fuente_20_de_20_párrafo_20_predeter."><text:span text:style-name="T136">, pódese interpretar que, sendo o obxectivo último</text:span></text:span><text:span text:style-name="T136"> “</text:span><text:span text:style-name="Fuente_20_de_20_párrafo_20_predeter."><text:span text:style-name="T138">buscar información, comunicarse e traballar de maneira individual, en equipo e en rede para reelaborar e crear contido dixital</text:span></text:span><text:span text:style-name="T136">”</text:span><text:span text:style-name="Fuente_20_de_20_párrafo_20_predeter."><text:span text:style-name="T138">,</text:span></text:span><text:span text:style-name="T136"> </text:span><text:span text:style-name="Fuente_20_de_20_párrafo_20_predeter."><text:span text:style-name="T136">sexa o propio docente quen medie entre o interese do alumno ou do grupo e o dispositivo dixital, sendo o docente quen manexe o dispositivo, tanto</text:span></text:span><text:span text:style-name="T136"> </text:span><text:span text:style-name="Fuente_20_de_20_párrafo_20_predeter."><text:span text:style-name="T136">máis canto na propia redacción da normativa aténdese ao criterio de</text:span></text:span><text:span text:style-name="T136"> </text:span><text:span text:style-name="Fuente_20_de_20_párrafo_20_predeter."><text:span text:style-name="T138">seguridade,</text:span></text:span><text:span text:style-name="T136"> </text:span><text:span text:style-name="Fuente_20_de_20_párrafo_20_predeter."><text:span text:style-name="T136">no que se pode incluír o de preservación da saúde (afección á vista ou á postura).</text:span></text:span></text:p>
      <text:p text:style-name="P130">Exemplo: O alumnado dun grupo mostra interese por coñecer o aspecto de varias especies de ras. O profesor/a mostra, ademais de fotos impresas, imaxes de ras tras buscar imaxes en Internet, nunha pantalla dixital, explicando aos nenos/as como realizou a procura e cal é a utilidade xeral dos dispositivos dixitais na obtención de información.</text:p>
      <text:p text:style-name="P22"><text:span text:style-name="T136">- </text:span><text:span text:style-name="Fuente_20_de_20_párrafo_20_predeter."><text:span text:style-name="T141">Eventualmente, o profesorado utilizará medios dixitais naqueles casos</text:span></text:span><text:span text:style-name="T136"> </text:span><text:span text:style-name="Fuente_20_de_20_párrafo_20_predeter."><text:span text:style-name="T136">en que se requira exemplificar ou experimentar o que se está aprendendo (exemplos de aplicacións útiles, exemplos de boas</text:span></text:span><text:span text:style-name="T136">/</text:span><text:span text:style-name="Fuente_20_de_20_párrafo_20_predeter."><text:span text:style-name="T136">malas prácticas, etc.), visualizacións ilustrativas (complementarias aos procesos informativos, de reflexión e imaxinación), t</text:span></text:span><text:span text:style-name="Fuente_20_de_20_párrafo_20_predeter."><text:span text:style-name="T149">itoriais</text:span></text:span><text:span text:style-name="Fuente_20_de_20_párrafo_20_predeter."><text:span text:style-name="T136"> que non substitúan as opcións presenciais, exemplificación das posibilidades da Intelixencia Artificial, ou probas de programación previamente elaborada</text:span></text:span><text:span text:style-name="T136"> </text:span><text:span text:style-name="Fuente_20_de_20_párrafo_20_predeter."><text:span text:style-name="T138">off</text:span></text:span><text:span text:style-name="T136">-</text:span><text:span text:style-name="Fuente_20_de_20_párrafo_20_predeter."><text:span text:style-name="T138">line</text:span></text:span><text:span text:style-name="T136"> </text:span><text:span text:style-name="Fuente_20_de_20_párrafo_20_predeter."><text:span text:style-name="T136">(no caso do terceiro ciclo de Primaria).</text:span></text:span></text:p>
      <text:p text:style-name="P31"><text:span text:style-name="T135">- </text:span><text:bookmark-start text:name="Descript.oper.Perfi.Sal."/><text:span text:style-name="T135">Descritores operativos do Perfil de Saída</text:span><text:bookmark-end text:name="Descript.oper.Perfi.Sal."/><text:span text:style-name="T135"> que serán traballados no último trimestre de 6º de Primaria con utilización de dispositivos dixitais. <text:s text:c="2"/></text:span><text:a xlink:type="simple" xlink:href="#Indice" text:style-name="Internet_20_link" text:visited-style-name="Visited_20_Internet_20_Link"><text:span text:style-name="Internet_20_link"><text:span text:style-name="T83">∆</text:span></text:span></text:a></text:p>
      <text:p text:style-name="P125">A introdución do uso de ferramentas dixitais por parte dos nenos e nenas no terceiro trimestre do 6º curso de Primaria ten por obxecto cumprir co determinado no Perfil de Saída para a etapa de Primaria, tal e como se establece na lei de Educación LOMLOE.</text:p>
      <text:p text:style-name="P13"><text:span text:style-name="Tipo_20_de_20_letra_20_predefinido_20_do_20_parágrafo"><text:span text:style-name="T141">Concentrar no último trimestre de 6º de Primaria</text:span></text:span><text:span text:style-name="T136"> </text:span><text:span text:style-name="Tipo_20_de_20_letra_20_predefinido_20_do_20_parágrafo"><text:span text:style-name="T136">aqueles contidos que precisan a utilización de dispositivos obedece a:</text:span></text:span></text:p>
      <text:p text:style-name="P125"><text:soft-page-break/>- A necesidade de cumprir as determinacións da lei vixente de Educación (LOMLOE), que ofrece uns descritores operativos orientativos do Perfil de Saída sobre que debe saber facer o alumnado ao terminar a etapa Primaria.</text:p>
      <text:p text:style-name="P125">- A necesidade de minimizar a exposición a pantallas ao longo da educación Primaria e evitar as interferencias das mesmas na aprendizaxe e os espazos de tempo que ocuparía a súa utilización ao longo da etapa.</text:p>
      <text:p text:style-name="P125">- A circunstancia de que o terceiro trimestre de 6º de Primaria é o momento de maior madurez na etapa Primaria.</text:p>
      <text:p text:style-name="P12"><text:span text:style-name="Fuente_20_de_20_párrafo_20_predeter."><text:span text:style-name="T136">Os</text:span></text:span><text:span text:style-name="T136"> </text:span><text:span text:style-name="Fuente_20_de_20_párrafo_20_predeter."><text:span text:style-name="T141">descritores operativos</text:span></text:span><text:span text:style-name="T136"> </text:span><text:span text:style-name="Fuente_20_de_20_párrafo_20_predeter."><text:span text:style-name="T136">que se desenvolverán para cumprir a normativa, serán os seguintes:</text:span></text:span></text:p>
      <text:list text:style-name="L34">
        <text:list-item>
          <text:p text:style-name="P149">Realizar procuras guiadas en internet.</text:p>
        </text:list-item>
      </text:list>
      <text:p text:style-name="P125">O alumnado aprenderá a realizar procuras de información de forma guiada, utilizando palabras crave ou acoutando os criterios de procura.</text:p>
      <text:list text:continue-numbering="true" text:style-name="L34">
        <text:list-item>
          <text:p text:style-name="P149">Organización de datos.</text:p>
        </text:list-item>
      </text:list>
      <text:p text:style-name="P125">Aprenderase a gardar a información ou os contidos creados (documentos, fotos, audios…) en cartafoles virtuais seguindo a orde inclusiva e xerárquica das mesmas.</text:p>
      <text:list text:continue-numbering="true" text:style-name="L34">
        <text:list-item>
          <text:p text:style-name="P82"><text:span text:style-name="Fuente_20_de_20_párrafo_20_predeter."><text:span text:style-name="T141">Crear contido de texto</text:span></text:span><text:span text:style-name="Fuente_20_de_20_párrafo_20_predeter."><text:span text:style-name="T136">.</text:span></text:span></text:p>
        </text:list-item>
      </text:list>
      <text:p text:style-name="P125">Aprenderase a utilizar as ferramentas básicas dun procesador de texto.</text:p>
      <text:list text:continue-numbering="true" text:style-name="L34">
        <text:list-item>
          <text:p text:style-name="P149">Crear imaxes, arquivos de audio ou vídeo.</text:p>
        </text:list-item>
      </text:list>
      <text:p text:style-name="P125">Aprenderase o procedemento para transferir arquivos de imaxes, audios ou vídeos entre dispositivos, así como as posibilidades de ferramentas de edición de fotos, arquivos de voz ou vídeo.</text:p>
      <text:list text:continue-numbering="true" text:style-name="L34">
        <text:list-item>
          <text:p text:style-name="P149">Transferir unha programación informática ao dispositivo dixital.</text:p>
        </text:list-item>
      </text:list>
      <text:p text:style-name="P125">Experimentarase a adecuación dun programa informático elaborado ou planificado á marxe das pantallas, transferindo daquela a programación ao dispositivo (utilizando software sinxelo de programación por bloques, como Scratch, LOGO ou software específico de robótica escolar).</text:p>
      <text:list text:continue-numbering="true" text:style-name="L34">
        <text:list-item>
          <text:p text:style-name="P149">Comunicarse e compartir datos e contidos.</text:p>
        </text:list-item>
      </text:list>
      <text:p text:style-name="P125">O alumnado aprenderá o funcionamento básico dun correo electrónico, o envío e recepción de mensaxes ou arquivos e comprobará como funcionan os documentos compartidos en rede.</text:p>
      <text:h text:style-name="Heading_20_2" text:outline-level="2"><text:bookmark-start text:name="criterios.evaluacion.primaria"/><text:bookmark-start text:name="__RefHeading___Toc49136_3229346121"/><text:span text:style-name="Tipo_20_de_20_letra_20_predefinido_20_do_20_parágrafo"><text:span text:style-name="T102">Criterios de avaliación</text:span></text:span><text:bookmark-end text:name="criterios.evaluacion.primaria"/><text:span text:style-name="T98"> </text:span><text:span text:style-name="Tipo_20_de_20_letra_20_predefinido_20_do_20_parágrafo"><text:span text:style-name="T102">para a competencia dixital en PRIMARIA <text:s/></text:span></text:span><text:span text:style-name="Tipo_20_de_20_letra_20_predefinido_20_do_20_parágrafo"><text:span text:style-name="T156"><text:s text:c="7"/></text:span></text:span><text:a xlink:type="simple" xlink:href="#Indice" text:style-name="Internet_20_link" text:visited-style-name="Visited_20_Internet_20_Link"><text:span text:style-name="Internet_20_link"><text:span text:style-name="T82">∆</text:span></text:span></text:a><text:bookmark-end text:name="__RefHeading___Toc49136_3229346121"/></text:h>
      <text:p text:style-name="P164">PRIMEIRO CICLO</text:p>
      <text:p text:style-name="P165">1.1 - Coñecer como se deben utilizar os dispositivos e recursos dixitais de forma segura para que non interfiran na saúde, a convivencia ou a protección do medio ambiente.</text:p>
      <text:p text:style-name="P165">1.2 - Coñecer as posibilidades de obter información ou comunicarse con outras persoas a través dos medios dixitais, observando como é o proceso e desenvolvendo ideas sobre aplicacións útiles para a vida cotiá.</text:p>
      <text:p text:style-name="P165"><text:soft-page-break/>1.3 - Crear algoritmos analóxicos sinxelos (secuencias de accións) na planificación de xogos e eventos, construcións con pezas e traballos manuais, dinámicas colectivas (baile, pequenas obras de teatro...) desenvolvendo con iso o pensamento computacional.</text:p>
      <text:p text:style-name="P165">1.4 - Coñecer ferramentas tecnolóxicas básicas que empregou a Humanidade ao longo da súa evolución.</text:p>
      <text:p text:style-name="P164">SEGUNDO CICLO</text:p>
      <text:p text:style-name="P165">2.1 - Coñecer como se deben utilizar os dispositivos e recursos dixitais de forma segura para que non interfiran na saúde, a convivencia ou a protección do medio ambiente.</text:p>
      <text:p text:style-name="P165">2.2 - Coñecer as posibilidades de obter información ou comunicarse con outras persoas a través dos medios dixitais, observando como é o proceso coa intermediación do docente e desenvolvendo ideas sobre outras aplicacións útiles posibles.</text:p>
      <text:p text:style-name="P4"><text:span text:style-name="Tipo_20_de_20_letra_20_predefinido_20_do_20_parágrafo"><text:span text:style-name="T136">2.3</text:span></text:span><text:span text:style-name="T136"> - </text:span><text:span text:style-name="Tipo_20_de_20_letra_20_predefinido_20_do_20_parágrafo"><text:span text:style-name="T136">Recoñecer os tipos de información que se poden obter en Internet (noticias, t</text:span></text:span><text:span text:style-name="Tipo_20_de_20_letra_20_predefinido_20_do_20_parágrafo"><text:span text:style-name="T149">itoriais</text:span></text:span><text:span text:style-name="Tipo_20_de_20_letra_20_predefinido_20_do_20_parágrafo"><text:span text:style-name="T136">, receitas, biografías, predición do tempo, orientación espacial ou xeográfica, horarios...) e as diversas ferramentas que as persoas adultas utilizan para acurtar ou facilitar procesos ou acceder a contidos (libros dixitais, trámites, relación co centro educativo, planificación de viaxes, traballo</text:span></text:span><text:span text:style-name="T136"> </text:span><text:span text:style-name="Tipo_20_de_20_letra_20_predefinido_20_do_20_parágrafo"><text:span text:style-name="T138">online</text:span></text:span><text:span text:style-name="Tipo_20_de_20_letra_20_predefinido_20_do_20_parágrafo"><text:span text:style-name="T136">, creación de ferramentas con IA, axenda, redes sociais, etc.).</text:span></text:span></text:p>
      <text:p text:style-name="P165">2.4 - Coñecer os riscos e efectos negativos asociados ao uso das tecnoloxías dixitais, especialmente aqueles nos que os nenos e nenas poden estar máis expostos (sedentarismo, horas de soño, afección á vista, diminución das relacións persoais directas; acceso a contidos daniños, manipulación por persoas estrañas, acoso, dependencia do aparello, etc.).</text:p>
      <text:p text:style-name="P165">2.5 - Crear algoritmos analóxicos na planificación de xogos e eventos, construcións con pezas e traballos manuais (maquetas, teares...), dinámicas colectivas (coreografías, pequenas obras de teatro...) desenvolvendo con iso o pensamento computacional.</text:p>
      <text:p text:style-name="P165">2.6 - Desenvolver contidos complexos que, como culminación dos mesmos, gárdense ou transmitan a través de medios dixitais: podcast na radio escolar, obra de teatro, exposición, etc.</text:p>
      <text:p text:style-name="P165">2.7 - Coñecer ferramentas e creacións tecnolóxicas significativas na historia da humanidade (a roda, o arado, o muíño de vento e de auga, o carro, as tesoiras, o tear, a imprenta, o automóbil, a máquina de vapor, as calculadoras, o computador, Internet, a Intelixencia Artificial…).</text:p>
      <text:p text:style-name="P164">TERCEIRO CICLO</text:p>
      <text:p text:style-name="P165">3.1 - Coñecer como se deben utilizar os dispositivos e recursos dixitais de forma segura para que non interfiran na saúde, a convivencia ou a protección do medio ambiente.</text:p>
      <text:p text:style-name="P165">3.2 - Coñecer e experimentar, coa supervisión do docente, as posibilidades de obter información ou comunicarse con outras persoas a través dos medios dixitais, observando como é o proceso e desenvolvendo ideas sobre outras aplicacións útiles posibles.</text:p>
      <text:p text:style-name="P6"><text:span text:style-name="Tipo_20_de_20_letra_20_predefinido_20_do_20_parágrafo"><text:span text:style-name="T136">3.3</text:span></text:span><text:span text:style-name="T136"> - </text:span><text:span text:style-name="Tipo_20_de_20_letra_20_predefinido_20_do_20_parágrafo"><text:span text:style-name="T136">Recoñecer os tipos de información útil que se pode obter en Internet (noticias, t</text:span></text:span><text:span text:style-name="Tipo_20_de_20_letra_20_predefinido_20_do_20_parágrafo"><text:span text:style-name="T149">itoriais</text:span></text:span><text:span text:style-name="Tipo_20_de_20_letra_20_predefinido_20_do_20_parágrafo"><text:span text:style-name="T136">, receitas, biografías, predición do tempo, orientación espacial ou xeográfica, horarios) e as diversas ferramentas que as persoas adultas utilizan para acurtar ou facilitar procesos ou contidos (libros dixitais, trámites, relación co centro educativo, planificación de viaxes, traballo</text:span></text:span><text:span text:style-name="T136"> </text:span><text:span text:style-name="Tipo_20_de_20_letra_20_predefinido_20_do_20_parágrafo"><text:span text:style-name="T138">online</text:span></text:span><text:span text:style-name="Tipo_20_de_20_letra_20_predefinido_20_do_20_parágrafo"><text:span text:style-name="T136">, creación de ferramentas con IA, axenda, etc.).</text:span></text:span></text:p>
      <text:p text:style-name="P165">3.4 - Valorar e discriminar información presente en Internet, recoñecendo rumbos básicos (intencións publicitarias, mantemento da atención, etc.). Coñecer cal é o sentido dos vínculos e referencias nun texto dixital.</text:p>
      <text:p text:style-name="P165">3.5 - Coñecer os riscos e efectos negativos asociados ao uso das tecnoloxías dixitais, especialmente aqueles nos que os nenos e nenas poden estar máis expostos (sedentarismo, horas de soño, afección <text:soft-page-break/>á vista, diminución das relacións persoais directas; acceso a contidos daniños, manipulación por persoas estrañas, acoso, dependencia do aparello, etc.).</text:p>
      <text:p text:style-name="P4"><text:span text:style-name="Tipo_20_de_20_letra_20_predefinido_20_do_20_parágrafo"><text:span text:style-name="T136">3.6</text:span></text:span><text:span text:style-name="T136"> – </text:span><text:span text:style-name="Tipo_20_de_20_letra_20_predefinido_20_do_20_parágrafo"><text:span text:style-name="T136">Explicar cal é a pegada ambiental e social asociada á fabricación de dispositivos dixitais (extracción, afección ao territorio, condicións laborais, transporte e emisións de CO</text:span></text:span><text:span text:style-name="Tipo_20_de_20_letra_20_predefinido_20_do_20_parágrafo"><text:span text:style-name="T127">2</text:span></text:span><text:span text:style-name="Tipo_20_de_20_letra_20_predefinido_20_do_20_parágrafo"><text:span text:style-name="T136">, refugallo de residuos, contaminación...) e a xestión e tráfico de datos (emisións de CO</text:span></text:span><text:span text:style-name="Tipo_20_de_20_letra_20_predefinido_20_do_20_parágrafo"><text:span text:style-name="T127">2</text:span></text:span><text:span text:style-name="Tipo_20_de_20_letra_20_predefinido_20_do_20_parágrafo"><text:span text:style-name="T136">, contaminación electromagnética</text:span></text:span><text:span text:style-name="T136">…</text:span><text:span text:style-name="Tipo_20_de_20_letra_20_predefinido_20_do_20_parágrafo"><text:span text:style-name="T136">).</text:span></text:span></text:p>
      <text:p text:style-name="P165">3.7 - Coñecer algunhas regras básicas de convivencia na comunicación a través de Internet: identificarse, usar unha linguaxe respectuosa e evitar deixar datos persoais.</text:p>
      <text:p text:style-name="P165">3.8 - Crear algoritmos na planificación de xogos e eventos, construcións con pezas e traballos manuais (maquetas, teares…) ou dinámicas colectivas (baile, pequenas obras de teatro…), desenvolvendo con iso o pensamento computacional.</text:p>
      <text:p text:style-name="P165">3.9 – Elaborar analoxicamente unha programación de movementos e traducila logo a un código algorítmico para comprobar o seu desenvolvemento sobre obxectos reais, sobre obxectos virtuais en pantalla ou sobre dispositivos externos conectados a un programa (robots).</text:p>
      <text:p text:style-name="P165">3.10 - Coñecer como se organiza a información básica nun computador ou na rede, a través de sistema de arquivos en cartafol.</text:p>
      <text:p text:style-name="P165">3.11 - Coñecer o funcionamento dalgunha ferramenta dixital de procesamento de texto, de contabilidade, de presentación de imaxes, de creación de contido gráfico e de edición de son ou imaxe.</text:p>
      <text:p text:style-name="P165">3.12 - Desenvolver contidos complexos que, como culminación, gárdense ou transmitan a través de medios dixitais: podcast na radio escolar, obra de teatro, exposición, etc.</text:p>
      <text:p text:style-name="P125">3.13 - Coñecer a cronoloxía dos principais fitos da revolución dixital: o chip, o circuíto electrónico, os programas informáticos, os computadores persoais, internet, o correo electrónico, os teléfonos intelixentes, os robots e a intelixencia artificial.</text:p>
      <text:h text:style-name="Heading_20_2" text:outline-level="2"><text:bookmark-start text:name="Uso.dispositivos.digitales"/><text:bookmark-start text:name="__RefHeading___Toc49138_3229346121"/><text:span text:style-name="T107">Uso dos dispositivos dixitais</text:span><text:bookmark-end text:name="Uso.dispositivos.digitales"/><text:span text:style-name="T107"> na etapa de Primaria </text:span><text:span text:style-name="T158"><text:s text:c="7"/></text:span><text:a xlink:type="simple" xlink:href="#Indice" text:style-name="Internet_20_link" text:visited-style-name="Visited_20_Internet_20_Link"><text:span text:style-name="Internet_20_link"><text:span text:style-name="T83">∆</text:span></text:span></text:a><text:bookmark-end text:name="__RefHeading___Toc49138_3229346121"/></text:h>
      <text:p text:style-name="P124">O uso de dispositivos na etapa de Primaria responderá a estes criterios:</text:p>
      <text:list text:style-name="L35">
        <text:list-item>
          <text:p text:style-name="P140">Os dispositivos utilizados serán propiedade do noso centro.</text:p>
        </text:list-item>
        <text:list-item>
          <text:p text:style-name="P140">O tempo de uso adecuarase ás recomendacións da Asociación Española de Pediatría (2024) ou á normativa autonómica sobre tempos máximos si esta é máis restritiva que a primeira: un máximo de 1 hora diaria entre os 7 e os 12 anos, contando tempo ante pantalla na aula e tempo de pantalla fóra dela.</text:p>
        </text:list-item>
        <text:list-item>
          <text:p text:style-name="P140">Evitarase o uso individual e exporase o uso en parellas ou colectivo naqueles casos nos que se introduza o coñecemento de ferramentas dixitais (6º de Primaria).</text:p>
        </text:list-item>
        <text:list-item>
          <text:p text:style-name="P140">Minimizaranse as visualizacións colectivas en pantalla de aula, circunscribíndose puntualmente a aspectos que complementen as aprendizaxes ou acheguen un valor engadido evidente ao traballo realizado de maneira analóxica.</text:p>
        </text:list-item>
        <text:list-item>
          <text:p text:style-name="P140">Refugarase o emprego das pantallas colectivas como medio de entretemento, premio ou “relaxación”.</text:p>
        </text:list-item>
        <text:list-item>
          <text:p text:style-name="P140">Evitaranse os programas que expoñan competición ou premios entre os alumnos.</text:p>
        </text:list-item>
      </text:list>
      <text:p text:style-name="P124"/>
      <text:p text:style-name="P177"><text:soft-page-break/>Educación Secundaria</text:p>
      <text:h text:style-name="Heading_20_2" text:outline-level="2"><text:bookmark-start text:name="Contenidos.competencia.dogital.secun"/><text:bookmark-start text:name="__RefHeading___Toc49140_3229346121"/><text:span text:style-name="Fuente_20_de_20_párrafo_20_predeter."><text:span text:style-name="T102">Contidos da competencia dixital</text:span></text:span><text:bookmark-end text:name="Contenidos.competencia.dogital.secun"/><text:span text:style-name="Fuente_20_de_20_párrafo_20_predeter."><text:span text:style-name="T102">, presentes na lexislación, que se traballarán ao longo da etapa obrigatoria de Secundaria</text:span></text:span><text:span text:style-name="T105"> </text:span><text:span text:style-name="Fuente_20_de_20_párrafo_20_predeter."><text:span text:style-name="T106">sen</text:span></text:span><text:span text:style-name="T105"> </text:span><text:span text:style-name="Fuente_20_de_20_párrafo_20_predeter."><text:span text:style-name="T102">exposición a pantallas. <text:s text:c="3"/></text:span></text:span><text:span text:style-name="Fuente_20_de_20_párrafo_20_predeter."><text:span text:style-name="T141"><text:s text:c="5"/></text:span></text:span><text:a xlink:type="simple" xlink:href="#Indice" text:style-name="Internet_20_link" text:visited-style-name="Visited_20_Internet_20_Link"><text:span text:style-name="Internet_20_link"><text:span text:style-name="T82">∆</text:span></text:span></text:a><text:bookmark-end text:name="__RefHeading___Toc49140_3229346121"/></text:h>
      <text:p text:style-name="P125">Os contidos que se determinan na lei de Educación como parte da competencia dixital e que non precisan de exposición a pantallas, serán traballados ao longo da etapa obrigatoria de Secundaria en función das necesidades e posibilidades das características psicoevolutivas de cada idade. Estes contidos son os seguintes:</text:p>
      <text:list text:style-name="L32">
        <text:list-item>
          <text:p text:style-name="P138">Comprensión e tratamento da información.</text:p>
        </text:list-item>
        <text:list-item>
          <text:p text:style-name="P138">Creación e reelaboración de contidos.</text:p>
        </text:list-item>
        <text:list-item>
          <text:p text:style-name="P138">Expresión de ideas, sentimentos e coñecementos.</text:p>
        </text:list-item>
        <text:list-item>
          <text:p text:style-name="P138">Participación en proxectos escolares.</text:p>
        </text:list-item>
        <text:list-item>
          <text:p text:style-name="P138">Construción de novo coñecemento.</text:p>
        </text:list-item>
        <text:list-item>
          <text:p text:style-name="P138">Traballo colaborativo.</text:p>
        </text:list-item>
        <text:list-item>
          <text:p text:style-name="P138">Resolución de problemas e retos.</text:p>
        </text:list-item>
        <text:list-item>
          <text:p text:style-name="P138">Coñecemento das potencialidades, os riscos e os efectos negativos da contorna dixital.</text:p>
        </text:list-item>
        <text:list-item>
          <text:p text:style-name="P137">Limitacións do tráfico de datos en Internet (privacidade, legalidade e riscos).</text:p>
        </text:list-item>
      </text:list>
      <text:p text:style-name="P124">A estes obxectivos, o noso centro desenvolverá os seguintes contidos:</text:p>
      <text:list text:style-name="L33">
        <text:list-item>
          <text:p text:style-name="P139">Os usos beneficiosos da tecnoloxía e os cambios de toda índole que a actividade da sociedade experimenta.</text:p>
        </text:list-item>
        <text:list-item>
          <text:p text:style-name="P139">A utilidade do TIC nos procesos complexos</text:p>
        </text:list-item>
        <text:list-item>
          <text:p text:style-name="P139">A protección da privacidade e os dereitos de autor.</text:p>
        </text:list-item>
        <text:list-item>
          <text:p text:style-name="P139">A dependencia persoal e social dos dispositivos dixitais.</text:p>
        </text:list-item>
        <text:list-item>
          <text:p text:style-name="P139">Os usos potencialmente disruptivos e problemáticos das redes.</text:p>
        </text:list-item>
        <text:list-item>
          <text:p text:style-name="P139">Os usos das pantallas e os efectos na saúde.</text:p>
        </text:list-item>
        <text:list-item>
          <text:p text:style-name="P139">As potencialidades e riscos da Intelixencia Artificial.</text:p>
        </text:list-item>
        <text:list-item>
          <text:p text:style-name="P139">As alternativas ao lecer dixital.</text:p>
        </text:list-item>
        <text:list-item>
          <text:p text:style-name="P139">As consecuencias da dixitalización sobre os recursos naturais, o cambio climático e os dereitos humanos.</text:p>
        </text:list-item>
      </text:list>
      <text:h text:style-name="Heading_20_2" text:outline-level="2"><text:bookmark-start text:name="Descrip.operat.perf.salida.tecnologia"/><text:bookmark-start text:name="__RefHeading___Toc49142_3229346121"/><text:span text:style-name="Tipo_20_de_20_letra_20_predefinido_20_do_20_parágrafo"><text:span text:style-name="T102">Descritores operativos do Perfil de Saída</text:span></text:span><text:bookmark-end text:name="Descrip.operat.perf.salida.tecnologia"/><text:span text:style-name="T105"> </text:span><text:span text:style-name="Tipo_20_de_20_letra_20_predefinido_20_do_20_parágrafo"><text:span text:style-name="T102">para as materias de Tecnoloxía, Computación e Dixitalización, e resto de materias ao longo da etapa obrigatoria de Secundaria a través do uso de dispositivos. <text:s text:c="2"/></text:span></text:span><text:span text:style-name="Tipo_20_de_20_letra_20_predefinido_20_do_20_parágrafo"><text:span text:style-name="T141"><text:s text:c="6"/></text:span></text:span><text:a xlink:type="simple" xlink:href="#Indice" text:style-name="Internet_20_link" text:visited-style-name="Visited_20_Internet_20_Link"><text:span text:style-name="Internet_20_link"><text:span text:style-name="T82">∆</text:span></text:span></text:a><text:bookmark-end text:name="__RefHeading___Toc49142_3229346121"/></text:h>
      <text:p text:style-name="P125">O sentido de concentrar na materia de Tecnoloxía aqueles contidos que precisan de utilizar dispositivos obedece a:</text:p>
      <text:p text:style-name="P125">- A necesidade de cumprir as determinacións da lei vixente de Educación (LOMLOE), que ofrece uns descritores operativos orientativos sobre que debe saber facer o alumnado ao terminar a etapa obrigatoria de Secundaria.</text:p>
      <text:p text:style-name="P125"><text:soft-page-break/>- A necesidade de minimizar e acoutar a exposición a pantallas ao longo da etapa obrigatoria de Secundaria, evitando as interferencias das mesmas na aprendizaxe e recuperando para unha aprendizaxe vivencial os espazos de tempo que ocuparía a súa utilización de maneira transversal en todas as materias.</text:p>
      <text:p text:style-name="P125">- Optimizar e sistematizar o tempo de ensino-aprendizaxe con relación aos obxectivos que marca a lei.</text:p>
      <text:p text:style-name="P12"><text:span text:style-name="Fuente_20_de_20_párrafo_20_predeter."><text:span text:style-name="T136">Os</text:span></text:span><text:span text:style-name="T136"> </text:span><text:span text:style-name="Fuente_20_de_20_párrafo_20_predeter."><text:span text:style-name="T141">descritores operativos</text:span></text:span><text:span text:style-name="T136"> </text:span><text:span text:style-name="Fuente_20_de_20_párrafo_20_predeter."><text:span text:style-name="T136">serán os seguintes:</text:span></text:span></text:p>
      <text:list text:style-name="L36">
        <text:list-item>
          <text:p text:style-name="P98">Acceso á información da rede.</text:p>
        </text:list-item>
      </text:list>
      <text:p text:style-name="P102">O alumnado aprenderá a realizar procuras de información atendendo a criterios de validez, calidade, actualidade e fiabilidade, seleccionando os resultados de maneira crítica e arquivándoos para recuperalos, referencialos e reutilizalos, respectando a propiedade intelectual.</text:p>
      <text:list text:continue-numbering="true" text:style-name="L36">
        <text:list-item>
          <text:p text:style-name="P98">Utilización de ferramentas axeitadas segundo os obxectivos ou retos.</text:p>
        </text:list-item>
      </text:list>
      <text:p text:style-name="P102">O alumnado aprenderá a seleccionar e configurar as máis axeitadas en función da tarefa e das súas necesidades de aprendizaxe permanente.</text:p>
      <text:list text:continue-numbering="true" text:style-name="L36">
        <text:list-item>
          <text:p text:style-name="P95"><text:span text:style-name="Fuente_20_de_20_párrafo_20_predeter."><text:span text:style-name="T27">Crear contido de texto</text:span></text:span><text:span text:style-name="Fuente_20_de_20_párrafo_20_predeter."><text:span text:style-name="T26">.</text:span></text:span></text:p>
        </text:list-item>
      </text:list>
      <text:p text:style-name="P102">Desenvolve aplicacións informáticas sinxelas e solucións tecnolóxicas creativas abordadas desde a programación, con base en software ou linguaxes adaptadas á idade e posibilidade de transferilos aos dispositivos (robótica escolar).</text:p>
      <text:list text:continue-numbering="true" text:style-name="L36">
        <text:list-item>
          <text:p text:style-name="P98">Crear imaxes, arquivos de audio ou vídeo.</text:p>
        </text:list-item>
      </text:list>
      <text:p text:style-name="P102">Aprenderase o procedemento para transferir arquivos de imaxes, audios ou vídeos entre dispositivos, así como as posibilidades de ferramentas de edición de fotos.</text:p>
      <text:list text:continue-numbering="true" text:style-name="L36">
        <text:list-item>
          <text:p text:style-name="P98">Transferir un programa informático ao dispositivo dixital.</text:p>
        </text:list-item>
      </text:list>
      <text:p text:style-name="P102">Experimentarase a adecuación dun programa informático elaborado ou planificado á marxe das pantallas, transferindo a programación ao dispositivo (utilizando software sinxelo de programación por bloques, como Scratch, LOGO ou software específico de robótica escolar).</text:p>
      <text:list text:continue-numbering="true" text:style-name="L36">
        <text:list-item>
          <text:p text:style-name="P163">Comunicarse e compartir datos e contidos.</text:p>
        </text:list-item>
      </text:list>
      <text:p text:style-name="P125">O alumnado aprenderá o funcionamento da mensaxería electrónica, o envío e recepción de mensaxes ou arquivos e comprobará como funcionan os documentos compartidos en rede.</text:p>
      <text:p text:style-name="P4"><text:span text:style-name="Fuente_20_de_20_párrafo_20_predeter."><text:span text:style-name="T136">Os</text:span></text:span><text:span text:style-name="T136"> </text:span><text:span text:style-name="Fuente_20_de_20_párrafo_20_predeter."><text:span text:style-name="T141">contidos (saberes básicos)</text:span></text:span><text:span text:style-name="T136"> </text:span><text:span text:style-name="Fuente_20_de_20_párrafo_20_predeter."><text:span text:style-name="T136">a desenvolver nas</text:span></text:span><text:span text:style-name="T136"> </text:span><text:span text:style-name="Fuente_20_de_20_párrafo_20_predeter."><text:span text:style-name="T141">materias de Tecnoloxía, Dixitalización e Computación,</text:span></text:span><text:span text:style-name="T136"> </text:span><text:span text:style-name="Fuente_20_de_20_párrafo_20_predeter."><text:span text:style-name="T136">serán os seguintes:</text:span></text:span></text:p>
      <text:list text:style-name="L37">
        <text:list-item>
          <text:p text:style-name="P132">Dispositivos dixitais, sistemas operativos e de comunicación.</text:p>
        </text:list-item>
        <text:list-item>
          <text:p text:style-name="P132">Arquitectura de computadores: elementos, montaxe, configuración e resolución de problemas.</text:p>
        </text:list-item>
        <text:list-item>
          <text:p text:style-name="P132">Sistemas operativos: instalación e configuración de usuario.</text:p>
        </text:list-item>
        <text:list-item>
          <text:p text:style-name="P132">Sistemas de comunicación e internet: dispositivos de rede e funcionamento. Procedemento de configuración dunha rede doméstica e conexión de dispositivos.</text:p>
        </text:list-item>
        <text:list-item>
          <text:p text:style-name="P132">Dispositivos conectados: configuración e conexión de dispositivos.</text:p>
        </text:list-item>
        <text:list-item>
          <text:p text:style-name="P132">Procura, selección e arquivo de información.</text:p>
        </text:list-item>
        <text:list-item>
          <text:p text:style-name="P132"><text:soft-page-break/>Edición e creación de contidos: aplicacións de produtividade, desenvolvemento de aplicacións sinxelas para dispositivos móbiles e web, realidade virtual, aumentada e mixta.</text:p>
        </text:list-item>
        <text:list-item>
          <text:p text:style-name="P132">Comunicación e colaboración en rede.</text:p>
        </text:list-item>
        <text:list-item>
          <text:p text:style-name="P83"><text:span text:style-name="Fuente_20_de_20_párrafo_20_predeter."><text:span text:style-name="T136">Contidos disruptivos nas redes: información veraz,</text:span></text:span><text:span text:style-name="T136"> </text:span><text:span text:style-name="Fuente_20_de_20_párrafo_20_predeter."><text:span text:style-name="T138">fake</text:span></text:span><text:span text:style-name="T136">-</text:span><text:span text:style-name="Fuente_20_de_20_párrafo_20_predeter."><text:span text:style-name="T138">news</text:span></text:span><text:span text:style-name="Fuente_20_de_20_párrafo_20_predeter."><text:span text:style-name="T136">, </text:span></text:span><text:span text:style-name="Fuente_20_de_20_párrafo_20_predeter."><text:span text:style-name="T150">carocas</text:span></text:span><text:span text:style-name="Fuente_20_de_20_párrafo_20_predeter."><text:span text:style-name="T136">, estafas, incitación ao odio, perfilado de comportamento, suplantación de personalidade, monetización, sexting, grooming, pornografía, captación de datos, ciberacoso, dependencia tecnolóxica, cosmeticorexia, etc.</text:span></text:span></text:p>
        </text:list-item>
        <text:list-item>
          <text:p text:style-name="P132">Seguridade de dispositivos: medidas preventivas e correctivas para facer fronte a riscos, ameazas e ataques a dispositivos.</text:p>
        </text:list-item>
        <text:list-item>
          <text:p text:style-name="P132">Seguridade e protección de datos: identidade, reputación dixital, privacidade e pegada dixital. Problemáticas persoais asociadas ao uso de redes sociais, as identidades virtuais e comunicación persoal baseada en mensaxería.</text:p>
        </text:list-item>
        <text:list-item>
          <text:p text:style-name="P132">Actividade na rede: liberdade de expresión, etiqueta dixital, propiedade intelectual e licenzas de uso.</text:p>
        </text:list-item>
        <text:list-item>
          <text:p text:style-name="P132">Educación mediática: xornalismo dixital, blogosfera e estratexias comunicativas. Ferramentas para detectar noticias falsas e fraudes.</text:p>
        </text:list-item>
        <text:list-item>
          <text:p text:style-name="P132">Xestións administrativas: servizos públicos en liña, rexistros dixitais e certificados oficiais.</text:p>
        </text:list-item>
        <text:list-item>
          <text:p text:style-name="P132">Comercio electrónico: facturas dixitais, formas de pago e criptomoedas.</text:p>
        </text:list-item>
        <text:list-item>
          <text:p text:style-name="P132">Ética no uso de datos e ferramentas dixitais: intelixencia artificial, rumbos algorítmicos e ideolóxicos, obsolescencia programada e soberanía tecnolóxica.</text:p>
        </text:list-item>
        <text:list-item>
          <text:p text:style-name="P132">Impacto ambiental e nos dereitos humanos das tecnoloxías dixitais. Hábitos para reducir a pegada ambiental.</text:p>
        </text:list-item>
        <text:list-item>
          <text:p text:style-name="P132">Activismo en liña: plataformas de iniciativa cidadá, cibervoluntariado e comunidades de hardware e software libres.</text:p>
        </text:list-item>
        <text:list-item>
          <text:p text:style-name="P132">Intelixencia Artificial. Fundamento, aplicacións, características do <text:span text:style-name="T126">prompt</text:span> e estratexias lingüísticas para optimizar o seu funcionamento. Funcións substituídas pola IA no ámbito da información e a organización social. Enfoque ético da IA (suplantación, efectos persoais e sociais do seu uso...). Impacto ambiental da IA.</text:p>
        </text:list-item>
        <text:list-item>
          <text:p text:style-name="P132">Intelixencia Artificial Xenerativa (IAG). Fundamento e aplicacións nas esferas da comunicación e a creación de produtos. Riscos asociados á substitución das funcións humanas e a construción de realidades virtuais. Efectos da súa incorporación habitual sobre as capacidades humanas básicas.</text:p>
        </text:list-item>
      </text:list>
      <text:h text:style-name="Heading_20_2" text:outline-level="2"><text:bookmark-start text:name="Uso.dispos..digit.2"/><text:bookmark-start text:name="__RefHeading___Toc49144_3229346121"/><text:span text:style-name="Fuente_20_de_20_párrafo_20_predeter."><text:span text:style-name="T102">Uso dos dispositivos dixitais na etapa de Secundaria</text:span></text:span><text:bookmark-end text:name="Uso.dispos..digit.2"/><text:span text:style-name="Fuente_20_de_20_párrafo_20_predeter."><text:span text:style-name="T102"> <text:s text:c="2"/></text:span></text:span><text:span text:style-name="Fuente_20_de_20_párrafo_20_predeter."><text:span text:style-name="T156"><text:s text:c="10"/></text:span></text:span><text:a xlink:type="simple" xlink:href="#Indice" text:style-name="Internet_20_link" text:visited-style-name="Visited_20_Internet_20_Link"><text:span text:style-name="Internet_20_link"><text:span text:style-name="T82">∆</text:span></text:span></text:a><text:bookmark-end text:name="__RefHeading___Toc49144_3229346121"/></text:h>
      <text:list text:style-name="L38">
        <text:list-item>
          <text:p text:style-name="P84"><text:span text:style-name="Fuente_20_de_20_párrafo_20_predeter."><text:span text:style-name="T136">Os dispositivos dixitais que se utilicen no centro serán propiedade do mesmo. Descártase o uso de dispositivos individuais privados por parte do alumnado.</text:span></text:span></text:p>
        </text:list-item>
        <text:list-item>
          <text:p text:style-name="P84"><text:span text:style-name="Fuente_20_de_20_párrafo_20_predeter."><text:span text:style-name="T136">O tempo de uso adecuarase ás recomendacións da Asociación Española de Pediatría (2024) ou á normativa autonómica sobre tempos máximos si esta é máis restritiva que a primeira:</text:span></text:span><text:span text:style-name="T136"> </text:span><text:span text:style-name="Tipo_20_de_20_letra_20_predefinido_20_do_20_parágrafo"><text:span text:style-name="T136">entre 0 e 2 horas como máximo diarias, incluíndo uso de pantallas fóra do ámbito escolar. </text:span></text:span><text:soft-page-break/><text:span text:style-name="Tipo_20_de_20_letra_20_predefinido_20_do_20_parágrafo"><text:span text:style-name="T136">Para determinar os límites de tempo aplicables, solicitarase información do alumnado sobre tempos medios de uso de dispositivos dixitais fóra do horario lectivo.</text:span></text:span></text:p>
        </text:list-item>
        <text:list-item>
          <text:p text:style-name="P84"><text:span text:style-name="Fuente_20_de_20_párrafo_20_predeter."><text:span text:style-name="T136">Os dispositivos, utilizaranse no desenvolvemento das materias de</text:span></text:span><text:span text:style-name="T136"> </text:span><text:span text:style-name="Fuente_20_de_20_párrafo_20_predeter."><text:span text:style-name="T141">Tecnoloxía e Dixitalización (obrigatorias en 2º e 3º de ESO; optativas en 4º de ESO)</text:span></text:span><text:span text:style-name="T136"> </text:span><text:span text:style-name="Fuente_20_de_20_párrafo_20_predeter."><text:span text:style-name="T136">e a materia optativa de</text:span></text:span><text:span text:style-name="T136"> </text:span><text:span text:style-name="Fuente_20_de_20_párrafo_20_predeter."><text:span text:style-name="T141">Computación</text:span></text:span><text:span text:style-name="T136"> – </text:span><text:span text:style-name="Fuente_20_de_20_párrafo_20_predeter."><text:span text:style-name="T141">pensamento computacional</text:span></text:span><text:span text:style-name="T136"> </text:span><text:span text:style-name="Fuente_20_de_20_párrafo_20_predeter."><text:span text:style-name="T141">(1º, 2º e 3º de ESO).</text:span></text:span></text:p>
        </text:list-item>
        <text:list-item>
          <text:p text:style-name="P84"><text:span text:style-name="Fuente_20_de_20_párrafo_20_predeter."><text:span text:style-name="T136">Complementariamente, utilizaranse</text:span></text:span><text:span text:style-name="T136"> </text:span><text:span text:style-name="Fuente_20_de_20_párrafo_20_predeter."><text:span text:style-name="T141">no resto de materias</text:span></text:span><text:span text:style-name="T136"> </text:span><text:span text:style-name="Fuente_20_de_20_párrafo_20_predeter."><text:span text:style-name="T136">para acceder a información relevante que se empregue logo en procesos complexos, cos criterios de tempos máximo de pantalla e usos que establece esta Estratexia.</text:span></text:span></text:p>
        </text:list-item>
        <text:list-item>
          <text:p text:style-name="P84"><text:span text:style-name="Fuente_20_de_20_párrafo_20_predeter."><text:span text:style-name="T26">Puntualmente, acudirase a ferramentas dixitais de organización de contido (presentacións, edición de textos, edición de podcast ou vídeo, infografías...) xustificándose como forma de apontoar ou exemplificar aprendizaxes, presentar un produto como culminación dun proceso de aprendizaxe, ou obter información suplementaria relevante, seguindo o criterio principal de priorizar as aprendizaxes vivenciais (“actividades desenchufadas” ou analóxicas) e a lectura , escritura en papel ou producións manuais.</text:span></text:span></text:p>
        </text:list-item>
      </text:list>
      <text:list text:style-name="L39">
        <text:list-item>
          <text:p text:style-name="P133">Non se utilizarán plataformas dixitais para o envío de traballos realizados en casa, o encargo de tarefas ou a comunicación entre alumnado e profesorado, co fin de fomentar o desenvolvemento de habilidades analóxicas e os tempos de desconexión na contorna familiar.</text:p>
        </text:list-item>
        <text:list-item>
          <text:p text:style-name="P103">O profesorado avisará á familia (mediante nota en axenda, correo electrónico ou plataforma de comunicación, seguindo o medio elixido pola familia para recibir este tipo de comunicacións) sobre a necesidade extraordinaria de uso de dispositivos dixitais familiares para tarefas específicas concretas (procura dunha información, elaboración dun texto en formato dixital, visualización dun <text:span text:style-name="T128">titorial</text:span>, etc.), solicitando como condición imprescindible a supervisión próxima do alumno e a implicación no uso axeitado dos medios dixitais. Porase a disposición das familias, ao longo de todo o curso, información con pautas para realizar un uso axeitado dos medios dixitais e facilitarase un medio de contacto para as familias que demanden máis información neste sentido.</text:p>
        </text:list-item>
        <text:list-item>
          <text:p text:style-name="P166">O uso de dispositivos dixitais contará coa supervisión próxima do profesorado durante o tempo de aula.</text:p>
        </text:list-item>
      </text:list>
      <text:p text:style-name="P165">Cun enfoque protector e a modo de exemplos, a utilización de pantallas individuais podería circunscribirse, como exemplos, a:</text:p>
      <text:list text:style-name="L40">
        <text:list-item>
          <text:p text:style-name="P167">Final de proxectos de desenvolvemento temporal longo, coa realización dun podcast e o traballo sobre o mesmo; coa elaboración dun documento final con procesador de textos e inserción de imaxes ou vídeos, infografía, etc</text:p>
        </text:list-item>
        <text:list-item>
          <text:p text:style-name="P105">Final de trimestre ou curso, a través dunha ferramenta dixital de presentación utilizando software libre, e a elaboración dun material con algún dos contidos desenvolvidos durante o curso.</text:p>
        </text:list-item>
        <text:list-item>
          <text:p text:style-name="P105"><text:s/>Eventos especiais coa exposición de pezas documentais en vídeo sobre algún dos contidos traballados en clase.</text:p>
        </text:list-item>
      </text:list>
      <text:p text:style-name="P176"/>
      <text:h text:style-name="Heading_20_2" text:outline-level="2"><text:bookmark-start text:name="Perfilessalida.descriptores.operativo"/><text:bookmark-start text:name="__RefHeading___Toc49146_3229346121"/><text:soft-page-break/><text:span text:style-name="Tipo_20_de_20_letra_20_predefinido_20_do_20_parágrafo"><text:span text:style-name="T102">Perfís de saída e descritores operativos</text:span></text:span><text:bookmark-end text:name="Perfilessalida.descriptores.operativo"/><text:span text:style-name="T105"> </text:span><text:span text:style-name="Tipo_20_de_20_letra_20_predefinido_20_do_20_parágrafo"><text:span text:style-name="T102">baseados na </text:span></text:span><text:span text:style-name="Tipo_20_de_20_letra_20_predefinido_20_do_20_parágrafo"><text:span text:style-name="T103">L</text:span></text:span><text:span text:style-name="Tipo_20_de_20_letra_20_predefinido_20_do_20_parágrafo"><text:span text:style-name="T102">ei </text:span></text:span><text:span text:style-name="Tipo_20_de_20_letra_20_predefinido_20_do_20_parágrafo"><text:span text:style-name="T103">O</text:span></text:span><text:span text:style-name="Tipo_20_de_20_letra_20_predefinido_20_do_20_parágrafo"><text:span text:style-name="T102">rgánica 3</text:span></text:span><text:span text:style-name="T105">/</text:span><text:span text:style-name="Tipo_20_de_20_letra_20_predefinido_20_do_20_parágrafo"><text:span text:style-name="T102">2020, de 29 de decembro (</text:span></text:span><text:span text:style-name="Tipo_20_de_20_letra_20_predefinido_20_do_20_parágrafo"><text:span text:style-name="T103">LOMLOE</text:span></text:span><text:span text:style-name="Tipo_20_de_20_letra_20_predefinido_20_do_20_parágrafo"><text:span text:style-name="T102">) para </text:span></text:span><text:span text:style-name="Tipo_20_de_20_letra_20_predefinido_20_do_20_parágrafo"><text:span text:style-name="T103">P</text:span></text:span><text:span text:style-name="Tipo_20_de_20_letra_20_predefinido_20_do_20_parágrafo"><text:span text:style-name="T102">rimaria e </text:span></text:span><text:span text:style-name="Tipo_20_de_20_letra_20_predefinido_20_do_20_parágrafo"><text:span text:style-name="T103">S</text:span></text:span><text:span text:style-name="Tipo_20_de_20_letra_20_predefinido_20_do_20_parágrafo"><text:span text:style-name="T102">ecundaria </text:span></text:span><text:span text:style-name="Tipo_20_de_20_letra_20_predefinido_20_do_20_parágrafo"><text:span text:style-name="T103">O</text:span></text:span><text:span text:style-name="Tipo_20_de_20_letra_20_predefinido_20_do_20_parágrafo"><text:span text:style-name="T102">brigatoria </text:span></text:span><text:span text:style-name="Tipo_20_de_20_letra_20_predefinido_20_do_20_parágrafo"><text:span text:style-name="T156"><text:s text:c="7"/></text:span></text:span><text:a xlink:type="simple" xlink:href="#Indice" text:style-name="Internet_20_link" text:visited-style-name="Visited_20_Internet_20_Link"><text:span text:style-name="Internet_20_link"><text:span text:style-name="T82">∆</text:span></text:span></text:a><text:bookmark-end text:name="__RefHeading___Toc49146_3229346121"/></text:h>
      <text:p text:style-name="P210"/>
      <table:table table:name="Tabla1" table:style-name="Tabla1">
        <table:table-column table:style-name="Tabla1.A"/>
        <table:table-column table:style-name="Tabla1.B"/>
        <table:table-header-rows>
          <table:table-row>
            <table:table-cell table:style-name="Tabla1.A1" office:value-type="string">
              <text:p text:style-name="P43"><text:bookmark text:name="ctabla00-columna01"/>Ao completar a Educación Primaria,</text:p>
              <text:p text:style-name="P43"><text:bookmark text:name="ctabla00-columna11"/>o alumno ou alumna...</text:p>
            </table:table-cell>
            <table:table-cell table:style-name="Tabla1.A1" office:value-type="string">
              <text:p text:style-name="P43">Ao completar o ensino básico <text:s/></text:p>
              <text:p text:style-name="P25"><text:span text:style-name="Tipo_20_de_20_letra_20_predefinido_20_do_20_parágrafo"><text:span text:style-name="T151">[Primaria + Secundaria obrigatoria]</text:span></text:span></text:p>
              <text:p text:style-name="P43"><text:s/>o alumno ou a alumna…</text:p>
            </table:table-cell>
          </table:table-row>
        </table:table-header-rows>
        <table:table-row>
          <table:table-cell table:style-name="Tabla1.A1" office:value-type="string">
            <text:p text:style-name="P26"><text:span text:style-name="Tipo_20_de_20_letra_20_predefinido_20_do_20_parágrafo"><text:span text:style-name="T136">CD1.</text:span></text:span><text:span text:style-name="T136"> </text:span><text:span text:style-name="Tipo_20_de_20_letra_20_predefinido_20_do_20_parágrafo"><text:span text:style-name="T26">Desenvolve a capacidade e o coñecemento para realizar procuras de información en Internet, facendo uso d</text:span></text:span><text:span text:style-name="Tipo_20_de_20_letra_20_predefinido_20_do_20_parágrafo"><text:span text:style-name="T136">e estratexias sinxelas para o tratamento da información (palabras crave, selección de información relevante, organización de datos</text:span></text:span><text:span text:style-name="T136">…</text:span><text:span text:style-name="Tipo_20_de_20_letra_20_predefinido_20_do_20_parágrafo"><text:span text:style-name="T136">).</text:span></text:span></text:p>
          </table:table-cell>
          <table:table-cell table:style-name="Tabla1.A1" office:value-type="string">
            <text:p text:style-name="P26"><text:span text:style-name="Tipo_20_de_20_letra_20_predefinido_20_do_20_parágrafo"><text:span text:style-name="T136">CD1.</text:span></text:span><text:span text:style-name="T136"> </text:span><text:span text:style-name="Tipo_20_de_20_letra_20_predefinido_20_do_20_parágrafo"><text:span text:style-name="T26">Realiza procuras en internet atendendo a criterios de validez, calidade, actualidade e fiabilidade, seleccionando os resultados de maneira crítica e arquivándoos, para recuperalos, referencialos e reutilizalos, respectando a propiedade intelectual.</text:span></text:span></text:p>
          </table:table-cell>
        </table:table-row>
        <table:table-row>
          <table:table-cell table:style-name="Tabla1.A1" office:value-type="string">
            <text:p text:style-name="P26"><text:span text:style-name="Tipo_20_de_20_letra_20_predefinido_20_do_20_parágrafo"><text:span text:style-name="T136">CD2.</text:span></text:span><text:span text:style-name="T136"> </text:span><text:span text:style-name="Tipo_20_de_20_letra_20_predefinido_20_do_20_parágrafo"><text:span text:style-name="T26">Desenvolve a capacidade para crear, integrar e reelaborar contidos dixitais en distintos formatos</text:span></text:span><text:span text:style-name="T136"> <text:s/></text:span><text:span text:style-name="Tipo_20_de_20_letra_20_predefinido_20_do_20_parágrafo"><text:span text:style-name="T136">(texto, táboa, imaxe, audio, vídeo, programa informático...) para expresar ideas, sentimentos e coñecementos, respectando a propiedade intelectual e os dereitos de autor dos contidos</text:span></text:span></text:p>
          </table:table-cell>
          <table:table-cell table:style-name="Tabla1.A1" office:value-type="string">
            <text:p text:style-name="P26"><text:span text:style-name="Tipo_20_de_20_letra_20_predefinido_20_do_20_parágrafo"><text:span text:style-name="T136">CD2. Xestiona e utiliza a súa contorna persoal dixital de aprendizaxe para construír coñecemento</text:span></text:span><text:span text:style-name="T136"> </text:span><text:span text:style-name="Tipo_20_de_20_letra_20_predefinido_20_do_20_parágrafo"><text:span text:style-name="T26">e crear contidos dixitais, mediante estratexias de tratamento da información e o uso de diferentes ferramentas dixitais, seleccionando e configurando a máis axeitada en función da tarefa e das súas necesidades de aprendizaxe permanente.</text:span></text:span></text:p>
          </table:table-cell>
        </table:table-row>
        <table:table-row>
          <table:table-cell table:style-name="Tabla1.A1" office:value-type="string">
            <text:p text:style-name="P26"><text:span text:style-name="Tipo_20_de_20_letra_20_predefinido_20_do_20_parágrafo"><text:span text:style-name="T136">CD</text:span></text:span><text:span text:style-name="Tipo_20_de_20_letra_20_predefinido_20_do_20_parágrafo"><text:span text:style-name="T26">3. Participa en actividades ou proxectos escolares</text:span></text:span><text:span text:style-name="T136"> <text:s/></text:span><text:span text:style-name="Tipo_20_de_20_letra_20_predefinido_20_do_20_parágrafo"><text:span text:style-name="T26">para construír novo coñecemento, comunicarse, traballar cooperativamente, e compartir datos e contidos, desenvolvendo as destrezas informativas e comunicativas básicas.</text:span></text:span></text:p>
          </table:table-cell>
          <table:table-cell table:style-name="Tabla1.A1" office:value-type="string">
            <text:p text:style-name="P26"><text:span text:style-name="Tipo_20_de_20_letra_20_predefinido_20_do_20_parágrafo"><text:span text:style-name="T26">CD3. Comunícase, participa, colabora e interactúa compartindo contidos, datos e información mediante ferramentas ou plataformas virtuais, e xestiona de maneira responsable as súas accións e a súa privacidade para poder exercer unha cidadanía dixital activa, cívica e reflexiva.</text:span></text:span></text:p>
          </table:table-cell>
        </table:table-row>
        <table:table-row>
          <table:table-cell table:style-name="Tabla1.A1" office:value-type="string">
            <text:p text:style-name="P26"><text:span text:style-name="Tipo_20_de_20_letra_20_predefinido_20_do_20_parágrafo"><text:span text:style-name="T136">CD4. Coñece os riscos e adopta, coa orientación do docente, medidas preventivas enfocadas nas contornas dixitais para protexer os dispositivos, os datos persoais, a saúde e o medioambiente,</text:span></text:span><text:span text:style-name="T136"> </text:span><text:span text:style-name="Tipo_20_de_20_letra_20_predefinido_20_do_20_parágrafo"><text:span text:style-name="T26">na perspectiva do</text:span></text:span><text:span text:style-name="T136"> </text:span><text:span text:style-name="Tipo_20_de_20_letra_20_predefinido_20_do_20_parágrafo"><text:span text:style-name="T136">uso seguro, saudable e sostible de devanditas tecnoloxías.</text:span></text:span></text:p>
          </table:table-cell>
          <table:table-cell table:style-name="Tabla1.A1" office:value-type="string">
            <text:p text:style-name="P44">CD4. Identifica riscos e adopta medidas preventivas ao usar as tecnoloxías dixitais para protexer os dispositivos, os datos persoais, a saúde e o medioambiente, e para tomar conciencia da importancia e necesidade de facer un uso crítico, legal, seguro, saudable e sostible de devanditas tecnoloxías.</text:p>
          </table:table-cell>
        </table:table-row>
        <table:table-row>
          <table:table-cell table:style-name="Tabla1.A1" office:value-type="string">
            <text:p text:style-name="P26"><text:span text:style-name="Tipo_20_de_20_letra_20_predefinido_20_do_20_parágrafo"><text:span text:style-name="T136">CD5. Iníciase no desenvolvemento de solucións dixitais</text:span></text:span><text:span text:style-name="T136"> </text:span><text:span text:style-name="Tipo_20_de_20_letra_20_predefinido_20_do_20_parágrafo"><text:span text:style-name="T26">ou analóxicas</text:span></text:span><text:span text:style-name="T136"> </text:span><text:span text:style-name="Tipo_20_de_20_letra_20_predefinido_20_do_20_parágrafo"><text:span text:style-name="T136">sinxelas (programación informática por bloques, robótica educativa</text:span></text:span><text:span text:style-name="T136">…</text:span><text:span text:style-name="Tipo_20_de_20_letra_20_predefinido_20_do_20_parágrafo"><text:span text:style-name="T136">) para resolver problemas concretos ou retos propostos de maneira creativa, solicitando axuda en caso necesario.</text:span></text:span></text:p>
          </table:table-cell>
          <table:table-cell table:style-name="Tabla1.A1" office:value-type="string">
            <text:p text:style-name="P26"><text:span text:style-name="Tipo_20_de_20_letra_20_predefinido_20_do_20_parágrafo"><text:span text:style-name="T26">CD5. Desenvolve aplicacións informáticas sinxelas e solucións tecnolóxicas creativas e de baixa pegada ambiental para resolver problemas concretos ou responder a retos propostos, mostrando interese e curiosidade pola evolución das tecnoloxías dixitais e polo seu desenvolvemento sostible e uso ético.</text:span></text:span></text:p>
          </table:table-cell>
        </table:table-row>
      </table:table>
      <text:h text:style-name="Heading_20_1" text:outline-level="1"><text:bookmark-start text:name="DESARRO.PENSAMIENTO.cOMPUTACIONAL"/><text:bookmark-start text:name="__RefHeading___Toc49148_3229346121"/><text:soft-page-break/><text:span text:style-name="Fuente_20_de_20_párrafo_20_predeter."><text:span text:style-name="T102">DESENVOLVEMENTO DO</text:span></text:span><text:span text:style-name="T105"> </text:span><text:span text:style-name="Fuente_20_de_20_párrafo_20_predeter."><text:span text:style-name="T106">PENSAMENTO COMPUTACIONAL</text:span></text:span><text:bookmark-end text:name="DESARRO.PENSAMIENTO.cOMPUTACIONAL"/><text:span text:style-name="T105"> </text:span><text:span text:style-name="Fuente_20_de_20_párrafo_20_predeter."><text:span text:style-name="T102">MINIMIZANDO A EXPOSICIÓN A PANTALLAS. <text:s text:c="2"/></text:span></text:span><text:span text:style-name="Fuente_20_de_20_párrafo_20_predeter."><text:span text:style-name="T156"><text:s text:c="6"/></text:span></text:span><text:a xlink:type="simple" xlink:href="#Indice" text:style-name="Internet_20_link" text:visited-style-name="Visited_20_Internet_20_Link"><text:span text:style-name="Internet_20_link"><text:span text:style-name="T82">∆</text:span></text:span></text:a><text:bookmark-end text:name="__RefHeading___Toc49148_3229346121"/></text:h>
      <text:p text:style-name="P211">O pensamento computacional é unha habilidade cognitiva que capacita para formular, analizar, representar e resolver tarefas ou retos. Particularmente no período de nenez e adolescencia, o desenvolvemento desta habilidade constrúese partindo da interacción co medio (natural e social), tanto mellor canto máis ricas sexan as experiencias reais nas que se combinen as habilidades motoras, intelectuais e emocionais e maior sexa a implicación das persoas adultas de referencia (profesorado e familia).</text:p>
      <text:p text:style-name="P7"><text:span text:style-name="Strong_20_Emphasis"><text:span text:style-name="T151">Para traballar o pensamento computacional, incidiremos especialmente nas condicións e nas actitudes que o favorecen:</text:span></text:span></text:p>
      <text:list text:style-name="L41">
        <text:list-item>
          <text:p text:style-name="P212">A persistencia ante problemas e o gusto por abordar as solucións</text:p>
        </text:list-item>
        <text:list-item>
          <text:p text:style-name="P212">A reflexión e o razoamento, nun ambiente de acougo e sen distraccións</text:p>
        </text:list-item>
        <text:list-item>
          <text:p text:style-name="P212">A confianza e a paciencia á hora de manexar situacións complicadas.</text:p>
        </text:list-item>
        <text:list-item>
          <text:p text:style-name="P213">O estímulo do traballo persoal como achega ao esforzo colectivo</text:p>
        </text:list-item>
      </text:list>
      <text:p text:style-name="P211">Os obxectivos e actividades que van desenvolver o pensamento computacional adáptanse ás etapas psicoevolutivas das nenas e nenos, aos seus intereses e á relación coas demais áreas do currículo.</text:p>
      <text:p text:style-name="P5"><text:span text:style-name="Fuente_20_de_20_párrafo_20_predeter."><text:span text:style-name="T136">A lei de educación LOMLOE pon especial énfase no fomento deste tipo de pensamento e na programación intencional de obxectivos e actividades. En Primeiro e Segundo Ciclos de Primaria, a lei determina que se poderán elixir actividades vivenciais (actividades que denomina</text:span></text:span><text:span text:style-name="T136"> “</text:span><text:span text:style-name="Fuente_20_de_20_párrafo_20_predeter."><text:span text:style-name="T136">desenchufadas</text:span></text:span><text:span text:style-name="T136">” </text:span><text:span text:style-name="Fuente_20_de_20_párrafo_20_predeter."><text:span text:style-name="T136">ou</text:span></text:span><text:span text:style-name="T136"> “</text:span><text:span text:style-name="Fuente_20_de_20_párrafo_20_predeter."><text:span text:style-name="T136">analóxicas</text:span></text:span><text:span text:style-name="T136">”</text:span><text:span text:style-name="Fuente_20_de_20_párrafo_20_predeter."><text:span text:style-name="T136">) non suxeitas ao uso de pantallas e teclados. Para o Terceiro Ciclo, indica que se desenvolverá</text:span></text:span><text:span text:style-name="T136"> “</text:span><text:span text:style-name="Fuente_20_de_20_párrafo_20_predeter."><text:span text:style-name="T26">un produto final que dea solución a un problema de deseño, probándoa en equipo</text:span></text:span><text:span text:style-name="T136">”</text:span><text:span text:style-name="Fuente_20_de_20_párrafo_20_predeter."><text:span text:style-name="T26">, ben a través de prototipos, ben a través de solucións dixitais. No caso de Secundaria, o decreto de ensinos mínimos sitúa o pensamento computacional como un dos catro bloques en que se clasifican os saberes básicos da materia de Tecnoloxía.</text:span></text:span></text:p>
      <text:p text:style-name="P5"><text:span text:style-name="Fuente_20_de_20_párrafo_20_predeter."><text:span text:style-name="T26">Baseándonos nestas premisas legais, e tomando en consideración a natureza do pensamento computacional, as condicións de aprendizaxe que o favorecen ou dificultan e a necesaria compatibilidade cos obxectivos de redución de pegada ambiental que a mesma LOMLOE determina, establecemos os seguintes criterios de desenvolvemento, modelos de actividades e criterios de avaliación (baseados na lei):</text:span></text:span></text:p>
      <text:h text:style-name="Heading_20_2" text:outline-level="2"><text:bookmark-start text:name="Criterios-de-desarrollo"/><text:bookmark-start text:name="__RefHeading___Toc49150_3229346121"/><text:span text:style-name="Tipo_20_de_20_letra_20_predefinido_20_do_20_parágrafo"><text:span text:style-name="T102">Criterios de desenvolvemento</text:span></text:span><text:bookmark-end text:name="Criterios-de-desarrollo"/><text:span text:style-name="Tipo_20_de_20_letra_20_predefinido_20_do_20_parágrafo"><text:span text:style-name="T102">. <text:s/></text:span></text:span><text:span text:style-name="Tipo_20_de_20_letra_20_predefinido_20_do_20_parágrafo"><text:span text:style-name="T54"><text:s text:c="8"/></text:span></text:span><text:a xlink:type="simple" xlink:href="#Indice" text:style-name="Internet_20_link" text:visited-style-name="Visited_20_Internet_20_Link"><text:span text:style-name="Internet_20_link"><text:span text:style-name="T82">∆</text:span></text:span></text:a><text:bookmark-end text:name="__RefHeading___Toc49150_3229346121"/></text:h>
      <text:p text:style-name="P189">Para a consecución deste obxectivo, o colexio organizará as actividades seguindo os seguintes criterios xerais:</text:p>
      <text:p text:style-name="P5"><text:span text:style-name="T136">- <text:s/></text:span><text:span text:style-name="Fuente_20_de_20_párrafo_20_predeter."><text:span text:style-name="T26">No caso do</text:span></text:span><text:span text:style-name="T136"> </text:span><text:span text:style-name="Fuente_20_de_20_párrafo_20_predeter."><text:span text:style-name="T27">primeiro e segundo ciclos de Primaria</text:span></text:span><text:span text:style-name="Fuente_20_de_20_párrafo_20_predeter."><text:span text:style-name="T26">, traballarase o pensamento computacional...</text:span></text:span></text:p>
      <text:list text:style-name="L42">
        <text:list-item>
          <text:p text:style-name="P186"><text:span text:style-name="Fuente_20_de_20_párrafo_20_predeter."><text:span text:style-name="T26">A través de actividades vivenciais que incorporen habilidades diversas e susciten a reflexión persoal e a cooperación grupal.</text:span></text:span></text:p>
        </text:list-item>
        <text:list-item>
          <text:p text:style-name="P186"><text:span text:style-name="Fuente_20_de_20_párrafo_20_predeter."><text:span text:style-name="T26">Abordando a robótica con prototipos reais, accionados polos propios compañeiros/as de forma manual, seguindo algoritmos dados.</text:span></text:span></text:p>
        </text:list-item>
      </text:list>
      <text:p text:style-name="P5"><text:span text:style-name="T136">- <text:s/></text:span><text:span text:style-name="Fuente_20_de_20_párrafo_20_predeter."><text:span text:style-name="T26">No caso do</text:span></text:span><text:span text:style-name="T136"> </text:span><text:span text:style-name="Fuente_20_de_20_párrafo_20_predeter."><text:span text:style-name="T27">terceiro ciclo de Primaria</text:span></text:span><text:span text:style-name="Fuente_20_de_20_párrafo_20_predeter."><text:span text:style-name="T26">, traballarase o pensamento computacional...</text:span></text:span></text:p>
      <text:list text:style-name="L43">
        <text:list-item>
          <text:p text:style-name="P187"><text:soft-page-break/><text:span text:style-name="Fuente_20_de_20_párrafo_20_predeter."><text:span text:style-name="T26">Priorizando as actividades vivenciais, prototipos e algoritmos (secuencia de procesos, numeración ou movementos) utilizando materiais de apoio reais (obxectos, papel e lapis, cores, diagramas, cuadrículas, xogos de mesa e materiais escolares).</text:span></text:span></text:p>
        </text:list-item>
        <text:list-item>
          <text:p text:style-name="P188"><text:span text:style-name="Fuente_20_de_20_párrafo_20_predeter."><text:span text:style-name="T26">Desenvolvendo unha programación por bloques de forma analóxica, a final do Terceiro Ciclo, para traducila despois a un algoritmo dixital concreto (a través de programas como FSMLogo, Scratch ou similares) que posibilite a visualización dos resultados nun dispositivo. Neste caso, o programa que se elaborou analoxicamente, introducirase nos parámetros propios da contorna dixital elixido como</text:span></text:span><text:span text:style-name="T136"> </text:span><text:span text:style-name="Fuente_20_de_20_párrafo_20_predeter."><text:span text:style-name="T50">paso final</text:span></text:span><text:span text:style-name="T136"> </text:span><text:span text:style-name="Fuente_20_de_20_párrafo_20_predeter."><text:span text:style-name="T26">para o seu testado. Este procedemento en dúas fases ten como fin favorecer ao máximo os procesos de atención e razoamento lóxico</text:span></text:span><text:span text:style-name="T136">-</text:span><text:span text:style-name="Fuente_20_de_20_párrafo_20_predeter."><text:span text:style-name="T26">espacial evitando ao máximo o efecto de distracción (fascinación) das pantallas.</text:span></text:span></text:p>
        </text:list-item>
      </text:list>
      <text:p text:style-name="P37"><text:span text:style-name="T136">- </text:span><text:span text:style-name="Fuente_20_de_20_párrafo_20_predeter."><text:span text:style-name="T26">En</text:span></text:span><text:span text:style-name="T136"> </text:span><text:span text:style-name="Fuente_20_de_20_párrafo_20_predeter."><text:span text:style-name="T27">Secundaria</text:span></text:span><text:span text:style-name="Fuente_20_de_20_párrafo_20_predeter."><text:span text:style-name="T26">, traballarase o pensamento computacional:</text:span></text:span></text:p>
      <text:list text:continue-numbering="true" text:style-name="L43">
        <text:list-item>
          <text:p text:style-name="P187"><text:span text:style-name="Fuente_20_de_20_párrafo_20_predeter."><text:span text:style-name="T26">Fomentando as actividades vivenciais, prototipos e algoritmos (secuencia de procesos, numeración ou movementos) utilizando materiais de apoio reais (obxectos, papel e lapis, cores, diagramas, cuadrículas, xogos de mesa e materiais escolares).</text:span></text:span></text:p>
        </text:list-item>
        <text:list-item>
          <text:p text:style-name="P187"><text:span text:style-name="Fuente_20_de_20_párrafo_20_predeter."><text:span text:style-name="T26">Aplicando os procedementos específicos para a configuración de equipos, descarga de utilidades, colaboración en rede, aplicación dixital de programacións robóticas elaboradas analoxicamente e protocolos para a colaboración en rede.</text:span></text:span></text:p>
        </text:list-item>
      </text:list>
      <text:h text:style-name="Heading_20_2" text:outline-level="2"><text:bookmark-start text:name="Crit.evaluaci.pensam.comp."/><text:bookmark-start text:name="__RefHeading___Toc49152_3229346121"/><text:span text:style-name="T109">Criterios de avaliación sobre pensamento computacional</text:span><text:bookmark-end text:name="Crit.evaluaci.pensam.comp."/><text:span text:style-name="T109"> <text:s/>establecidos na lei de educación LOMLOE. <text:s text:c="2"/></text:span><text:span text:style-name="T57"><text:s text:c="7"/></text:span><text:a xlink:type="simple" xlink:href="#Indice" text:style-name="Internet_20_link" text:visited-style-name="Visited_20_Internet_20_Link"><text:span text:style-name="Internet_20_link"><text:span text:style-name="T84">∆</text:span></text:span></text:a><text:bookmark-end text:name="__RefHeading___Toc49152_3229346121"/></text:h>
      <text:p text:style-name="P38"><text:span text:style-name="Fuente_20_de_20_párrafo_20_predeter."><text:span text:style-name="T27">PRIMARIA. Criterios de Avaliación relacionados coa competencia dixital</text:span></text:span><text:span text:style-name="T136"> </text:span><text:span text:style-name="Fuente_20_de_20_párrafo_20_predeter."><text:span text:style-name="T26">(Segundo Real Decreto 157</text:span></text:span><text:span text:style-name="T136">/</text:span><text:span text:style-name="Fuente_20_de_20_párrafo_20_predeter."><text:span text:style-name="T26">2022, de 1 de marzo, polo que se establecen a ordenación e os ensinos mínimos da Educación Primaria, Anexo II: Áreas de</text:span></text:span><text:span text:style-name="T136"> </text:span><text:span text:style-name="Fuente_20_de_20_párrafo_20_predeter."><text:span text:style-name="T27">Educación Primaria</text:span></text:span><text:span text:style-name="Fuente_20_de_20_párrafo_20_predeter."><text:span text:style-name="T26">).</text:span></text:span></text:p>
      <text:p text:style-name="P190">Primeiro Ciclo:</text:p>
      <text:list text:style-name="L44">
        <text:list-item>
          <text:p text:style-name="P194">Realizar, de forma guiada, un produto final sinxelo que dea solución a un problema de necesidade, uso e deseño, probando en grupo diferentes prototipos e utilizando de forma segura os materiais axeitados.</text:p>
        </text:list-item>
        <text:list-item>
          <text:p text:style-name="P168">Presentar de forma oral ou gráfica o produto final dos proxectos de deseño, explicando os pasos seguidos con axuda dun guión.</text:p>
        </text:list-item>
        <text:list-item>
          <text:p text:style-name="P204"><text:span text:style-name="Fuente_20_de_20_párrafo_20_predeter."><text:span text:style-name="T26">Mostrar interese polo pensamento computacional, participando na resolución guiada de problemas sinxelos de programación analóxica.</text:span></text:span></text:p>
        </text:list-item>
      </text:list>
      <text:p text:style-name="P195"/>
      <text:p text:style-name="P191">Segundo Ciclo:</text:p>
      <text:list text:style-name="L45">
        <text:list-item>
          <text:p text:style-name="P169">Construír en equipo un produto final sinxelo que dea solución a un problema de necesidade, uso e deseño, propondo posibles solucións, probando diferentes prototipos e utilizando de forma segura as ferramentas, técnicas e materiais axeitados.</text:p>
        </text:list-item>
        <text:list-item>
          <text:p text:style-name="P169">Presentar o produto final dos proxectos de deseño en diferentes formatos (oral, escrito, esquemas, mapas conceptuais...) e explicando os pasos seguidos.</text:p>
        </text:list-item>
        <text:list-item>
          <text:p text:style-name="P107">Resolver, de forma guiada, problemas sinxelos de programación de secuencias (movemento, máquinas sinxelas...), comprobando si a resposta axústase ao propósito, modificando algoritmos de acordo cos principios básicos do pensamento computacional.</text:p>
        </text:list-item>
      </text:list>
      <text:p text:style-name="P99"><text:soft-page-break/>Terceiro Ciclo:</text:p>
      <text:list text:style-name="L46">
        <text:list-item>
          <text:p text:style-name="P170">Expor problemas de necesidade, uso e deseño que se resolvan coa creación dun prototipo ou solución dixital, avaliando necesidades da contorna e establecendo obxectivos concretos.</text:p>
        </text:list-item>
        <text:list-item>
          <text:p text:style-name="P170">Deseñar posibles solucións aos problemas expostos de acordo con técnicas sinxelas dos proxectos de deseño e pensamento computacional, mediante estratexias básicas de xestión de proxectos conxuntos, tendo en conta os recursos necesarios e establecendo criterios concretos para avaliar o proxecto, verificando si a solución cumpre os criterios obxectivos de validez e calidade establecidos.</text:p>
        </text:list-item>
        <text:list-item>
          <text:p text:style-name="P170">Desenvolver un produto final que dea solución a un problema de deseño, probando en equipo diferentes prototipos ou solucións dixitais e utilizando de forma segura as ferramentas, dispositivos, técnicas e materiais axeitados.</text:p>
        </text:list-item>
        <text:list-item>
          <text:p text:style-name="P108">Comunicar o deseño dun produto final, adaptando a mensaxe e o formato á audiencia, explicando os pasos seguidos, xustificando por que ese prototipo ou solución dixital cumpre cos requisitos do proxecto e propondo posibles retos para futuros proxectos.</text:p>
        </text:list-item>
      </text:list>
      <text:p text:style-name="P106"/>
      <text:p text:style-name="P39"><text:span text:style-name="Fuente_20_de_20_párrafo_20_predeter."><text:span text:style-name="T27">SECUNDARIA. Criterios de Avaliación relacionados co pensamento computacional</text:span></text:span><text:span text:style-name="T136"> </text:span><text:span text:style-name="Fuente_20_de_20_párrafo_20_predeter."><text:span text:style-name="T26">[segundo Real Decreto 217</text:span></text:span><text:span text:style-name="T136">/</text:span><text:span text:style-name="Fuente_20_de_20_párrafo_20_predeter."><text:span text:style-name="T26">2022, de 29 de marzo</text:span></text:span><text:span text:style-name="T136"> - </text:span><text:span text:style-name="Fuente_20_de_20_párrafo_20_predeter."><text:span text:style-name="T26">Ensinos mínimos da</text:span></text:span><text:span text:style-name="T136"> </text:span><text:span text:style-name="Fuente_20_de_20_párrafo_20_predeter."><text:span text:style-name="T27">Educación Secundaria Obrigatoria,</text:span></text:span><text:span text:style-name="T136"> </text:span><text:span text:style-name="Fuente_20_de_20_párrafo_20_predeter."><text:span text:style-name="T26">materia de Tecnoloxía, páx. 166].</text:span></text:span></text:p>
      <text:list text:style-name="L47">
        <text:list-item>
          <text:p text:style-name="P109">Utilizar os principios do pensamento computacional organizando datos, descompondo en partes, recoñecendo patróns, interpretando, modificando e creando algoritmos, para modelizar situacións e resolver problemas de forma eficaz.</text:p>
        </text:list-item>
        <text:list-item>
          <text:p text:style-name="P109">Resolver problemas ou dar explicación a procesos biolóxicos ou xeológico utilizando coñecementos, datos e información proporcionados polo docente, o razoamento lóxico, o pensamento computacional ou recursos dixitais.</text:p>
        </text:list-item>
        <text:list-item>
          <text:p text:style-name="P109">Analizar o deseño dun produto que dea resposta a unha necesidade exposta, avaliando a súa demanda, evolución e previsión de fin de ciclo de vida cun criterio ético, responsable e inclusivo.</text:p>
        </text:list-item>
        <text:list-item>
          <text:p text:style-name="P109">Fabricar produtos e solucións tecnolóxicas, aplicando ferramentas de deseño asistido, técnicas de elaboración manual, mecánica e dixital e utilizando os materiais e recursos mecánicos, eléctricos, electrónicos e dixitais axeitados.</text:p>
        </text:list-item>
        <text:list-item>
          <text:p text:style-name="P109">Deseñar, construír, controlar ou simular sistemas automáticos programables e robots que sexan capaces de realizar tarefas de forma autónoma, aplicando coñecementos de mecánica, electrónica, neumática e compoñentes dos sistemas de control, así como outros coñecementos interdisciplinares.</text:p>
        </text:list-item>
        <text:list-item>
          <text:p text:style-name="P109">Integrar nas máquinas e sistemas tecnolóxicos aplicacións informáticas e tecnoloxías dixitais emerxentes de control e simulación</text:p>
        </text:list-item>
      </text:list>
      <text:h text:style-name="Heading_20_2" text:outline-level="2"><text:bookmark-start text:name="Actividades-tipo"/><text:bookmark-start text:name="__RefHeading___Toc49154_3229346121"/><text:span text:style-name="T97">Actividades-tipo</text:span><text:bookmark-end text:name="Actividades-tipo"/><text:span text:style-name="T97"> para o desenvolvemento do pensamento computacional. </text:span><text:span text:style-name="T135"><text:s text:c="7"/></text:span><text:a xlink:type="simple" xlink:href="#Indice" text:style-name="Internet_20_link" text:visited-style-name="Visited_20_Internet_20_Link"><text:span text:style-name="Internet_20_link"><text:span text:style-name="T90">∆</text:span></text:span></text:a><text:bookmark-end text:name="__RefHeading___Toc49154_3229346121"/></text:h>
      <text:p text:style-name="P40"><text:span text:style-name="Fuente_20_de_20_párrafo_20_predeter."><text:span text:style-name="T27">- PRIMEIRO CICLO DE PRIMARIA.</text:span></text:span></text:p>
      <text:p text:style-name="P200">Utilización didáctica de:</text:p>
      <text:list text:style-name="L48">
        <text:list-item>
          <text:p text:style-name="P206"><text:span text:style-name="Fuente_20_de_20_párrafo_20_predeter."><text:span text:style-name="T51">Crebacabezas</text:span></text:span></text:p>
        </text:list-item>
        <text:list-item>
          <text:p text:style-name="P201"><text:soft-page-break/>Xogos de construción (pezas enca<text:span text:style-name="T129">ixable</text:span> ou non)</text:p>
        </text:list-item>
        <text:list-item>
          <text:p text:style-name="P201">Construción de labirintos, multicami<text:span text:style-name="T129">ñ</text:span>os e expresión algorítmica de itinerarios</text:p>
        </text:list-item>
        <text:list-item>
          <text:p text:style-name="P201">Construción de figuras planas en <text:span text:style-name="T129">x</text:span>eoplanos</text:p>
        </text:list-item>
        <text:list-item>
          <text:p text:style-name="P201">Formulacións de movemento con fichas de domin<text:span text:style-name="T129">ó</text:span>, planos inclinados e canicas</text:p>
        </text:list-item>
        <text:list-item>
          <text:p text:style-name="P201">Cartóns de instrucións de movementos e procesos</text:p>
        </text:list-item>
        <text:list-item>
          <text:p text:style-name="P201">Planificación de eventos sinxelos</text:p>
        </text:list-item>
        <text:list-item>
          <text:p text:style-name="P201">Xogos con cartas de secuencias</text:p>
        </text:list-item>
        <text:list-item>
          <text:p text:style-name="P206"><text:span text:style-name="Fuente_20_de_20_párrafo_20_predeter."><text:span text:style-name="T26">Pictogramas na aula (tempo atmosférico, encargadas, programa do día…)</text:span></text:span></text:p>
        </text:list-item>
      </text:list>
      <text:p text:style-name="P200"/>
      <text:p text:style-name="P192">- SEGUNDO CICLO DE PRIMARIA.</text:p>
      <text:p text:style-name="P200">Actividades tales como:</text:p>
      <text:list text:style-name="L49">
        <text:list-item>
          <text:p text:style-name="P202">Experimentos: planificación e/ou descrición dos procesos</text:p>
        </text:list-item>
        <text:list-item>
          <text:p text:style-name="P202">Construción de labirintos, multicami<text:span text:style-name="T130">ñ</text:span>os e expresión algorítmica de itinerarios</text:p>
        </text:list-item>
        <text:list-item>
          <text:p text:style-name="P202">Construción de figuras planas complexas en <text:span text:style-name="T130">x</text:span>eoplanos</text:p>
        </text:list-item>
        <text:list-item>
          <text:p text:style-name="P202">Rexistros en táboas de dobre entrada</text:p>
        </text:list-item>
        <text:list-item>
          <text:p text:style-name="P202">Uso de cartóns de instrucións de movementos e procesos</text:p>
        </text:list-item>
        <text:list-item>
          <text:p text:style-name="P202">Aplicación de técnicas para a resolución de problemas</text:p>
        </text:list-item>
        <text:list-item>
          <text:p text:style-name="P202">Planificación de eventos (saídas, celebracións, obras de teatro...)</text:p>
        </text:list-item>
        <text:list-item>
          <text:p text:style-name="P202">Proxectos manuais: modelismo e miniescenarios</text:p>
        </text:list-item>
        <text:list-item>
          <text:p text:style-name="P207"><text:span text:style-name="Fuente_20_de_20_párrafo_20_predeter."><text:span text:style-name="T26">Xogos de lóxica espacial e numérica:</text:span></text:span><text:span text:style-name="Tipo_20_de_20_letra_20_predefinido_20_do_20_parágrafo"><text:span text:style-name="T136"> </text:span></text:span><text:span text:style-name="Fuente_20_de_20_párrafo_20_predeter."><text:span text:style-name="T38">sudokus</text:span></text:span><text:span text:style-name="Fuente_20_de_20_párrafo_20_predeter."><text:span text:style-name="T26">, Mastermind, Go</text:span></text:span><text:span text:style-name="Tipo_20_de_20_letra_20_predefinido_20_do_20_parágrafo"><text:span text:style-name="T136">…</text:span></text:span></text:p>
        </text:list-item>
        <text:list-item>
          <text:p text:style-name="P202">Planificación de proxectos de coñecemento</text:p>
        </text:list-item>
        <text:list-item>
          <text:p text:style-name="P202">Elaboración de mapas conceptuais nas diferentes áreas.</text:p>
        </text:list-item>
      </text:list>
      <text:p text:style-name="P200"/>
      <text:p text:style-name="P192">- TERCEIRO CICLO DE PRIMARIA.</text:p>
      <text:p text:style-name="P192"/>
      <text:p text:style-name="P200">Actividades tales como:</text:p>
      <text:list text:style-name="L50">
        <text:list-item>
          <text:p text:style-name="P203">Mapas conceptuais nas diferentes áreas</text:p>
        </text:list-item>
        <text:list-item>
          <text:p text:style-name="P208"><text:span text:style-name="Fuente_20_de_20_párrafo_20_predeter."><text:span text:style-name="T26">Xogos de lóxica espacial e numérica:</text:span></text:span><text:span text:style-name="T136"> </text:span><text:span text:style-name="Fuente_20_de_20_párrafo_20_predeter."><text:span text:style-name="T38">sudokus</text:span></text:span><text:span text:style-name="Fuente_20_de_20_párrafo_20_predeter."><text:span text:style-name="T26">, Mastermind, Go</text:span></text:span><text:span text:style-name="T136">…</text:span></text:p>
        </text:list-item>
        <text:list-item>
          <text:p text:style-name="P203">Proxectos manuais: modelismo e miniescenarios</text:p>
        </text:list-item>
        <text:list-item>
          <text:p text:style-name="P203">Sesións de xadrez, damas e xogos de estratexia. Práctica e invención</text:p>
        </text:list-item>
        <text:list-item>
          <text:p text:style-name="P203">Planificación de proxectos de coñecemento</text:p>
        </text:list-item>
        <text:list-item>
          <text:p text:style-name="P203">Planificación de proxectos de aprendizaxe-servizo</text:p>
        </text:list-item>
        <text:list-item>
          <text:p text:style-name="P203">Planificación de eventos na contorna (viaxes, celebracións, visitas, entrevistas…)</text:p>
        </text:list-item>
        <text:list-item>
          <text:p text:style-name="P208"><text:span text:style-name="Fuente_20_de_20_párrafo_20_predeter."><text:span text:style-name="T26">Elaboración de cartelaría e deseños, priorizando o non dixitais</text:span></text:span></text:p>
        </text:list-item>
        <text:list-item>
          <text:p text:style-name="P208"><text:span text:style-name="Fuente_20_de_20_párrafo_20_predeter."><text:span text:style-name="T26">Itinerarios sobre labirintos e simulación robótica a partir de secuencia de cartóns</text:span></text:span></text:p>
        </text:list-item>
        <text:list-item>
          <text:p text:style-name="P203">Establecemento de regras de xogos expresadas en diagramas de fluxo</text:p>
        </text:list-item>
        <text:list-item>
          <text:p text:style-name="P208"><text:span text:style-name="Fuente_20_de_20_párrafo_20_predeter."><text:span text:style-name="T26">Abordar a expresión numérica en base binaria (6º)</text:span></text:span></text:p>
        </text:list-item>
        <text:list-item>
          <text:p text:style-name="P208"><text:span text:style-name="Fuente_20_de_20_párrafo_20_predeter."><text:span text:style-name="T26">Introdución á teoría de conxuntos (6º)</text:span></text:span></text:p>
        </text:list-item>
        <text:list-item>
          <text:p text:style-name="P208"><text:span text:style-name="Fuente_20_de_20_párrafo_20_predeter."><text:span text:style-name="T26">Programación de movemento e efectos segundo algoritmo propio de programas como FSMLogo ou Scratch. (6º)</text:span></text:span></text:p>
        </text:list-item>
      </text:list>
      <text:p text:style-name="P200"/>
      <text:p text:style-name="P200"/>
      <text:p text:style-name="P190"><text:soft-page-break/>- SECUNDARIA.</text:p>
      <text:list xml:id="list2336146860" text:style-name="L51">
        <text:list-item>
          <text:p text:style-name="P193">Sen utilización de dispositivos dixitais:</text:p>
        </text:list-item>
      </text:list>
      <text:list text:style-name="L50">
        <text:list-item>
          <text:p text:style-name="P203">Mapas conceptuais nas diferentes áreas</text:p>
        </text:list-item>
        <text:list-item>
          <text:p text:style-name="P208"><text:span text:style-name="Fuente_20_de_20_párrafo_20_predeter."><text:span text:style-name="T26">Xogos de lóxica espacial e numérica:</text:span></text:span><text:span text:style-name="T136"> </text:span><text:span text:style-name="Fuente_20_de_20_párrafo_20_predeter."><text:span text:style-name="T38">sudokus</text:span></text:span><text:span text:style-name="Fuente_20_de_20_párrafo_20_predeter."><text:span text:style-name="T26">, Mastermind, Go</text:span></text:span><text:span text:style-name="T136">…</text:span></text:p>
        </text:list-item>
        <text:list-item>
          <text:p text:style-name="P203">Proxectos manuais e deseño tecnolóxico: modelismo e máquinas</text:p>
        </text:list-item>
        <text:list-item>
          <text:p text:style-name="P203">Xadrez, damas e xogos de estratexia. Práctica e invención</text:p>
        </text:list-item>
        <text:list-item>
          <text:p text:style-name="P203">Planificación de proxectos de coñecemento</text:p>
        </text:list-item>
        <text:list-item>
          <text:p text:style-name="P203">Planificación de proxectos de aprendizaxe-servizo</text:p>
        </text:list-item>
        <text:list-item>
          <text:p text:style-name="P203">Planificación de eventos na contorna (viaxes, celebracións, visitas, entrevistas, deseño de radio escolar…)</text:p>
        </text:list-item>
        <text:list-item>
          <text:p text:style-name="P208"><text:span text:style-name="Fuente_20_de_20_párrafo_20_predeter."><text:span text:style-name="T26">Elaboración de cartelaría e deseños, priorizando o non dixitais.</text:span></text:span></text:p>
        </text:list-item>
        <text:list-item>
          <text:p text:style-name="P208"><text:span text:style-name="Fuente_20_de_20_párrafo_20_predeter."><text:span text:style-name="T26">Itinerarios sobre labirintos e simulación robótica a partir de secuencia de cartóns</text:span></text:span></text:p>
        </text:list-item>
        <text:list-item>
          <text:p text:style-name="P203">Regras de xogos expresadas en diagramas de fluxo</text:p>
        </text:list-item>
        <text:list-item>
          <text:p text:style-name="P208"><text:span text:style-name="Fuente_20_de_20_párrafo_20_predeter."><text:span text:style-name="T26">Expresión numérica en base binaria.</text:span></text:span></text:p>
        </text:list-item>
        <text:list-item>
          <text:p text:style-name="P208"><text:span text:style-name="Fuente_20_de_20_párrafo_20_predeter."><text:span text:style-name="T26">Introdución á lóxica de proposicións.</text:span></text:span></text:p>
        </text:list-item>
        <text:list-item>
          <text:p text:style-name="P203">Programación de movemento e efectos segundo algoritmo propio de programas como FSMLogo, Scratch ou software de robótica educativa</text:p>
        </text:list-item>
      </text:list>
      <text:p text:style-name="P185"><text:s text:c="2"/></text:p>
      <text:list text:continue-list="list2336146860" text:style-name="L51">
        <text:list-item>
          <text:p text:style-name="P209"><text:span text:style-name="Fuente_20_de_20_párrafo_20_predeter."><text:span text:style-name="T27">Coa utilización de dispositivos dixitais do centro (materias de Tecnoloxía, Computación e Dixitalización e/ou aplicacións puntuais no resto de materias):</text:span></text:span></text:p>
        </text:list-item>
      </text:list>
      <text:list text:style-name="L52">
        <text:list-item>
          <text:p text:style-name="P196">Montaxe e desensambla<text:span text:style-name="T131">x</text:span>e de equipos dixitais: arquitectura de computadores e elementos</text:p>
        </text:list-item>
        <text:list-item>
          <text:p text:style-name="P196">Métodos habituais para a instalación de aplicacións e sistemas operativos e configuración de usuario e rede doméstica</text:p>
        </text:list-item>
        <text:list-item>
          <text:p text:style-name="P196">Procedemento para a procura, selección e arquivo de información</text:p>
        </text:list-item>
        <text:list-item>
          <text:p text:style-name="P196">Procedementos estandarizados para a comunicación e colaboración en rede</text:p>
        </text:list-item>
        <text:list-item>
          <text:p text:style-name="P196">Xestións administrativas: servizos públicos en liña, rexistros dixitais e certificados</text:p>
        </text:list-item>
      </text:list>
      <text:p text:style-name="P197">oficiais.</text:p>
      <text:h text:style-name="Heading_20_2" text:outline-level="2"><text:bookmark-start text:name="Recursos"/><text:bookmark-start text:name="__RefHeading___Toc49156_3229346121"/><text:span text:style-name="T109">Recursos</text:span><text:bookmark-end text:name="Recursos"/><text:span text:style-name="T109"> <text:s/></text:span><text:span text:style-name="T157"><text:s text:c="8"/></text:span><text:a xlink:type="simple" xlink:href="#Indice" text:style-name="Internet_20_link" text:visited-style-name="Visited_20_Internet_20_Link"><text:span text:style-name="Internet_20_link"><text:span text:style-name="T84">∆</text:span></text:span></text:a><text:bookmark-end text:name="__RefHeading___Toc49156_3229346121"/></text:h>
      <text:p text:style-name="P110">Utilizaranse, fundamentalmente, recursos materiais reais (non dixitais) para o fomento do pensamento computacional: fichas elaboradas ao efecto ou compartidas por bancos de recursos: cartóns, pictogramas, xogos de secuencias, xogos de mesa, material de educación física, materiais para a construción de prototipos, máquinas e escenarios, material de laboratorio, etc.</text:p>
      <text:p text:style-name="P13"><text:span text:style-name="Fuente_20_de_20_párrafo_20_predeter."><text:span text:style-name="T26">Eventualmente, a final de Terceiro Ciclo de Primaria (terceiro trimestre de 6º curso) plasmaranse deseños de programación por bloques en programas dixitais específicos, como FSMLogo, Scratch ou similares. Para iso será suficiente contar cun computador, no que se testará a adecuación dos deseños elaborados.</text:span></text:span></text:p>
      <text:p text:style-name="P102">En Secundaria obrigatoria complementaranse as actividades nas que se desenvolva o pensamento computacional con aquelas en que se utilicen dispositivos dixitais, no marco das materias de Tecnoloxía, Computación e Dixitalización, ou naqueles produtos dixitais cos que culminen proxectos analóxicos complexos (podcast final, reportaxe visual final, etc.)</text:p>
      <text:h text:style-name="Heading_20_1" text:outline-level="1"><text:bookmark-start text:name="CRITERIOS.GENERALES"/><text:bookmark-start text:name="__RefHeading___Toc49158_3229346121"/><text:soft-page-break/><text:span text:style-name="Internet_20_link"><text:span text:style-name="T101">CRITERIOS XERAIS</text:span></text:span><text:bookmark-end text:name="CRITERIOS.GENERALES"/><text:span text:style-name="T105"> </text:span><text:span text:style-name="Internet_20_link"><text:span text:style-name="T101">PARA A UTILIZACIÓN DE DISPOSITIVOS DIXITAIS NO CENTRO. </text:span></text:span><text:span text:style-name="Internet_20_link"><text:span text:style-name="T56"><text:s text:c="7"/></text:span></text:span><text:a xlink:type="simple" xlink:href="#Indice" text:style-name="Internet_20_link" text:visited-style-name="Visited_20_Internet_20_Link"><text:span text:style-name="Internet_20_link"><text:span text:style-name="T82">∆</text:span></text:span></text:a><text:bookmark-end text:name="__RefHeading___Toc49158_3229346121"/></text:h>
      <text:p text:style-name="P13"><text:span text:style-name="Internet_20_link"><text:span text:style-name="T29">O noso centro adopta o concepto de competencia dixital como un reflexo do empoderamento dixital do alumnado. Iso materialízase nos seguintes criterios xerais no uso de dispositivos dixitais:</text:span></text:span></text:p>
      <text:h text:style-name="Heading_20_2" text:outline-level="2"><text:bookmark-start text:name="__RefHeading___Toc49160_3229346121"/><text:span text:style-name="Internet_20_link"><text:span text:style-name="T101">a)</text:span></text:span><text:span text:style-name="T105"> </text:span><text:bookmark-start text:name="Con.respecto.ETAPAS"/><text:span text:style-name="Internet_20_link"><text:span text:style-name="T101">Con respecto ás ETAPAS</text:span></text:span><text:bookmark-end text:name="Con.respecto.ETAPAS"/><text:span text:style-name="Internet_20_link"><text:span text:style-name="T101"> <text:s/></text:span></text:span><text:span text:style-name="Internet_20_link"><text:span text:style-name="T33"><text:s text:c="6"/></text:span></text:span><text:a xlink:type="simple" xlink:href="#Indice" text:style-name="Internet_20_link" text:visited-style-name="Visited_20_Internet_20_Link"><text:span text:style-name="Internet_20_link"><text:span text:style-name="T82">∆</text:span></text:span></text:a><text:bookmark-end text:name="__RefHeading___Toc49160_3229346121"/></text:h>
      <text:p text:style-name="P23"><text:span text:style-name="T136">- </text:span><text:span text:style-name="Internet_20_link"><text:span text:style-name="T29">Os nenos e nenas de</text:span></text:span><text:span text:style-name="T136"> </text:span><text:span text:style-name="Internet_20_link"><text:span text:style-name="T33">Educación Infantil</text:span></text:span><text:span text:style-name="Internet_20_link"><text:span text:style-name="T29">:</text:span></text:span></text:p>
      <text:list text:style-name="L53">
        <text:list-item>
          <text:p text:style-name="P85"><text:span text:style-name="Internet_20_link"><text:span text:style-name="T29">Interpretarán cales son as funcións dos dispositivos dixitais que utilizan as persoas adultas.</text:span></text:span></text:p>
        </text:list-item>
      </text:list>
      <text:p text:style-name="P12"><text:span text:style-name="T136">- </text:span><text:span text:style-name="Internet_20_link"><text:span text:style-name="T29">Os nenos e nenas de</text:span></text:span><text:span text:style-name="T136"> </text:span><text:span text:style-name="Internet_20_link"><text:span text:style-name="T33">Educación Primaria</text:span></text:span><text:span text:style-name="Internet_20_link"><text:span text:style-name="T29">:</text:span></text:span></text:p>
      <text:list text:style-name="L54">
        <text:list-item>
          <text:p text:style-name="P86"><text:span text:style-name="Internet_20_link"><text:span text:style-name="T29">Coñecerán como se utiliza a tecnoloxía dixital na sociedade actual, cales son as súas potencialidades e que beneficios reporta, así como as súas limitacións, riscos e efectos non desexados.</text:span></text:span></text:p>
        </text:list-item>
        <text:list-item>
          <text:p text:style-name="P86"><text:span text:style-name="Internet_20_link"><text:span text:style-name="T29">Os alumnos/as do último ciclo de Primaria experimentarán, puntualmente, as potencialidades do TIC para o acceso á información, a elaboración de contido e a facilitación de procesos. Este achegamento ás utilidades do TIC terá un carácter ilustrativo e nunca substituirá os procedementos vivenciais, complexos e progresivos.</text:span></text:span></text:p>
        </text:list-item>
        <text:list-item>
          <text:p text:style-name="P86"><text:span text:style-name="Internet_20_link"><text:span text:style-name="T29">Paralelamente, desenvolverán todas aquelas capacidades básicas imprescindibles para que, ao final da súa etapa escolar obrigatoria ou académica, poidan facer un uso eficiente, intencional, responsable e crítico de devanditas tecnoloxías, e ter a capacidade de elixir vías de desenvolvemento persoal, laboral ou social que non dependan do uso de dispositivos porque as súas competencias persoais así llo permitan.</text:span></text:span></text:p>
        </text:list-item>
        <text:list-item>
          <text:p text:style-name="P86"><text:span text:style-name="Internet_20_link"><text:span text:style-name="T29">Refugarase a aprendizaxe de ferramentas de ofimática, excepto no último trimestre do 6º curso, co fin de cumprir co disposto no Perfil de Saída de Educación Primaria segundo establece a lei LOMLOE.</text:span></text:span></text:p>
        </text:list-item>
      </text:list>
      <text:p text:style-name="P12"><text:span text:style-name="T136">- </text:span><text:span text:style-name="Internet_20_link"><text:span text:style-name="T29">O alumnado de</text:span></text:span><text:span text:style-name="T136"> </text:span><text:span text:style-name="Internet_20_link"><text:span text:style-name="T33">Secundaria obrigatoria:</text:span></text:span></text:p>
      <text:list text:style-name="L55">
        <text:list-item>
          <text:p text:style-name="P87"><text:span text:style-name="Internet_20_link"><text:span text:style-name="T29">Profundará no coñecemento dos usos da tecnoloxía dixital na sociedade e as súas achegas ao benestar, así como nas súas implicacións sociais, de saúde e medioambientais.</text:span></text:span></text:p>
        </text:list-item>
        <text:list-item>
          <text:p text:style-name="P87"><text:span text:style-name="Internet_20_link"><text:span text:style-name="T29">Contrastará os seus coñecementos sobre a contorna dixital comprobando as funcionalidades dos dispositivos, programas e plataformas, dunha maneira guiada e intencional. Será substancialmente nas materias de</text:span></text:span><text:span text:style-name="T136"> </text:span><text:span text:style-name="Internet_20_link"><text:span text:style-name="T33">Tecnoloxía, Computación e Dixitalización</text:span></text:span><text:span text:style-name="T136"> </text:span><text:span text:style-name="Internet_20_link"><text:span text:style-name="T29">onde se desenvolverá este enfoque, así como en talleres ou formacións específicas e puntuais ao longo da etapa.</text:span></text:span></text:p>
        </text:list-item>
        <text:list-item>
          <text:p text:style-name="P87"><text:span text:style-name="Internet_20_link"><text:span text:style-name="T29">Noutras materias dunha maneira puntual e planificada con criterio pedagóxico, utilizarase a tecnoloxía dixital para o acceso a información que sexa útil para en proxectos complexos e progresivos, así como a creación de contido dixital (presentacións, vídeo, podcast…) que constitúan algún dos produtos finais de procesos vivenciais de elaboración previos, individuais ou colectivos. <text:s/></text:span></text:span></text:p>
        </text:list-item>
        <text:list-item>
          <text:p text:style-name="P87"><text:span text:style-name="Internet_20_link"><text:span text:style-name="T29">Seguirá profundando nas capacidades básicas imprescindibles para que, ao final da súa etapa escolar obrigatoria ou académica, poida facer un uso eficiente, intencional, responsable e crítico de devanditas tecnoloxías, e ter a capacidade de elixir vías de </text:span></text:span><text:soft-page-break/><text:span text:style-name="Internet_20_link"><text:span text:style-name="T29">desenvolvemento persoal, laboral ou social que non dependan do uso de dispositivos porque as súas competencias persoais así llo permitan.</text:span></text:span></text:p>
        </text:list-item>
      </text:list>
      <text:h text:style-name="Heading_20_2" text:outline-level="2"><text:bookmark-start text:name="__RefHeading___Toc49162_3229346121"/><text:span text:style-name="Tipo_20_de_20_letra_20_predefinido_20_do_20_parágrafo"><text:span text:style-name="T102">b)</text:span></text:span><text:span text:style-name="T105"> </text:span><text:bookmark-start text:name="Con.respecto.TIEMPO"/><text:span text:style-name="Tipo_20_de_20_letra_20_predefinido_20_do_20_parágrafo"><text:span text:style-name="T102">Con respecto ao TEMPO</text:span></text:span><text:bookmark-end text:name="Con.respecto.TIEMPO"/><text:span text:style-name="T105"> </text:span><text:span text:style-name="Tipo_20_de_20_letra_20_predefinido_20_do_20_parágrafo"><text:span text:style-name="T102">de exposición a pantallas <text:s/></text:span></text:span><text:span text:style-name="Tipo_20_de_20_letra_20_predefinido_20_do_20_parágrafo"><text:span text:style-name="T141"><text:s text:c="5"/></text:span></text:span><text:a xlink:type="simple" xlink:href="#Indice" text:style-name="Internet_20_link" text:visited-style-name="Visited_20_Internet_20_Link"><text:span text:style-name="Tipo_20_de_20_letra_20_predefinido_20_do_20_parágrafo"><text:span text:style-name="Internet_20_link"><text:span text:style-name="T82">∆</text:span></text:span></text:span></text:a><text:bookmark-end text:name="__RefHeading___Toc49162_3229346121"/></text:h>
      <text:list text:style-name="L56">
        <text:list-item>
          <text:p text:style-name="P88"><text:span text:style-name="Fuente_20_de_20_párrafo_20_predeter."><text:span text:style-name="T136">O noso centro contemplará, como marco xeral, a recomendación de respectar os tempos máximos de exposición a pantallas sinalados polas sociedades científicas (no noso caso, a Asociación Española de Pediatría)</text:span></text:span><text:span text:style-name="Ref._20_de_20_nota_20_al_20_pie"><text:span text:style-name="T136"><text:note text:id="ftn80" text:note-class="endnote"><text:note-citation text:label="80">80</text:note-citation><text:note-body><text:p text:style-name="Texto_20_nota_20_pie"><text:s/><text:a xlink:type="simple" xlink:href="https://www.aeped.es/noticias/aep-actualiza-sus-recomendaciones-sobre-uso-pantallas-en-infancia-y-adolescencia" text:style-name="Internet_20_link" text:visited-style-name="Visited_20_Internet_20_Link"><text:span text:style-name="Hipervínculo">https://www.aeped.es/noticias/aep-actualiza-sus-recomendaciones-sobre-uso-pantallas-en-infancia-y-adolescencia</text:span></text:a><text:span text:style-name="Hipervínculo"> </text:span></text:p><text:p text:style-name="Normal"/></text:note-body></text:note></text:span></text:span><text:span text:style-name="Fuente_20_de_20_párrafo_20_predeter."><text:span text:style-name="T136">: entre 0 e 6 anos, ningunha exposición a pantallas; entre 7 e 12 anos, máximo unha hora diaria; e a partir dos 13 anos, dúas horas máximo. Nos dous últimos tramos, incluíndo o tempo escolar e o tempo fóra do centro. Estas recomendacións de tempo teñen o obxectivo principal de que o enfoque vivencial da educación que se ofrece non se vexa desprazado polo uso de dispositivos.</text:span></text:span></text:p>
        </text:list-item>
        <text:list-item>
          <text:p text:style-name="P88"><text:span text:style-name="Fuente_20_de_20_párrafo_20_predeter."><text:span text:style-name="T136">Dado que o alumnado, a día de hoxe e con carácter xeral, excede nos seus horarios extraescolares os tempos de uso de dispositivos dixitais máis aló dos límites recomendados no parágrafo anterior, o noso centro aplicará un criterio protector e compensatorio á hora de establecer tempos de pantalla en actividades escolares, establecendo os seguintes tramos segundo as idades:</text:span></text:span></text:p>
        </text:list-item>
      </text:list>
      <text:p text:style-name="P125"/>
      <text:list text:style-name="WW8Num3">
        <text:list-item>
          <text:p text:style-name="P89"><text:span text:style-name="T136"><text:s/></text:span><text:span text:style-name="Fuente_20_de_20_párrafo_20_predeter."><text:span text:style-name="T10">Educación Infantil (1º e 2º Ciclos</text:span></text:span><text:span text:style-name="T136"> – </text:span><text:span text:style-name="Fuente_20_de_20_párrafo_20_predeter."><text:span text:style-name="T10">0</text:span></text:span><text:span text:style-name="T136"> – </text:span><text:span text:style-name="Fuente_20_de_20_párrafo_20_predeter."><text:span text:style-name="T10">6 anos): Ningunha exposición a pantallas</text:span></text:span></text:p>
        </text:list-item>
        <text:list-item>
          <text:p text:style-name="P89"><text:span text:style-name="T136"><text:s/></text:span><text:span text:style-name="Fuente_20_de_20_párrafo_20_predeter."><text:span text:style-name="T10">Educación Primaria (1</text:span></text:span><text:span text:style-name="Fuente_20_de_20_párrafo_20_predeter."><text:span text:style-name="T6">er</text:span></text:span><text:span text:style-name="T136"> </text:span><text:span text:style-name="Fuente_20_de_20_párrafo_20_predeter."><text:span text:style-name="T10">Ciclo): Entre 0 e 1 hora máximo semanal</text:span></text:span></text:p>
        </text:list-item>
        <text:list-item>
          <text:p text:style-name="P89"><text:span text:style-name="T136"><text:s/></text:span><text:span text:style-name="Fuente_20_de_20_párrafo_20_predeter."><text:span text:style-name="T10">Educación Primaria (2º Ciclo): Entre 0 e 1 hora máximo semanal</text:span></text:span></text:p>
        </text:list-item>
        <text:list-item>
          <text:p text:style-name="P89"><text:span text:style-name="T136"><text:s/></text:span><text:span text:style-name="Fuente_20_de_20_párrafo_20_predeter."><text:span text:style-name="T10">Educación Primaria (3</text:span></text:span><text:span text:style-name="Fuente_20_de_20_párrafo_20_predeter."><text:span text:style-name="T6">er</text:span></text:span><text:span text:style-name="T136"> </text:span><text:span text:style-name="Fuente_20_de_20_párrafo_20_predeter."><text:span text:style-name="T10">Ciclo): Entre 0 e 1</text:span></text:span><text:span text:style-name="T136">’</text:span><text:span text:style-name="Fuente_20_de_20_párrafo_20_predeter."><text:span text:style-name="T10">5 horas máximo semanal</text:span></text:span></text:p>
        </text:list-item>
        <text:list-item>
          <text:p text:style-name="P111">Educación Secundaria (1º e 2º): 2 horas máximo semanais sen incluír as materias de Tecnoloxía, Computación e/ou Dixitalización</text:p>
        </text:list-item>
        <text:list-item>
          <text:p text:style-name="P111">Educación Secundaria (3º e 4º): 3 horas máximo semanais sen incluír as materias de Tecnoloxía, Computación e/ou Dixitalización</text:p>
        </text:list-item>
        <text:list-item>
          <text:p text:style-name="P111">Bacharelato: 5 horas máximo semanais, sen incluír o tempo correspondente á materia de Tecnoloxía e Enxeñaría</text:p>
        </text:list-item>
      </text:list>
      <text:list xml:id="list3803787078819" text:style-name="L56">
        <text:list-item>
          <text:p text:style-name="P134">Minimizar a exposición a pantallas na consecución dos obxectivos de alfabetización dixital e competencia dixital establecidos no perfil de saída da LOMLOE.</text:p>
        </text:list-item>
        <text:list-item>
          <text:p text:style-name="P88"><text:span text:style-name="Fuente_20_de_20_párrafo_20_predeter."><text:span text:style-name="T136">O noso centro contemplará, en calquera caso, os tempos</text:span></text:span><text:span text:style-name="T136"> </text:span><text:span text:style-name="Fuente_20_de_20_párrafo_20_predeter."><text:span text:style-name="T148">máximos</text:span></text:span><text:span text:style-name="T136"> </text:span><text:span text:style-name="Fuente_20_de_20_párrafo_20_predeter."><text:span text:style-name="T136">de uso de dispositivos dixitais establecidos pola Comunidade Autónoma, sen que os límites máximos referidos interprétense como</text:span></text:span><text:span text:style-name="T136"> “</text:span><text:span text:style-name="Fuente_20_de_20_párrafo_20_predeter."><text:span text:style-name="T136">tempo de uso recomendado</text:span></text:span><text:span text:style-name="T136">”</text:span><text:span text:style-name="Fuente_20_de_20_párrafo_20_predeter."><text:span text:style-name="T136">.</text:span></text:span></text:p>
        </text:list-item>
      </text:list>
      <text:h text:style-name="Heading_20_2" text:outline-level="2"><text:bookmark-start text:name="__RefHeading___Toc49164_3229346121"/><text:span text:style-name="Tipo_20_de_20_letra_20_predefinido_20_do_20_parágrafo"><text:span text:style-name="T102">c)</text:span></text:span><text:span text:style-name="T105"> </text:span><text:bookmark-start text:name="Con.respecto.contenido"/><text:span text:style-name="Tipo_20_de_20_letra_20_predefinido_20_do_20_parágrafo"><text:span text:style-name="T102">Con respecto ao CONTIDO</text:span></text:span><text:bookmark-end text:name="Con.respecto.contenido"/><text:span text:style-name="T105"> </text:span><text:span text:style-name="Tipo_20_de_20_letra_20_predefinido_20_do_20_parágrafo"><text:span text:style-name="T102">e tipo de FERRAMENTAS dixitais. </text:span></text:span><text:span text:style-name="Tipo_20_de_20_letra_20_predefinido_20_do_20_parágrafo"><text:span text:style-name="T156"><text:s/></text:span></text:span><text:span text:style-name="Tipo_20_de_20_letra_20_predefinido_20_do_20_parágrafo"><text:span text:style-name="T141"><text:s text:c="8"/></text:span></text:span><text:a xlink:type="simple" xlink:href="#Indice" text:style-name="Internet_20_link" text:visited-style-name="Visited_20_Internet_20_Link"><text:span text:style-name="Internet_20_link"><text:span text:style-name="T82">∆</text:span></text:span></text:a><text:span text:style-name="Tipo_20_de_20_letra_20_predefinido_20_do_20_parágrafo"><text:span text:style-name="T141"> <text:s/></text:span></text:span><text:bookmark-end text:name="__RefHeading___Toc49164_3229346121"/></text:h>
      <text:list text:continue-numbering="true" text:style-name="L56">
        <text:list-item>
          <text:p text:style-name="P134">Desestimar o uso regular de dispositivos dixitais ou plataformas educativas no traballo encomendado ao alumnado para casa, minimizando as tarefas que requiran de acceso a Internet, a partir de 5º de Primaria e só si garántense as seguintes condicións:</text:p>
        </text:list-item>
        <text:list-item>
          <text:p text:style-name="P131">Que se asegure a supervisión en casa dun adulto, polo tempo e contidos imprescindibles para realizar a tarefa.</text:p>
        </text:list-item>
        <text:list-item>
          <text:p text:style-name="P131"><text:soft-page-break/>Que o profesorado garanta que o alumnado coñece o procedemento de acceso a información exposto para a tarefa.</text:p>
        </text:list-item>
        <text:list-item>
          <text:p text:style-name="P134">Desestimar o uso de dispositivos dixitais privados do alumnado nas actividades de clase.</text:p>
        </text:list-item>
        <text:list-item>
          <text:p text:style-name="P88"><text:span text:style-name="Fuente_20_de_20_párrafo_20_predeter."><text:span text:style-name="T136">En</text:span></text:span><text:span text:style-name="T136"> </text:span><text:span text:style-name="Fuente_20_de_20_párrafo_20_predeter."><text:span text:style-name="T141">Educación Infantil (Primeiro e Segundo Ciclos)</text:span></text:span><text:span text:style-name="T136"> </text:span><text:span text:style-name="Fuente_20_de_20_párrafo_20_predeter."><text:span text:style-name="T136">non se utilizarán dispositivos dixitais. Excepcionalmente, poderanse utilizar visualizacións, non superiores a 10 minutos, en espazos comúns e baixo a supervisión docente, sempre cun fin didáctico, sen que con iso substitúase a experiencia vivencial, e descartando o seu uso como entretemento ou</text:span></text:span><text:span text:style-name="T136"> “</text:span><text:span text:style-name="Fuente_20_de_20_párrafo_20_predeter."><text:span text:style-name="T136">premio</text:span></text:span><text:span text:style-name="T136">”</text:span><text:span text:style-name="Fuente_20_de_20_párrafo_20_predeter."><text:span text:style-name="T136">.</text:span></text:span></text:p>
        </text:list-item>
        <text:list-item>
          <text:p text:style-name="P88"><text:span text:style-name="Fuente_20_de_20_párrafo_20_predeter."><text:span text:style-name="T136">En</text:span></text:span><text:span text:style-name="T136"> </text:span><text:span text:style-name="Fuente_20_de_20_párrafo_20_predeter."><text:span text:style-name="T141">Segundo Ciclo de Educación Infantil</text:span></text:span><text:span text:style-name="T136"> </text:span><text:span text:style-name="Fuente_20_de_20_párrafo_20_predeter."><text:span text:style-name="T136">darase unha visión das utilidades da contorna dixital: aplicacións e ferramentas para a creación, comunicación, aprendizaxe, lecer e procura de información, tal e como se determina no decreto de ensinos mínimos de Educación Infantil</text:span></text:span><text:span text:style-name="Ref._20_de_20_nota_20_al_20_pie"><text:span text:style-name="T136"><text:note text:id="ftn81" text:note-class="endnote"><text:note-citation text:label="81">81</text:note-citation><text:note-body><text:p text:style-name="Footnote"><text:a xlink:type="simple" xlink:href="https://www.boe.es/buscar/pdf/2022/BOE-A-2022-1654-consolidado.pdf" text:style-name="Internet_20_link" text:visited-style-name="Visited_20_Internet_20_Link"><text:span text:style-name="Hipervínculo">https://www.boe.es/buscar/pdf/2022/BOE-A-2022-1654-consolidado.pdf</text:span></text:a><text:span text:style-name="Hipervínculo"> </text:span>. Páx. 33.</text:p><text:p text:style-name="Normal"/></text:note-body></text:note></text:span></text:span><text:span text:style-name="Fuente_20_de_20_párrafo_20_predeter."><text:span text:style-name="T136">, descartando o uso de pantallas.</text:span></text:span></text:p>
        </text:list-item>
        <text:list-item>
          <text:p text:style-name="P88"><text:span text:style-name="Fuente_20_de_20_párrafo_20_predeter."><text:span text:style-name="T26">En</text:span></text:span><text:span text:style-name="T136"> </text:span><text:span text:style-name="Fuente_20_de_20_párrafo_20_predeter."><text:span text:style-name="T27">Educación Primaria</text:span></text:span><text:span text:style-name="Fuente_20_de_20_párrafo_20_predeter."><text:span text:style-name="T26">, e con carácter xeral, será o profesorado o que utilice os dispositivos dixitais, mostre as súas posibilidades, ou acceda aos recursos na rede. Eventualmente, e a partir de 5º de Primaria, o profesorado poderá mostrar o procedemento de acceso a información (a través de webs concretas ou buscadores) si, excepcionalmente, vai encargar tarefas de casa que requiran o acceso a Internet e coas garantías de supervisión expresadas máis arriba.</text:span></text:span></text:p>
        </text:list-item>
        <text:list-item>
          <text:p text:style-name="P88"><text:span text:style-name="Fuente_20_de_20_párrafo_20_predeter."><text:span text:style-name="T136">En</text:span></text:span><text:span text:style-name="T136"> </text:span><text:span text:style-name="Fuente_20_de_20_párrafo_20_predeter."><text:span text:style-name="T141">Educación Primaria (Terceiro Ciclo)</text:span></text:span><text:span text:style-name="T136"> </text:span><text:span text:style-name="Fuente_20_de_20_párrafo_20_predeter."><text:span text:style-name="T136">poderanse utilizar os dispositivos dixitais (compartidos e propiedade do centro) para visualizar contidos sobre os que xa se traballou en clase, a modo de exemplificación, ampliación, aplicación puntual do apreso ou obtención de información relevante para ser utilizada ulteriormente.</text:span></text:span></text:p>
        </text:list-item>
        <text:list-item>
          <text:p text:style-name="P88"><text:span text:style-name="Fuente_20_de_20_párrafo_20_predeter."><text:span text:style-name="T26">No</text:span></text:span><text:span text:style-name="T136"> </text:span><text:span text:style-name="Fuente_20_de_20_párrafo_20_predeter."><text:span text:style-name="T27">último trimestre do 6º de Primaria</text:span></text:span><text:span text:style-name="T136"> </text:span><text:span text:style-name="Fuente_20_de_20_párrafo_20_predeter."><text:span text:style-name="T26">desenvolveranse aqueles descritores operativos do perfil de saída correspondente a Primaria que requiren o uso de ferramentas ou plataformas, utilizando os equipos do centro, prioritariamente conectados a Internet por cable. No seguinte apartado exponse os contidos que serán traballados durante este último trimestre de 6º curso de Primaria.</text:span></text:span></text:p>
        </text:list-item>
        <text:list-item>
          <text:p text:style-name="P134">Desestimaranse as aplicacións e plataformas dixitais deseñadas para “exercitar” o apreso, optando sempre polos soportes físicos e o contraste de resultados ou solucións cos compañeiros/as ou o profesor/a.</text:p>
        </text:list-item>
        <text:list-item>
          <text:p text:style-name="P88"><text:span text:style-name="Fuente_20_de_20_párrafo_20_predeter."><text:span text:style-name="T136">Eventualmente, en</text:span></text:span><text:span text:style-name="T136"> </text:span><text:span text:style-name="Fuente_20_de_20_párrafo_20_predeter."><text:span text:style-name="T141">Educación Secundaria</text:span></text:span><text:span text:style-name="T136"> </text:span><text:span text:style-name="Fuente_20_de_20_párrafo_20_predeter."><text:span text:style-name="T136">poderanse desenvolver actividades puntuais con ferramentas dixitais, a través de dispositivos do centro, empregando, no seu caso, plataformas de software libre, e respectando as recomendacións de priorizar o enfoque vivencial</text:span></text:span><text:span text:style-name="T136">-</text:span><text:span text:style-name="Fuente_20_de_20_párrafo_20_predeter."><text:span text:style-name="T136">analóxico, axustándose aos tramos establecidos no apartado anterior.</text:span></text:span></text:p>
        </text:list-item>
        <text:list-item>
          <text:p text:style-name="P88"><text:span text:style-name="Fuente_20_de_20_párrafo_20_predeter."><text:span text:style-name="T136">Desestimar o uso de dispositivos visuais ou dixitais como forma de</text:span></text:span><text:span text:style-name="T136"> </text:span><text:span text:style-name="Fuente_20_de_20_párrafo_20_predeter."><text:span text:style-name="T138">entretemento, motivación</text:span></text:span><text:span text:style-name="T136"> </text:span><text:span text:style-name="Fuente_20_de_20_párrafo_20_predeter."><text:span text:style-name="T136">ou</text:span></text:span><text:span text:style-name="T136"> </text:span><text:span text:style-name="Fuente_20_de_20_párrafo_20_predeter."><text:span text:style-name="T138">premio</text:span></text:span><text:span text:style-name="Fuente_20_de_20_párrafo_20_predeter."><text:span text:style-name="T136">, en ningunha das etapas educativas.</text:span></text:span></text:p>
        </text:list-item>
        <text:list-item>
          <text:p text:style-name="P88"><text:span text:style-name="Fuente_20_de_20_párrafo_20_predeter."><text:span text:style-name="T136">No encargo de</text:span></text:span><text:span text:style-name="T136"> </text:span><text:span text:style-name="Fuente_20_de_20_párrafo_20_predeter."><text:span text:style-name="T141">traballo para casa</text:span></text:span><text:span text:style-name="T136"> </text:span><text:span text:style-name="Fuente_20_de_20_párrafo_20_predeter."><text:span text:style-name="T136">(</text:span></text:span><text:span text:style-name="Fuente_20_de_20_párrafo_20_predeter."><text:span text:style-name="T138">deberes</text:span></text:span><text:span text:style-name="Fuente_20_de_20_párrafo_20_predeter."><text:span text:style-name="T136">) e estudo, promoveranse actividades que non precisen de acceso a web, redes ou plataformas. Excepcionalmente, as consultas de información ou visualizacións en computador que o docente considerase oportunas para realizar os traballos de casa, seguirán os seguintes criterios:</text:span></text:span></text:p>
        </text:list-item>
      </text:list>
      <text:p text:style-name="P18"><text:soft-page-break/><text:span text:style-name="Fuente_20_de_20_párrafo_20_predeter."><text:span text:style-name="T26">a).- Que todos os alumnos e alumnas do grupo, sen excepción, conten en casa con acceso a este recurso, ou lugar público habilitado (bibliotecas, etc.)</text:span></text:span></text:p>
      <text:p text:style-name="P18"><text:span text:style-name="Fuente_20_de_20_párrafo_20_predeter."><text:span text:style-name="T26"><text:s/>b).- Que se garanta a supervisión próxima dunha persoa adulta</text:span></text:span></text:p>
      <text:p text:style-name="P18"><text:span text:style-name="Fuente_20_de_20_párrafo_20_predeter."><text:span text:style-name="T26"><text:s/>c).- Que este tipo de tarefa con necesidade de acceso dixital sexa excepcional</text:span></text:span></text:p>
      <text:p text:style-name="P18"><text:span text:style-name="Fuente_20_de_20_párrafo_20_predeter."><text:span text:style-name="T26">d).- Que a tarefa contemple o tempo máximo necesario de exposición a pantalla, atendendo ás recomendacións pediátricas contidas nesta Estratexia.</text:span></text:span></text:p>
      <text:p text:style-name="P18"><text:span text:style-name="Fuente_20_de_20_párrafo_20_predeter."><text:span text:style-name="T26"><text:s/>e).- Que a atención á tarefa non leve a conectividad</text:span></text:span><text:span text:style-name="Fuente_20_de_20_párrafo_20_predeter."><text:span text:style-name="T52">e</text:span></text:span><text:span text:style-name="Fuente_20_de_20_párrafo_20_predeter."><text:span text:style-name="T26"> en horas de descanso ou fins de semana.</text:span></text:span></text:p>
      <text:list text:continue-numbering="true" text:style-name="L56">
        <text:list-item>
          <text:p text:style-name="P88"><text:span text:style-name="Fuente_20_de_20_párrafo_20_predeter."><text:span text:style-name="T136">Fóra do horario escolar, non se manterá</text:span></text:span><text:span text:style-name="T136"> </text:span><text:span text:style-name="Fuente_20_de_20_párrafo_20_predeter."><text:span text:style-name="T141">comunicación</text:span></text:span><text:span text:style-name="T136"> </text:span><text:span text:style-name="Fuente_20_de_20_párrafo_20_predeter."><text:span text:style-name="T136">algunha entre profesorado e alumnado mediante dispositivos dixitais.</text:span></text:span></text:p>
        </text:list-item>
      </text:list>
      <text:h text:style-name="Heading_20_1" text:outline-level="1"><text:bookmark-start text:name="PLATAFORMA.DIGITAL.CENTRO"/><text:bookmark-start text:name="__RefHeading___Toc49166_3229346121"/><text:span text:style-name="Fuente_20_de_20_párrafo_20_predeter."><text:span text:style-name="T102">PLATAFORMA DIXITAL DO CENTRO.</text:span></text:span><text:bookmark-end text:name="PLATAFORMA.DIGITAL.CENTRO"/><text:span text:style-name="Fuente_20_de_20_párrafo_20_predeter."><text:span text:style-name="T102"> <text:s/></text:span></text:span><text:span text:style-name="Fuente_20_de_20_párrafo_20_predeter."><text:span text:style-name="T54"><text:s text:c="8"/></text:span></text:span><text:a xlink:type="simple" xlink:href="#Indice" text:style-name="Internet_20_link" text:visited-style-name="Visited_20_Internet_20_Link"><text:span text:style-name="Internet_20_link"><text:span text:style-name="T82">∆</text:span></text:span></text:a><text:bookmark-end text:name="__RefHeading___Toc49166_3229346121"/></text:h>
      <text:p text:style-name="P198">O noso centro evitará ou, no seu caso, minimizará o uso de plataformas dixitais etiquetadas como “educativas”, para uso do alumnado. Priorizando a aprendizaxe vivencial, o material impreso e a relación persoal directa, o centro descartará, con carácter xeral, a súa substitución por exercicios, “reforzo” ou comunicación a través de dispositivos dixitais, coas excepcións expostas na presente Estratexia.</text:p>
      <text:p text:style-name="P195">As eventuais tarefas que o profesorado encomende para casa, comunicaranse de viva voz ao alumnado ou se rexistrarán a través de soporte en papel (axenda).</text:p>
      <text:p text:style-name="P195">O alumnado non remitirá ao profesorado o traballo de casa por medio de plataforma algunha, aínda que se lle dará a coñecer (a partir de 6º de Primaria e en Secundaria) como se intercambian <text:s text:c="2"/>arquivos a través dunha plataforma, que debe ser segura e respectuosa cos dereitos dixitais do alumnado e non estar asociada con intereses comerciais baseados na recompilación de datos.</text:p>
      <text:p text:style-name="P195">Eventualmente e na etapa Secundaria, o profesorado poderá situar na plataforma educativa do centro, material educativo para apoiar o traballo en casa, con criterio de excepcionalidade e respecto ás limitacións de exposición a pantallas recollidas nesta Estratexia e á garantía de protección de datos.</text:p>
      <text:p text:style-name="P38"><text:span text:style-name="Fuente_20_de_20_párrafo_20_predeter."><text:span text:style-name="T26">A plataforma de comunicación e acceso a información que habilita a Comunidade Autónoma no noso centro, e que debe ser inexcusablemente respectuosa e segura con respecto aos dereitos dixitais do alumnado, utilizarase conforme á normativa e ás prescricións neste ámbito, priorizando sempre aquelas opcións que fomenten a comunicación presencial e a minimización da dependencia tecnolóxica entre centro e familias.</text:span></text:span></text:p>
      <text:p text:style-name="P195">Neste sentido, o noso centro definirá os seguintes aspectos relacionados co tráfico interno de datos, co fin de optimizar a seguridade, minimizando os tempos de dedicación a estas tarefas:</text:p>
      <text:list text:style-name="L57">
        <text:list-item>
          <text:p text:style-name="P214">Definición da localización e os soportes onde se vai a gardar a información, tempos de almacenamento, sistemas de copia, etc...</text:p>
        </text:list-item>
        <text:list-item>
          <text:p text:style-name="P214">Definición de distintas redes e subredes para a xestión do centro, para uso do profesorado e para acceso do alumnado (Secundaria e Bacharelato, na contorna das materias de Tecnoloxía, Dixitalización e Computación)</text:p>
        </text:list-item>
        <text:list-item>
          <text:p text:style-name="P214">Medidas de protección de rede de ethernet. Definir pautas de uso e política de usuario/contrasinal da rede WIFI do centro.</text:p>
        </text:list-item>
        <text:list-item>
          <text:p text:style-name="P214"><text:soft-page-break/>Acceso aos dispositivos, protexidos por contrasinal. O noso centro determinará un protocolo para crealas e renovalas. <text:s/></text:p>
        </text:list-item>
        <text:list-item>
          <text:p text:style-name="P214">Emprego dun antivirus que garanta a súa continua actualización.</text:p>
        </text:list-item>
        <text:list-item>
          <text:p text:style-name="P214">Bloqueo de equipos cando non estean a ser utilizados.</text:p>
        </text:list-item>
        <text:list-item>
          <text:p text:style-name="P214">O profesorado poderá instalar aplicacións seguindo un protocolo de seguridade e instalación, que comprenda: 1) O coñecemento da instalación por parte da persoa coordinadora de medios TIC do centro, previamente á mesma. 2) A revisión das condicións e eventuais permisos de acceso a datos previamente á instalación. 3) A desinstalación cando non se utilice a aplicación.</text:p>
        </text:list-item>
      </text:list>
      <text:h text:style-name="Heading_20_1" text:outline-level="1"><text:bookmark-start text:name="USO.DISPOS.DIGIT.PRIV"/><text:bookmark-start text:name="__RefHeading___Toc49168_3229346121"/><text:span text:style-name="Tipo_20_de_20_letra_20_predefinido_20_do_20_parágrafo"><text:span text:style-name="T102">USO DE DISPOSITIVOS DIXITAIS PRIVADOS</text:span></text:span><text:bookmark-end text:name="USO.DISPOS.DIGIT.PRIV"/><text:span text:style-name="T98"> </text:span><text:span text:style-name="Tipo_20_de_20_letra_20_predefinido_20_do_20_parágrafo"><text:span text:style-name="T102">POR PARTE DO ALUMNADO. <text:s text:c="2"/></text:span></text:span><text:span text:style-name="Tipo_20_de_20_letra_20_predefinido_20_do_20_parágrafo"><text:span text:style-name="T54"><text:s text:c="5"/></text:span></text:span><text:a xlink:type="simple" xlink:href="#Indice" text:style-name="Internet_20_link" text:visited-style-name="Visited_20_Internet_20_Link"><text:span text:style-name="Internet_20_link"><text:span text:style-name="T82">∆</text:span></text:span></text:a><text:bookmark-end text:name="__RefHeading___Toc49168_3229346121"/></text:h>
      <text:list text:style-name="L58">
        <text:list-item>
          <text:p text:style-name="P205"><text:span text:style-name="Tipo_20_de_20_letra_20_predefinido_20_do_20_parágrafo"><text:span text:style-name="T26">Descartarase o</text:span></text:span><text:span text:style-name="T136"> </text:span><text:a xlink:type="simple" xlink:href="#USO.DISPOS.DIGIT.PRIV" office:target-frame-name="_top" xlink:show="replace" text:style-name="Internet_20_link" text:visited-style-name="Visited_20_Internet_20_Link"><text:span text:style-name="Tipo_20_de_20_letra_20_predefinido_20_do_20_parágrafo"><text:span text:style-name="T98">uso de dispositivos dixitais privados</text:span></text:span></text:a><text:span text:style-name="T136"> </text:span><text:span text:style-name="Tipo_20_de_20_letra_20_predefinido_20_do_20_parágrafo"><text:span text:style-name="T26">por parte do alumnado nas actividades do centro, incluíndo recreos, saídas extraescolares, viaxes de estudos, etc.</text:span></text:span></text:p>
        </text:list-item>
        <text:list-item>
          <text:p text:style-name="P199">Pedirase ás familias que o alumnado se absteña de traer ao centro dispositivos dixitais privados.</text:p>
        </text:list-item>
        <text:list-item>
          <text:p text:style-name="P199">No caso de que haxa alumnos/as que traian dispositivos dixitais privados ao entrar no centro, este encargarase de que os mesmos queden a recado. No caso de Educación Primaria, o profesorado encargarase de gardar o dispositivo do alumno/a e entregarllo á familia. No caso de Educación Secundaria, habilitaranse despachos de billetes, caixas de correos ou caixas específicas para o depósito do dispositivo dixital privado.</text:p>
        </text:list-item>
        <text:list-item>
          <text:p text:style-name="P199">O profesorado do centro non desenvolverá actividades educativas nas que o alumnado deba utilizar dispositivos dixitais privados</text:p>
        </text:list-item>
      </text:list>
      <text:h text:style-name="Heading_20_1" text:outline-level="1"><text:bookmark-start text:name="COLABORAC.FAMILIA"/><text:bookmark-start text:name="__RefHeading___Toc49170_3229346121"/><text:span text:style-name="T107">COLABORACIÓN COAS INICIATIVAS FAMILIARES</text:span><text:bookmark-end text:name="COLABORAC.FAMILIA"/><text:span text:style-name="T107"> DE ATRASO DA DISPOÑIBILIDADE DO PRIMEIRO DISPOSITIVO PRIVADO. <text:s/></text:span><text:span text:style-name="T158"><text:s text:c="5"/></text:span><text:a xlink:type="simple" xlink:href="#Indice" text:style-name="Internet_20_link" text:visited-style-name="Visited_20_Internet_20_Link"><text:span text:style-name="Internet_20_link"><text:span text:style-name="T83">∆</text:span></text:span></text:a><text:bookmark-end text:name="__RefHeading___Toc49170_3229346121"/></text:h>
      <text:p text:style-name="P195">O noso centro colaborará coa asociación de familias ou con grupos de familias que pretendan subscribir un pacto (renovable anualmente ou na modalidade que propoñan) co fin de non entregar un dispositivo privado con acceso a Internet aos seus fillos/as até a maioría de idade ou a idade que determinen.</text:p>
      <text:p text:style-name="P195">A colaboración consistirá en facilitar á comunidade escolar que se coñeza a existencia do pacto de familias e o contacto coas persoas que o organicen ou xestionen, así como ofrecer espazos para actividades que viren ao redor desta iniciativa.</text:p>
      <text:p text:style-name="P38"><text:span text:style-name="Tipo_20_de_20_letra_20_predefinido_20_do_20_parágrafo"><text:span text:style-name="T26">Así mesmo, o noso centro proporá á AFA (Asociación de Familias) que conte cunha listaxe de contactos de entidades e organizacións que traballen pola protección da infancia, a adolescencia e a mocidade, para polos a disposición das familias que o soliciten (Teléfono de axuda do INCIBE, Fundación ANAR, Aldeas infantís, Movemento OFF, Plataforma Control Z, Escola Saudable de Ecoloxistas en Acción, Cyberguardians, Fundación Aprender a Mirar, <text:s/>Asociación ‘Dále una V</text:span></text:span><text:span text:style-name="Tipo_20_de_20_letra_20_predefinido_20_do_20_parágrafo"><text:span text:style-name="T52">uelta’</text:span></text:span><text:span text:style-name="Tipo_20_de_20_letra_20_predefinido_20_do_20_parágrafo"><text:span text:style-name="T26">, movemento de Adolescencia Libre de Móbiles, Asociación Española de Pediatría, etc.).</text:span></text:span></text:p>
      <text:h text:style-name="Heading_20_1" text:outline-level="1"><text:bookmark-start text:name="PANTALLA.digit.AULA"/><text:bookmark-start text:name="__RefHeading___Toc49172_3229346121"/><text:span text:style-name="T109">PANTALLAS DIXITAIS DE AULA</text:span><text:bookmark-end text:name="PANTALLA.digit.AULA"/><text:span text:style-name="T109">. </text:span><text:span text:style-name="T157"><text:s text:c="8"/></text:span><text:a xlink:type="simple" xlink:href="#Indice" text:style-name="Internet_20_link" text:visited-style-name="Visited_20_Internet_20_Link"><text:span text:style-name="Internet_20_link"><text:span text:style-name="T84">∆</text:span></text:span></text:a><text:bookmark-end text:name="__RefHeading___Toc49172_3229346121"/></text:h>
      <text:p text:style-name="P165">Existe un crecente consenso social sobre a necesidade de reducir o tempo e as actividades ligadas ás pantallas entre a poboación menor de idade, circunscribindo estas a momentos e motivos nos <text:soft-page-break/>que se achegue un valor engadido contrastado ao seu desenvolvemento san, físico, intelectual e emocional.</text:p>
      <text:p text:style-name="P165">Os comités de persoas expertas que elaboraron informes e recomendacións sobre dixitalización, infancia e adolescencia, instan a priorizar a aprendizaxe vivencial sobre a interacción virtual e a recepción de estímulos en pantalla. Por outra banda, as sociedades sanitarias insisten na necesidade de reducir a exposición a pantallas en menores de idade.</text:p>
      <text:p text:style-name="P4"><text:span text:style-name="Fuente_20_de_20_párrafo_20_predeter."><text:span text:style-name="T136">Apoiándonos nestas reclamacións de entidades autorizadas, o noso centro aplicará a seguinte política en relación á dispoñibilidade e uso de</text:span></text:span><text:span text:style-name="T136"> </text:span><text:span text:style-name="Fuente_20_de_20_párrafo_20_predeter."><text:span text:style-name="T141">pantallas de gran formato</text:span></text:span><text:span text:style-name="T136"> </text:span><text:span text:style-name="Fuente_20_de_20_párrafo_20_predeter."><text:span text:style-name="T136">nas aulas:</text:span></text:span></text:p>
      <text:p text:style-name="P4"><text:span text:style-name="Fuente_20_de_20_párrafo_20_predeter."><text:span text:style-name="T136">1) Na</text:span></text:span><text:span text:style-name="T136"> </text:span><text:span text:style-name="Fuente_20_de_20_párrafo_20_predeter."><text:span text:style-name="T141">Educación Infantil e primeiro ciclo de Primaria</text:span></text:span><text:span text:style-name="T136"> </text:span><text:span text:style-name="Fuente_20_de_20_párrafo_20_predeter."><text:span text:style-name="T136">non se instalarán pantallas dixitais de gran formato. Naqueles casos en que xa estean instaladas e non sexa factible, a curto prazo, o seu desinstalación, cubriranse con teas estéticas ou outros elementos.</text:span></text:span></text:p>
      <text:p text:style-name="P4"><text:span text:style-name="Fuente_20_de_20_párrafo_20_predeter."><text:span text:style-name="T136">2) No resto de</text:span></text:span><text:span text:style-name="T136"> </text:span><text:span text:style-name="Fuente_20_de_20_párrafo_20_predeter."><text:span text:style-name="T141">Educación Primaria e Educación Secundaria</text:span></text:span><text:span text:style-name="Fuente_20_de_20_párrafo_20_predeter."><text:span text:style-name="T136">, evitarase a nova instalación destes dispositivos nas aulas. En caso de estar xa instaladas, cubriranse cunha tea ou elementos que acheguen harmonía á aula, e descubriranse para usos puntuais. En calquera caso, non ocuparán espazos centrais nas paredes.</text:span></text:span></text:p>
      <text:p text:style-name="P36"><text:span text:style-name="Fuente_20_de_20_párrafo_20_predeter."><text:span text:style-name="T136">3) As pantallas de gran formato instalaranse en aulas de uso común para uso compartido. No caso de Secundaria, situaranse na aula destinada á materia de</text:span></text:span><text:span text:style-name="T136"> </text:span><text:span text:style-name="Fuente_20_de_20_párrafo_20_predeter."><text:span text:style-name="T141">Tecnoloxía.</text:span></text:span></text:p>
      <text:p text:style-name="P175">4) Como criterio xeral a seguir, as pantallas non permanecerán acendidas mentres a aula atópese ocupada polo alumnado, excepto nos momentos en que se utilicen.</text:p>
      <text:p text:style-name="P175">5) Vixiarase que a luminosidade da pantalla en funcionamento sexa moderada para non danar a vista do alumnado, así como que a distancia á mesma sexa, polo menos, de 2 metros.</text:p>
      <text:p text:style-name="P175">6) O tempo de exposición será o mínimo imprescindible para desenvolver a actividade, que sería planificada cun criterio didáctico e de calidade educativa.</text:p>
      <text:p text:style-name="P165">7) Evitarase o uso das pantallas de gran formato como forma de entretemento, “relaxación” ou para encher tempos “mortos”.</text:p>
      <text:h text:style-name="Heading_20_1" text:outline-level="1"><text:bookmark-start text:name="CONVIVENCIA.BIENESTAR"/><text:bookmark-start text:name="__RefHeading___Toc49174_3229346121"/><text:span text:style-name="T107">CONVIVENCIA E BENESTAR</text:span><text:bookmark-end text:name="CONVIVENCIA.BIENESTAR"/><text:span text:style-name="T107"> DIXITAL NA COMUNIDADE. <text:s/></text:span><text:span text:style-name="T158"><text:s text:c="7"/></text:span><text:a xlink:type="simple" xlink:href="#Indice" text:style-name="Internet_20_link" text:visited-style-name="Visited_20_Internet_20_Link"><text:span text:style-name="Internet_20_link"><text:span text:style-name="T83">∆</text:span></text:span></text:a><text:bookmark-end text:name="__RefHeading___Toc49174_3229346121"/></text:h>
      <text:p text:style-name="P165">A forma en que as persoas adultas utilizan os dispositivos dixitais no centro é un elemento educativo para o alumnado, de maneira que é necesario que o uso de dispositivos non substitúa, perturbe ou distraia a atención, a concentración ou as relacións persoais directas. O uso sobrio, puntual, intencional e responsable que fagan as persoas adultas dos seus dispositivos, servirá de exemplo para o alumnado.</text:p>
      <text:p text:style-name="P165">Para este fin, o noso centro establece as seguintes normas e recomendacións relativas ao uso de dispositivos dixitais privados durante a xornada escolar.</text:p>
      <text:p text:style-name="P165">1) O profesorado manterá apagados ou, na súa falta, silenciados, os seus dispositivos dixitais privados cando se atopen en presenza de alumnado (aula, recreo, excursións, saídas á contorna, etc.), salvo necesidades expresas relacionadas coa seguridade (en caso de saídas extraescolares) ou motivos persoais significativos.</text:p>
      <text:p text:style-name="P165">2) O profesorado silenciará os sons de notificación, mensaxes entrantes, etc. dos seus dispositivos privados cando se atope desenvolvendo o seu labor docente en presenza de alumnado.</text:p>
      <text:p text:style-name="P171">3) Pedirase ás familias que, cando se atopen dentro das instalacións do centro, só usen os seus dispositivos en caso de necesidade. Especialmente instaráselles a que, mentres se atopen nas mesmas, <text:span text:style-name="T132">se </text:span>absteñan de entregar aos seus fillos dispositivos dixitais.</text:p>
      <text:p text:style-name="P165"><text:soft-page-break/>4) No caso de Educación Primaria, quedará prohibida a tenencia de dispositivos dixitais privados dentro do centro, salvo en casos puntuais debidamente xustificados e cando non supoñan unha distracción para o alumnado.</text:p>
      <text:p text:style-name="P165">5) No caso de Educación Secundaria, solicitarase ás familias que o alumnado saia de casa sen dispositivos dixitais privados, salvo casos de necesidade real.</text:p>
      <text:p text:style-name="P165">6) No caso de Educación Secundaria, quedará prohibida a tenencia de dispositivos dixitais privados na aula. O alumnado que os traia de casa, deberá depositalos, debidamente etiquetaxes, nos lugares que habilite o centro para tal fin, e poderán ser recollidos á saída.</text:p>
      <text:p text:style-name="P165">7) Quedan prohibidos, en todas as etapas, os reloxos intelixentes con acceso a Internet ou con aplicacións ou utilidades que poidan distraer ao alumnado.</text:p>
      <text:p text:style-name="P165">8) O noso centro comprométese a utilizar o mínimo indispensable de comunicacións por mensaxería dixital coas familias, co fin de reducir a necesidade de conexión a dispositivos, visualización de mensaxes, etc. para evitar interferir na convivencia familiar. Neste sentido, priorizaranse as mensaxes a través da axenda escolar cando non se require unha maior inmediatez (p.ex., comunicación de ausencias por parte do centro).</text:p>
      <text:p text:style-name="P4"><text:span text:style-name="Fuente_20_de_20_párrafo_20_predeter."><text:span text:style-name="T136">9) As enquisas ou sondaxes que, eventualmente, expoña o noso centro como forma de coñecer a opinión das familias, dará a opción de participación por vía analóxica ou dixital. Neste último caso, empregaranse plataformas como</text:span></text:span><text:span text:style-name="T136"> </text:span><text:a xlink:type="simple" xlink:href="https://ec.europa.eu/eusurvey/?language=es" office:target-frame-name="_top" xlink:show="replace" text:style-name="Internet_20_link" text:visited-style-name="Visited_20_Internet_20_Link"><text:span text:style-name="Hipervínculo"><text:span text:style-name="T152">EU</text:span></text:span></text:a><text:span text:style-name="T136">-</text:span><text:a xlink:type="simple" xlink:href="https://ec.europa.eu/eusurvey/?language=es" office:target-frame-name="_top" xlink:show="replace" text:style-name="Internet_20_link" text:visited-style-name="Visited_20_Internet_20_Link"><text:span text:style-name="Hipervínculo"><text:span text:style-name="T152">Survey</text:span></text:span></text:a><text:span text:style-name="Fuente_20_de_20_párrafo_20_predeter."><text:span text:style-name="T10">, creada pola Comisión europea para a cidadanía europea, ou outras de carácter público que garantan a non comercialización dos datos.</text:span></text:span></text:p>
      <text:h text:style-name="Heading_20_1" text:outline-level="1"><text:bookmark-start text:name="MEDIDAS.CIBERSEGURIDAD"/><text:bookmark-start text:name="__RefHeading___Toc49176_3229346121"/><text:span text:style-name="T107">MEDIDAS DE CIBERSEGURIDAD</text:span><text:bookmark-end text:name="MEDIDAS.CIBERSEGURIDAD"/><text:span text:style-name="T108">E</text:span><text:span text:style-name="T107"> E PRIVACIDADE NA XESTIÓN DE DATOS PERSOAIS. <text:s text:c="3"/></text:span><text:span text:style-name="T158"><text:s text:c="5"/></text:span><text:a xlink:type="simple" xlink:href="#Indice" text:style-name="Internet_20_link" text:visited-style-name="Visited_20_Internet_20_Link"><text:span text:style-name="Internet_20_link"><text:span text:style-name="T83">∆</text:span></text:span></text:a><text:bookmark-end text:name="__RefHeading___Toc49176_3229346121"/></text:h>
      <text:p text:style-name="P175">O noso centro educativo está comprometido coa protección dos datos do noso alumnado e con dotar de todas as garantías necesarias para evitar a exposición dos menores a contidos inadecuados. Igualmente, o noso centro porá todos os medios ao seu alcance para eliminar a posibilidade de que empresas do mercado obteñan datos privados do alumnado.</text:p>
      <text:p text:style-name="P165">Cumprimos, con iso, a obrigación explicitada no artigo 92 da Lei Orgánica 3/2018, de 5 de decembro (LOPDGDD):</text:p>
      <text:p text:style-name="P16"><text:span text:style-name="T136">«</text:span><text:span text:style-name="Tipo_20_de_20_letra_20_predefinido_20_do_20_parágrafo"><text:span text:style-name="T137">Os centros educativos e calquera persoas físicas ou xurídicas que desenvolvan actividades nas que participen menores de idade</text:span></text:span><text:span text:style-name="T136"> </text:span><text:span text:style-name="Tipo_20_de_20_letra_20_predefinido_20_do_20_parágrafo"><text:span text:style-name="T140">garantirán a protección do interese superior do menor e os seus dereitos fundamentais, especialmente o dereito á protección de datos persoais, na publicación ou difusión dos seus datos persoais a través de servizos da sociedade da información</text:span></text:span><text:span text:style-name="Tipo_20_de_20_letra_20_predefinido_20_do_20_parágrafo"><text:span text:style-name="T138">.</text:span></text:span><text:span text:style-name="T136">»</text:span></text:p>
      <text:p text:style-name="P36"><text:span text:style-name="Tipo_20_de_20_letra_20_predefinido_20_do_20_parágrafo"><text:span text:style-name="T136">Para iso, o centro acometerá as seguintes iniciativas, de entre as recollidas nas</text:span></text:span><text:span text:style-name="T136"> </text:span><text:a xlink:type="simple" xlink:href="https://escuelasaludable.org/wp-content/uploads/2025/12/Proteccion-de-datos-en-los-centros.pdf" office:target-frame-name="_top" xlink:show="replace" text:style-name="Internet_20_link" text:visited-style-name="Visited_20_Internet_20_Link"><text:span text:style-name="Tipo_20_de_20_letra_20_predefinido_20_do_20_parágrafo"><text:span text:style-name="T136">orientacións para centros educativos sobre privacidade e protección de datos</text:span></text:span></text:a><text:span text:style-name="Referencia_20_de_20_nota_20_de_20_fin"><text:span text:style-name="T136"><text:note text:id="ftn82" text:note-class="endnote"><text:note-citation text:label="82">82</text:note-citation><text:note-body><text:p text:style-name="Endnote"><text:s/><text:a xlink:type="simple" xlink:href="https://escuelasaludable.org/wp-content/uploads/2025/12/Proteccion-de-datos-en-os-centros.pdf" text:style-name="Internet_20_link" text:visited-style-name="Visited_20_Internet_20_Link">https://escuelasaludable.org/wp-content/uploads/2025/12/Proteccion-de-datos-en-os-centros.pdf</text:a> </text:p><text:p text:style-name="Endnote"/></text:note-body></text:note></text:span></text:span><text:span text:style-name="Tipo_20_de_20_letra_20_predefinido_20_do_20_parágrafo"><text:span text:style-name="T136">:</text:span></text:span></text:p>
      <text:list text:style-name="L59">
        <text:list-item>
          <text:p text:style-name="P172">Migrar progresivamente a software libre o sistema operativo no que se desenvolven os programas.</text:p>
        </text:list-item>
        <text:list-item>
          <text:p text:style-name="P172">Pór a disposición do profesorado ferramentas de software libre (procesadores de texto, creadoras de contido, cálculo, etc.) que incorporen a actualización automática.</text:p>
        </text:list-item>
        <text:list-item>
          <text:p text:style-name="P172">Só empregaranse programas comerciais cando non exista outra ferramenta, no espectro do software libre, que realice a mesma función (que debe ser pedagoxicamente necesaria e non superflua).</text:p>
        </text:list-item>
        <text:list-item>
          <text:p text:style-name="P172">O noso centro priorizará o carácter non comercial das contornas e ferramentas dixitais, sobre a operatividade e a facilidade de uso e acceso.</text:p>
        </text:list-item>
        <text:list-item>
          <text:p text:style-name="P172"><text:soft-page-break/>Desestimar a achega de datos persoais (correo electrónico, nome, idade, localización, domicilio, etc.) cando se utilicen programas ou se acceda a sitios web privados ou comerciais, tal e como indica a normativa vixente.</text:p>
        </text:list-item>
        <text:list-item>
          <text:p text:style-name="P172">Instalar nos equipos do centro que teñan sistemas Windows un antivirus e mantelo correctamente actualizado.</text:p>
        </text:list-item>
        <text:list-item>
          <text:p text:style-name="P119"><text:span text:style-name="Fuente_20_de_20_párrafo_20_predeter."><text:span text:style-name="T136">O centro terá en conta os principios de minimización, finalidade e seguridade atópanse no Artigo 5 do</text:span></text:span><text:span text:style-name="T136"> </text:span><text:a xlink:type="simple" xlink:href="https://www.boe.es/buscar/doc.php?id=DOUE-L-2016-80807" office:target-frame-name="_top" xlink:show="replace" text:style-name="Internet_20_link" text:visited-style-name="Visited_20_Internet_20_Link"><text:span text:style-name="Fuente_20_de_20_párrafo_20_predeter."><text:span text:style-name="T136">Regulamento Xeral de Protección de Datos</text:span></text:span></text:a><text:span text:style-name="Fuente_20_de_20_párrafo_20_predeter."><text:span text:style-name="T136"><text:note text:id="ftn83" text:note-class="endnote"><text:note-citation text:label="83">83</text:note-citation><text:note-body><text:p text:style-name="Endnote"><text:a xlink:type="simple" xlink:href="https://www.boe.es/buscar/doc.php?id=DOUE-L-2016-80807" office:target-frame-name="_top" xlink:show="replace" text:style-name="Internet_20_link" text:visited-style-name="Visited_20_Internet_20_Link">https://www.boe.es/buscar/doc.php?ide=DOUE-L-2016-80807</text:a></text:p><text:p text:style-name="Endnote"/></text:note-body></text:note></text:span></text:span><text:span text:style-name="T136"> </text:span><text:span text:style-name="Fuente_20_de_20_párrafo_20_predeter."><text:span text:style-name="T136">(RGPD).</text:span></text:span></text:p>
        </text:list-item>
        <text:list-item>
          <text:p text:style-name="P172">Só realizaranse fotos do alumnado para fins estritamente escolares e internos, e sempre que para iso a familia facilite o seu consentimento, con carácter xeral ou con criterios específicos. A toma de imaxes debe ter un fin preciso, coñecido e programado.</text:p>
        </text:list-item>
        <text:list-item>
          <text:p text:style-name="P172">Desestimarase a instalación de programas pirateados ou activados ilegalmente, co fin de evitar o <text:span text:style-name="T126">malware</text:span> que compromete a seguridade e a privacidade dos equipos.</text:p>
        </text:list-item>
        <text:list-item>
          <text:p text:style-name="P172">Os equipos informáticos que utilicen os alumnos non terán instaladas aplicacións que non vaian usarse e poidan comprometer a seguridade e/ou a privacidade.</text:p>
        </text:list-item>
        <text:list-item>
          <text:p text:style-name="P172">Cando os alumnos de Secundaria vaian utilizar servizos (correo electrónico, nube de datos, etc) en Internet, docentes e alumnos recibirán información básica en materia de ciberseguridad<text:span text:style-name="T123">e</text:span> sobre como realizar un uso minimamente seguro de devanditos servizos, así como dos tipos de intrusi<text:span text:style-name="T131">óns</text:span> indese<text:span text:style-name="T131">x</text:span>adas que, eventualmente, poidan sufrir.</text:p>
        </text:list-item>
        <text:list-item>
          <text:p text:style-name="P119"><text:span text:style-name="Fuente_20_de_20_párrafo_20_predeter."><text:span text:style-name="T136">O noso centro asesorarase en aspectos relacionados coa privacidade e a ciberseguridad</text:span></text:span><text:span text:style-name="Fuente_20_de_20_párrafo_20_predeter."><text:span text:style-name="T153">e</text:span></text:span><text:span text:style-name="Fuente_20_de_20_párrafo_20_predeter."><text:span text:style-name="T136">, sempre que se utilice novo software ou se acceda a programas en liña, acudindo a instancias informadas.</text:span></text:span></text:p>
        </text:list-item>
      </text:list>
      <text:h text:style-name="Heading_20_1" text:outline-level="1"><text:bookmark-start text:name="_USO.IA"/><text:bookmark-start text:name="__RefHeading___Toc49178_3229346121"/><text:span text:style-name="T109"><text:s/></text:span><text:bookmark-start text:name="USO.IA"/><text:span text:style-name="T102">USO DA INTELIXENCIA ARTIFICIAL</text:span><text:bookmark-end text:name="_USO.IA"/><text:bookmark-end text:name="USO.IA"/><text:span text:style-name="T102"> (IA).</text:span><text:span text:style-name="T109"> <text:s/></text:span><text:span text:style-name="T157"><text:s text:c="7"/></text:span><text:a xlink:type="simple" xlink:href="#Indice" text:style-name="Internet_20_link" text:visited-style-name="Visited_20_Internet_20_Link"><text:span text:style-name="Internet_20_link"><text:span text:style-name="T84">∆</text:span></text:span></text:a><text:bookmark-end text:name="__RefHeading___Toc49178_3229346121"/></text:h>
      <text:p text:style-name="P4"><text:span text:style-name="Fuente_20_de_20_párrafo_20_predeter."><text:span text:style-name="T136">A posibilidade de contar coa ferramenta da Intelixencia Artificial (IA) non deberá socavar, en ningún caso, o desenvolvemento da aprendizaxe e as competencias básicas do alumnado. En ningún caso poderá substituír ou facilitar procesos como a memorización, a creación de contidos, o razoamento lóxico-matemático, as habilidades para xestionar a información, a escritura, a expresión oral, a lectura, a creatividade ou a relación interpersoal.</text:span></text:span></text:p>
      <text:p text:style-name="P4"><text:span text:style-name="Fuente_20_de_20_párrafo_20_predeter."><text:span text:style-name="T136">Así mesmo, a IA non será utilizada para </text:span></text:span><text:span text:style-name="Fuente_20_de_20_párrafo_20_predeter."><text:span text:style-name="T154">eludir</text:span></text:span><text:span text:style-name="Fuente_20_de_20_párrafo_20_predeter."><text:span text:style-name="T136"> aptitudes básicas como a disposición ao esforzo, a consecución de retos, a superación persoal, a perseveranza, a paciencia ou a capacidade de asimilar frustración. Dado que a IA irrompeu no mundo da educación</text:span></text:span><text:span text:style-name="T136"> hai </text:span><text:span text:style-name="Fuente_20_de_20_párrafo_20_predeter."><text:span text:style-name="T136">relativamente pouco tempo, cóntase con escasos estudos de valoración sobre as consecuencias do seu uso na aprendizaxe, pero os que existen apuntan claramente a unha deterioración das funcións cognitivas</text:span></text:span><text:span text:style-name="Ref._20_de_20_nota_20_al_20_pie"><text:span text:style-name="T136"><text:note text:id="ftn84" text:note-class="endnote"><text:note-citation text:label="84">84</text:note-citation><text:note-body><text:p text:style-name="P41"><text:a xlink:type="simple" xlink:href="https://papers.ssrn.com/sol3/papers.cfm?abstract_id=4895486" text:style-name="Internet_20_link" text:visited-style-name="Visited_20_Internet_20_Link">https://papers.ssrn.com/sol3/papers.cfm?abstract_id=4895486</text:a> , <text:a xlink:type="simple" xlink:href="https://arxiv.org/abs/2506.08872" text:style-name="Internet_20_link" text:visited-style-name="Visited_20_Internet_20_Link">https://arxiv.org/abs/2506.08872</text:a> <text:s/></text:p><text:p text:style-name="Footnote"/></text:note-body></text:note></text:span></text:span><text:span text:style-name="T136"> </text:span><text:span text:style-name="Fuente_20_de_20_párrafo_20_predeter."><text:span text:style-name="T136">implicadas na aprendizaxe escolar.</text:span></text:span></text:p>
      <text:p text:style-name="P165">Neste sentido, evitarase que o alumnado de Educación Infantil e Primaria utilice esta ferramenta como recurso para aprender. No caso de Educación Secundaria, e no marco das materias de Tecnoloxía, Dixitalización ou Computación, o alumnado poderá experimentar, como actividade demostrativa puntual e supervisada, coas posibilidades da IA e facerse conscientes das potencialidades e os riscos inherentes á mesma. O uso da IA terá un carácter ilustrativo sobre as súas posibilidades, nunca substitutivo das funcións naturais e os medios vivenciais de aprendizaxe do alumno/a.</text:p>
      <text:p text:style-name="P165">Co fin de evitar a presentación de traballos xerados por IA, se <text:span text:style-name="T131">introducirán</text:span> medidas tales como desenvolver os traballos de creación persoal, preferentemente dentro do horario escolar, encargar comentarios, extracción de ideas, etc., sobre textos facilitados ao alumnado en papel ou contidos en libros de texto, etc.</text:p>
      <text:p text:style-name="P4"><text:soft-page-break/><text:span text:style-name="Tipo_20_de_20_letra_20_predefinido_20_do_20_parágrafo"><text:span text:style-name="T136">No exercicio da súa autonomía pedagóxica, o uso da IA por parte do profesorado do noso centro no seu traballo de planificación de clase, atenderá, en todo caso, aos conceptos de sobriedade (atendendo ao seu importante</text:span></text:span><text:span text:style-name="T136"> </text:span><text:a xlink:type="simple" xlink:href="https://archive.ph/1I0CZ" office:target-frame-name="_top" xlink:show="replace" text:style-name="Internet_20_link" text:visited-style-name="Visited_20_Internet_20_Link"><text:span text:style-name="Fuente_20_de_20_párrafo_20_predeter."><text:span text:style-name="T136">impacto ambiental</text:span></text:span></text:a><text:span text:style-name="Fuente_20_de_20_párrafo_20_predeter."><text:span text:style-name="T136">), adecuación e veracidade (contrastando e matizando sempre os contidos producidos con esta ferramenta en función do seu criterio profesional). O</text:span></text:span><text:span text:style-name="T136"> </text:span><text:span text:style-name="Fuente_20_de_20_párrafo_20_predeter."><text:span text:style-name="T141">principio de precaución</text:span></text:span><text:span text:style-name="T136"> </text:span><text:span text:style-name="Fuente_20_de_20_párrafo_20_predeter."><text:span text:style-name="T136">será adoptado como criterio esencial á hora de considerar calquera uso eventual da Intelixencia Artificial, particularmente da Intelixencia Artificial Xenerativa, tal e como recomendan as</text:span></text:span><text:span text:style-name="T136"> </text:span><text:a xlink:type="simple" xlink:href="https://www.analesdepediatria.org/es-inteligencia-artificial-generativa-poblacion-infantojuvenil-articulo-S1695403326000603?referer=buscador" office:target-frame-name="_top" xlink:show="replace" text:style-name="Internet_20_link" text:visited-style-name="Visited_20_Internet_20_Link"><text:span text:style-name="Fuente_20_de_20_párrafo_20_predeter."><text:span text:style-name="T136">institucións científicas</text:span></text:span></text:a><text:span text:style-name="Fuente_20_de_20_párrafo_20_predeter."><text:span text:style-name="T136">.</text:span></text:span></text:p>
      <text:h text:style-name="Heading_20_1" text:outline-level="1"><text:bookmark-start text:name="DIFUS.COMUNICAC."/><text:bookmark-start text:name="__RefHeading___Toc49180_3229346121"/><text:span text:style-name="T107">DIFUSIÓN E COMUNICACIÓN</text:span><text:bookmark-end text:name="DIFUS.COMUNICAC."/><text:span text:style-name="T107"> DA ESTRATEXIA DIXITAL E O PLAN DIXITAL DE CENTRO Á COMUNIDADE EDUCATIVA. </text:span><text:span text:style-name="T158"><text:s text:c="2"/></text:span><text:a xlink:type="simple" xlink:href="#Indice" text:style-name="Internet_20_link" text:visited-style-name="Visited_20_Internet_20_Link"><text:span text:style-name="Internet_20_link"><text:span text:style-name="T83">∆</text:span></text:span></text:a><text:bookmark-end text:name="__RefHeading___Toc49180_3229346121"/></text:h>
      <text:p text:style-name="P165">A Estratexia Dixital de Centro incluirase no noso Proxecto Educativo, a través da exposición e deliberación no Consello Escolar.</text:p>
      <text:p text:style-name="P165">O Plan Dixital de Centro incluirase na Programación Xeral Anual (PGA) e estará suxeito á avaliación e medidas de mellora que se propoñan na Memoria final de curso.</text:p>
      <text:p text:style-name="P165">O noso centro elaborará, así mesmo, un documento para as familias no que se especifiquen:</text:p>
      <text:p text:style-name="P165">- As liñas xerais de desenvolvemento da competencia dixital en cada etapa.</text:p>
      <text:p text:style-name="P165">- Os criterios xerais para o uso de dispositivos dixitais en cada etapa.</text:p>
      <text:p text:style-name="P165">- O papel dos dispositivos nas tarefas escolares que se encarguen para casa.</text:p>
      <text:p text:style-name="P165">- A colaboración que se solicita ás familias con relación ao uso de dispositivos dixitais:</text:p>
      <text:list text:style-name="L60">
        <text:list-item>
          <text:p text:style-name="P173">Descartar o uso de dispositivos privados na aula.</text:p>
        </text:list-item>
        <text:list-item>
          <text:p text:style-name="P173">Solicitar que o alumnado non os leve consigo durante a xornada escolar.</text:p>
        </text:list-item>
        <text:list-item>
          <text:p text:style-name="P173">Supervisión próxima cando se empreguen en casa a solicitude puntual do profesorado.</text:p>
        </text:list-item>
      </text:list>
      <text:p text:style-name="P165">- O protocolo que o centro seguirá cando un alumno/a preséntese no centro cun dispositivo dixital privado e os criterios de excepción.</text:p>
      <text:h text:style-name="Heading_20_1" text:outline-level="1"><text:bookmark-start text:name="ESTRATEG.SALUD.ESCOLAR"/><text:bookmark-start text:name="__RefHeading___Toc49182_3229346121"/><text:span text:style-name="T107">ESTRATEXIA DE SAÚDE ESCOLAR</text:span><text:bookmark-end text:name="ESTRATEG.SALUD.ESCOLAR"/><text:span text:style-name="T107">. </text:span><text:span text:style-name="T158"><text:s text:c="8"/></text:span><text:a xlink:type="simple" xlink:href="#Indice" text:style-name="Internet_20_link" text:visited-style-name="Visited_20_Internet_20_Link"><text:span text:style-name="Internet_20_link"><text:span text:style-name="T83">∆</text:span></text:span></text:a><text:bookmark-end text:name="__RefHeading___Toc49182_3229346121"/></text:h>
      <text:p text:style-name="P100">Tempos de exposición a pantallas</text:p>
      <text:p text:style-name="P4"><text:span text:style-name="T136">- </text:span><text:span text:style-name="Fuente_20_de_20_párrafo_20_predeter."><text:span text:style-name="T10">Como criterio xeral, o noso centro integrará as</text:span></text:span><text:span text:style-name="T136"> </text:span><text:a xlink:type="simple" xlink:href="https://static.aeped.es/20241205_ndp_aep_actualizacion_plan_digital_familiar_def_c98c45c27c.pdf" office:target-frame-name="_top" xlink:show="replace" text:style-name="Internet_20_link" text:visited-style-name="Visited_20_Internet_20_Link"><text:span text:style-name="Fuente_20_de_20_párrafo_20_predeter."><text:span text:style-name="T100">recomendacións</text:span></text:span></text:a><text:span text:style-name="Ref._20_de_20_nota_20_al_20_final"><text:span text:style-name="T10"><text:note text:id="ftn85" text:note-class="endnote"><text:note-citation text:label="85">85</text:note-citation><text:note-body><text:p text:style-name="Footnote"><text:a xlink:type="simple" xlink:href="https://static.aeped.es/20241205_ndp_aep_actualizacion_plan_digital_familiar_def_c98c45c27c.pdf" text:style-name="Internet_20_link" text:visited-style-name="Visited_20_Internet_20_Link">https://static.aeped.es/20241205_ndp_aep_actualizacion_plan_digital_familiar_def_c98c45c27c.pdf</text:a> <text:s/></text:p><text:p text:style-name="Footnote"/></text:note-body></text:note></text:span></text:span><text:span text:style-name="T136"> </text:span><text:span text:style-name="Fuente_20_de_20_párrafo_20_predeter."><text:span text:style-name="T10">que sobre tempo de uso de pantallas establece a Asociación Española de Pediatría (AEP) actualizadas a decembro de 2024:</text:span></text:span></text:p>
      <text:list text:style-name="L61">
        <text:list-item>
          <text:p text:style-name="P112">Entre 0 e 6 anos, ningunha exposición a pantallas.</text:p>
        </text:list-item>
        <text:list-item>
          <text:p text:style-name="P112">Entre 7 e 12 anos, menos dunha hora diaria, incluíndo tempo escolar e familiar.</text:p>
        </text:list-item>
        <text:list-item>
          <text:p text:style-name="P112">A partir de 13 anos, menos de dúas horas diarias, incluíndo tempo escolar e familiar.</text:p>
        </text:list-item>
      </text:list>
      <text:p text:style-name="P4"><text:span text:style-name="Fuente_20_de_20_párrafo_20_predeter."><text:span text:style-name="T10">Ao non poder regular o tempo de exposición a pantallas no ámbito familiar, o noso centro adoptará un criterio precautorio durante o tempo escolar, circunscribindo o uso de pantallas ao tempo mínimo imprescindible para cumprir os obxectivos trazados nesta Estratexia e o correspondente</text:span></text:span><text:span text:style-name="T136"> </text:span><text:span text:style-name="Fuente_20_de_20_párrafo_20_predeter."><text:span text:style-name="T28">Plan Dixital</text:span></text:span><text:span text:style-name="T136"> </text:span><text:span text:style-name="Fuente_20_de_20_párrafo_20_predeter."><text:span text:style-name="T60">ZETA</text:span></text:span><text:span text:style-name="T136"> </text:span><text:span text:style-name="Fuente_20_de_20_párrafo_20_predeter."><text:span text:style-name="T28">de Centro.</text:span></text:span></text:p>
      <text:p text:style-name="P101">Medidas de protección no uso de pantallas</text:p>
      <text:p text:style-name="P113">- No caso de visualizacións en pantalla colectiva, haberá unha distancia mínima de 2 metros entre a mesma e o alumnado. No caso de pantallas colectivas na aula, estas deberán estar apagadas cando non se utilicen.</text:p>
      <text:p text:style-name="P113"><text:soft-page-break/>- Os dispositivos que, eventualmente, empregue o alumnado, deben contar con regulador de brillo de pantalla, asegurándose o profesorado de que a emisión lumínica é só a imprescindible.</text:p>
      <text:p text:style-name="P4"><text:span text:style-name="T136">- </text:span><text:span text:style-name="Fuente_20_de_20_párrafo_20_predeter."><text:span text:style-name="T10">Porase especial atención á utilización de pantallas en actividades personalizadas con alumnado TDAH, tendo en conta os</text:span></text:span><text:span text:style-name="T136"> </text:span><text:a xlink:type="simple" xlink:href="https://link.springer.com/article/10.1007/s00787-022-02130-3?utm_source=xmol&amp;utm_medium=affiliate&amp;utm_content=meta&amp;utm_campaign=DDCN_1_GL01_metadata" office:target-frame-name="_top" xlink:show="replace" text:style-name="Internet_20_link" text:visited-style-name="Visited_20_Internet_20_Link"><text:span text:style-name="Fuente_20_de_20_párrafo_20_predeter."><text:span text:style-name="T100">indicios</text:span></text:span></text:a><text:span text:style-name="Ref._20_de_20_nota_20_al_20_pie"><text:span text:style-name="T10"><text:note text:id="ftn86" text:note-class="endnote"><text:note-citation text:label="86">86</text:note-citation><text:note-body><text:p text:style-name="Footnote"><text:a xlink:type="simple" xlink:href="https://link.springer.com/article/10.1007/s00787-022-02130-3?utm_source=xmol&amp;utm_medium=affiliate&amp;utm_content=meta&amp;utm_campaign=DDCN_1_GL01_metadata" text:style-name="Internet_20_link" text:visited-style-name="Visited_20_Internet_20_Link"><text:span text:style-name="Hipervínculo"><text:span text:style-name="T96">https://link.springer.com/article/10.1007/s00787-022-02130-3?utm_source=xmol&amp;utm_medium=affiliate&amp;utm_content=meta&amp;utm_campaign=DDCN_1_GL01_metadata</text:span></text:span></text:a></text:p><text:p text:style-name="P42"/></text:note-body></text:note></text:span></text:span><text:span text:style-name="T136"> </text:span><text:span text:style-name="Fuente_20_de_20_párrafo_20_predeter."><text:span text:style-name="T10">sobre efectos non desexados das pantallas neste tipo de síndrome. Os programas comerciais teoricamente destinados á educación de menores con perfil TDAH, e que eventualmente se poñan en consideración como ferramenta didáctica na aula de Educación Especial, serán valorados previamente sobre a súa eficacia global e sobre a ausencia de efectos non desexados, en función da información dispoñible.</text:span></text:span></text:p>
      <text:p text:style-name="P113">- Por defecto, habilitarase o fondo negro nos escritorios, así como o tamaño de letra adecuado a cada idade.</text:p>
      <text:p text:style-name="P4"><text:span text:style-name="T136">- </text:span><text:span text:style-name="Fuente_20_de_20_párrafo_20_predeter."><text:span text:style-name="T10">Priorizarase que os dispositivos estean conectados a Internet por cable, como medida precautoria relacionada coa emisión de radiofrecuencias (ver</text:span></text:span><text:span text:style-name="T136"> </text:span><text:a xlink:type="simple" xlink:href="https://escuelasaludable.org/wp-content/uploads/2025/12/Referencias-cientificas.pdf" office:target-frame-name="_top" xlink:show="replace" text:style-name="Internet_20_link" text:visited-style-name="Visited_20_Internet_20_Link"><text:span text:style-name="Tipo_20_de_20_letra_20_predefinido_20_do_20_parágrafo"><text:span text:style-name="T136">referencias e recomendacións</text:span></text:span></text:a><text:span text:style-name="Fuente_20_de_20_párrafo_20_predeter."><text:span text:style-name="T10"><text:note text:id="ftn87" text:note-class="endnote"><text:note-citation text:label="87">87</text:note-citation><text:note-body><text:p text:style-name="Endnote"><text:a xlink:type="simple" xlink:href="https://escuelasaludable.org/wp-content/uploads/2025/12/Referencias-cientificas.pdf" office:target-frame-name="_top" xlink:show="replace" text:style-name="Internet_20_link" text:visited-style-name="Visited_20_Internet_20_Link">https://escuelasaludable.org/wp-content/uploads/2025/12/Referencias-cientificas.pdf</text:a></text:p><text:p text:style-name="Endnote"/></text:note-body></text:note></text:span></text:span><text:span text:style-name="T136"> </text:span><text:span text:style-name="Fuente_20_de_20_párrafo_20_predeter."><text:span text:style-name="T10">de sociedades científicas). Igualmente, os emisores de sinal WIFI estarán apagados cando aqueles non se utilicen e evitarase a instalación do </text:span></text:span><text:span text:style-name="Fuente_20_de_20_párrafo_20_predeter."><text:span text:style-name="T44">encamiñador</text:span></text:span><text:span text:style-name="Fuente_20_de_20_párrafo_20_predeter."><text:span text:style-name="T10"> con emisión </text:span></text:span><text:span text:style-name="Fuente_20_de_20_párrafo_20_predeter."><text:span text:style-name="T44">sen fíos</text:span></text:span><text:span text:style-name="Fuente_20_de_20_párrafo_20_predeter."><text:span text:style-name="T10"> naqueles puntos onde permaneza moito tempo o alumnado e profesorado, tal e como sinala a</text:span></text:span><text:span text:style-name="T136"> </text:span><text:a xlink:type="simple" xlink:href="https://www.sepr.es/archivo-doc/recursos/otros/1994-diez-estrategias-simples-para-minimizar-su-exposicion-a-las-emisiones-electromagneticas-del-telefono-movil%20" office:target-frame-name="_top" xlink:show="replace" text:style-name="Internet_20_link" text:visited-style-name="Visited_20_Internet_20_Link"><text:span text:style-name="Fuente_20_de_20_párrafo_20_predeter."><text:span text:style-name="T100">Sociedade Española de Protección Radiolóxica</text:span></text:span></text:a><text:span text:style-name="T136"> </text:span><text:span text:style-name="Fuente_20_de_20_párrafo_20_predeter."><text:span text:style-name="T10">(SEPR)</text:span></text:span><text:span text:style-name="T136"> </text:span><text:span text:style-name="Fuente_20_de_20_párrafo_20_predeter."><text:span text:style-name="T10"><text:note text:id="ftn88" text:note-class="endnote"><text:note-citation text:label="88">88</text:note-citation><text:note-body><text:p text:style-name="Footnote"><text:a xlink:type="simple" xlink:href="https://www.sepr.es/archivo-doc/recursos/otros/1994-diez-estrategias-simples-para-minimizar-su-exposicion-a-las-emisiones-electromagneticas-del-telefono-movil" text:style-name="Internet_20_link" text:visited-style-name="Visited_20_Internet_20_Link">https://www.sepr.es/archivo-doc/recursos/otros/1994-diez-estrategias-simples-para-minimizar-su-exposicion-a-las-emisiones-electromagneticas-del-telefono-movil</text:a> <text:s/>Ver análise de Ecoloxistas en Acción ao decálogo de recomendacións en <text:a xlink:type="simple" xlink:href="https://escuelasaludable.org/?p=3273" text:style-name="Internet_20_link" text:visited-style-name="Visited_20_Internet_20_Link">https://escuelasaludable.org/?p=3273</text:a> </text:p><text:p text:style-name="Footnote"/></text:note-body></text:note></text:span></text:span><text:span text:style-name="T136"><text:s/></text:span><text:span text:style-name="Fuente_20_de_20_párrafo_20_predeter."><text:span text:style-name="T10">no seu decálogo de recomendacións (</text:span></text:span><text:span text:style-name="Fuente_20_de_20_párrafo_20_predeter."><text:span text:style-name="T39">Dez estratexias para minimizar a súa exposición ás emisións electromagnéticas do teléfono móbil,</text:span></text:span><text:span text:style-name="T136"> </text:span><text:span text:style-name="Fuente_20_de_20_párrafo_20_predeter."><text:span text:style-name="T10">páx. 5).</text:span></text:span></text:p>
      <text:p text:style-name="P113">- O tempo de exposición continuada a pantalla será o mínimo imprescindible para a actividade.</text:p>
      <text:p text:style-name="P114">- <text:span text:style-name="T132">E</text:span>spa<text:span text:style-name="T132">z</text:span>aran<text:span text:style-name="T132">se</text:span> os tempos de exposición a pantallas cando estes prodúzanse dentro da mesma xornada escolar, interpondo tempos de desconexión de polo menos unha hora.</text:p>
      <text:p text:style-name="P113">- Como criterio xeral, priorizaranse os traballos en soporte físico aos traballos en soporte dixital (documentos escritos, presentacións, creacións plásticas...) que permitan ao alumnado os cambios de postura corporal e a exercitación do enfoque visual.</text:p>
      <text:p text:style-name="P113">- Os equipos do centro contarán cun software específico que filtre o tipo de información, redes ou plataformas aos que, circunstancialmente, co obxectivo de garantir a protección ante contidos que poidan incidir no seu desenvolvemento san e equilibrado.</text:p>
      <text:p text:style-name="P116">- <text:s/>Con respecto aos teléfonos <text:span text:style-name="T133">sen fíos</text:span> (DECT) para uso dos docentes e persoal administrativo, seleccionaranse os modelos que non emitan sinal desde a súa plataforma basee na situación de repouso.</text:p>
      <text:p text:style-name="P116">- O profesorado proporá tarefas para casa que comporten un uso de dispositivos dixitais, cos seguintes criterios:</text:p>
      <text:list text:style-name="L62">
        <text:list-item>
          <text:p text:style-name="P117">Só a partir do terceiro ciclo de Primaria, e cun carácter puntual e extraordinario.</text:p>
        </text:list-item>
        <text:list-item>
          <text:p text:style-name="P117">Acceso a contidos do que se facilite a ruta ou as webs a consultar.</text:p>
        </text:list-item>
        <text:list-item>
          <text:p text:style-name="P120"><text:span text:style-name="Tipo_20_de_20_letra_20_predefinido_20_do_20_parágrafo"><text:span text:style-name="T53">Instando á familia a que o acceso a internet realícese a través de dispositivos de uso familiar, supervisión das persoas adultas e distanciados, polo menos dúas horas, dos horarios de soño.</text:span></text:span></text:p>
        </text:list-item>
      </text:list>
      <text:h text:style-name="Heading_20_1" text:outline-level="1"><text:bookmark-start text:name="ESTRATEGI.SOSTENIBILIDAD"/><text:bookmark-start text:name="__RefHeading___Toc49184_3229346121"/><text:span text:style-name="T109">ESTRATEXIA PARA A SUSTENTABILIDADE EFICAZ</text:span><text:bookmark-end text:name="ESTRATEGI.SOSTENIBILIDAD"/><text:span text:style-name="T109"> </text:span><text:span text:style-name="T157"><text:s text:c="7"/></text:span><text:a xlink:type="simple" xlink:href="#Indice" text:style-name="Internet_20_link" text:visited-style-name="Visited_20_Internet_20_Link"><text:span text:style-name="Internet_20_link"><text:span text:style-name="T84">∆</text:span></text:span></text:a><text:bookmark-end text:name="__RefHeading___Toc49184_3229346121"/></text:h>
      <text:p text:style-name="P115">- Como criterio xeral, reducirase ao mínimo imprescindible a dispoñibilidade de dispositivos dixitais no centro, segundo os criterios de uso de tecnoloxía dixital expostos nesta Estratexia.</text:p>
      <text:p text:style-name="P113">- Como criterio xeral, priorizaranse os equipos fixos de mesa sobre os port<text:span text:style-name="T133">átis</text:span>, para garantir unha maior durabilidad<text:span text:style-name="T133">e</text:span> e a conexión prioritaria por cable.</text:p>
      <text:p text:style-name="P113">- Utilizaranse sistemas operativos de licenza libre que garantan unha operatividade dos programas máis prolongada no tempo.</text:p>
      <text:p text:style-name="P113"><text:soft-page-break/>- Se reacondicionarán os equipos existentes para mantelos operativos, cando se produzan eventuais incompatibilidades ou avarías no hardware.</text:p>
      <text:p text:style-name="P113">- Para o caso de impresións en papel, habilitarase o modo “aforro de tinta”, e empregarase a tipografía EcoFont Beira, Ryman Eco, Garamond ou Courier como fonte de texto predeterminada, seleccionando a opción máis axeitada segundo o destino dos textos impresos.</text:p>
      <text:p text:style-name="P113">- Rexeitaranse dotacións dixitais da administración que non estean xustificadas polas necesidades do proxecto educativo do centro, que non conten cun aval pedagóxico solvente en termos de valor educativo, que vaian substituír equipos que estean operativos e sigan sendo útiles, ou que sexan desproporcionadas en número de elementos con respecto ás necesidades do centro.</text:p>
      <text:p text:style-name="P113">- Porase especial intención en manter os equipos apagados cando non estean en uso, a través de etiquetas ou carteis xunto aos mesmos.</text:p>
      <text:p text:style-name="P113">- No caso de equipos que non se poidan reparar ou reacondicionar, solicitarase á administración educativa a súa retirada e asegure que, en calquera caso, inclúanse nos circuítos de aproveitamento dos materiais que poidan ser recuperados e o depósito seguro do resto dos elementos.</text:p>
      <text:h text:style-name="Heading_20_1" text:outline-level="1"><text:bookmark-start text:name="FORMAC.PROFESORADO"/><text:bookmark-start text:name="__RefHeading___Toc49186_3229346121"/><text:span text:style-name="T104">FORMACIÓN DO PROFESORADO SOBRE O ÁMBITO DIXITAL.</text:span><text:bookmark-end text:name="FORMAC.PROFESORADO"/><text:span text:style-name="T104"> <text:s/></text:span><text:span text:style-name="T55"><text:s text:c="6"/></text:span><text:a xlink:type="simple" xlink:href="#Indice" text:style-name="Internet_20_link" text:visited-style-name="Visited_20_Internet_20_Link"><text:span text:style-name="Internet_20_link"><text:span text:style-name="T82">∆</text:span></text:span></text:a><text:bookmark-end text:name="__RefHeading___Toc49186_3229346121"/></text:h>
      <text:p text:style-name="P8"><text:span text:style-name="Fuente_20_de_20_párrafo_20_predeter."><text:span text:style-name="T136">O noso centro contribuirá ao desenvolvemento da competencia dixital do profesorado, baseándonos nas orientacións contidas no</text:span></text:span><text:span text:style-name="T136"> </text:span><text:a xlink:type="simple" xlink:href="https://intef.es/wp-content/uploads/2022/03/MRCDD_V06B_GTTA.pdf" office:target-frame-name="_top" xlink:show="replace" text:style-name="Internet_20_link" text:visited-style-name="Visited_20_Internet_20_Link"><text:span text:style-name="Fuente_20_de_20_párrafo_20_predeter."><text:span text:style-name="T136">Marco de referencia da competencia dixital docente</text:span></text:span></text:a><text:span text:style-name="Ref._20_de_20_nota_20_al_20_pie"><text:span text:style-name="T136"><text:note text:id="ftn89" text:note-class="endnote"><text:note-citation text:label="89">89</text:note-citation><text:note-body><text:p text:style-name="Footnote"><text:a xlink:type="simple" xlink:href="https://intef.es/wp-content/uploads/2022/03/MRCDD_V06B_GTTA.pdf" text:style-name="Internet_20_link" text:visited-style-name="Visited_20_Internet_20_Link"><text:span text:style-name="Hipervínculo"><text:span text:style-name="T134">https://intef.es/wp-content/uploads/2022/03/MRCDD_V06B_GTTA.pdf</text:span></text:span></text:a></text:p><text:p text:style-name="Normal"/><text:p text:style-name="Normal"/><text:p text:style-name="Normal"/></text:note-body></text:note></text:span></text:span><text:span text:style-name="T136"> </text:span><text:span text:style-name="Fuente_20_de_20_párrafo_20_predeter."><text:span text:style-name="T136">e complementándoas en coherencia coa visión e valores da presente Estratexia Dixital. En concreto, o noso centro promoverá:</text:span></text:span></text:p>
      <text:list text:style-name="L63">
        <text:list-item>
          <text:p text:style-name="P174">O coñecemento e a difusión das iniciativas de formación relacionadas coas habilidades dixitais do profesorado, o coñecemento das posibilidades da contorna dixital como recurso para os docentes, e dos riscos para a aprendizaxe, a saúde e o desenvolvemento relacionados co uso de TIC na contorna escolar e social-familiar.</text:p>
        </text:list-item>
        <text:list-item>
          <text:p text:style-name="P174">A adquisición de habilidades para identificar casos de problemas do alumnado relacionados co uso de tecnoloxías (tecnopatías, cyberbulling, acceso a contidos inapropiados, etc.), así como o coñecemento dos protocolos e medidas recomendadas para abordalos con criterios de protección da saúde física e emocional dos menores de idade.</text:p>
        </text:list-item>
        <text:list-item>
          <text:p text:style-name="P174">O coñecemento sobre a protección de datos e os dereitos de autor; o software libre e as contornas dixitais seguros; e as precaucións pertinentes, na contorna escolar, con relación á exposición a radiofrecuencias.</text:p>
        </text:list-item>
        <text:list-item>
          <text:p text:style-name="P174">A avaliación crítica do eventual valor engadido que poida representar o uso puntual de dispositivos dixitais como ferramenta didáctica.</text:p>
        </text:list-item>
        <text:list-item>
          <text:p text:style-name="P174">O coñecemento da literatura científica, ditames e recomendacións que se enfoquen sobre os efectos do uso de pantallas sobre a aprendizaxe.</text:p>
        </text:list-item>
        <text:list-item>
          <text:p text:style-name="P174">A formación do profesorado do centro, en formato formal ou non, na pedagoxía e didáctica das aprendizaxes básicas necesarios para garantir unha formación persoal e cultural sólidos, de face ao desenvolv<text:span text:style-name="T123">e</text:span>m<text:span text:style-name="T123">e</text:span>nto futuro nunha contorna social dixitalizado.</text:p>
        </text:list-item>
        <text:list-item>
          <text:p text:style-name="P121"><text:span text:style-name="Fuente_20_de_20_párrafo_20_predeter."><text:span text:style-name="T10">A formación do profesorado, en formato formal ou non, nas características psicoevolutivas de cada etapa, as súas peculiaridades, posibilidades, necesidades e límites.</text:span></text:span></text:p>
        </text:list-item>
        <text:list-item>
          <text:p text:style-name="P121"><text:span text:style-name="Fuente_20_de_20_párrafo_20_predeter."><text:span text:style-name="T10">As medidas de hixiene dixital, especialmente aquelas que afectan a nenas, nenos, adolescentes e novos, atendendo ás recomendacións das sociedades científicas.</text:span></text:span></text:p>
        </text:list-item>
      </text:list>
      <text:h text:style-name="P51" text:outline-level="1"><text:bookmark-start text:name="__RefHeading___Toc49188_3229346121"/><text:span text:style-name="Fuente_20_de_20_párrafo_20_predeter."><text:span text:style-name="T110">REFERENCIAS: <text:s text:c="59"/></text:span></text:span><text:span text:style-name="Fuente_20_de_20_párrafo_20_predeter."><text:span text:style-name="T113"><text:s/><text:tab/><text:tab/></text:span></text:span><text:span text:style-name="Fuente_20_de_20_párrafo_20_predeter."><text:span text:style-name="T118"> </text:span></text:span><text:span text:style-name="Fuente_20_de_20_párrafo_20_predeter."><text:span text:style-name="T24">Volver</text:span></text:span><text:span text:style-name="Fuente_20_de_20_párrafo_20_predeter."><text:span text:style-name="T21"> a</text:span></text:span><text:span text:style-name="Fuente_20_de_20_párrafo_20_predeter."><text:span text:style-name="T23">o</text:span></text:span><text:span text:style-name="Fuente_20_de_20_párrafo_20_predeter."><text:span text:style-name="T21"> Índice</text:span></text:span><text:span text:style-name="Fuente_20_de_20_párrafo_20_predeter."><text:span text:style-name="T17"> <text:s/></text:span></text:span><text:a xlink:type="simple" xlink:href="#Indice" text:style-name="Internet_20_link" text:visited-style-name="Visited_20_Internet_20_Link"><text:span text:style-name="Internet_20_link"><text:span text:style-name="T91">∆</text:span></text:span></text:a><text:span text:style-name="Fuente_20_de_20_párrafo_20_predeter."><text:span text:style-name="T116"> </text:span></text:span><text:span text:style-name="Fuente_20_de_20_párrafo_20_predeter."><text:span text:style-name="T111"><text:s text:c="2"/></text:span></text:span><text:span text:style-name="Fuente_20_de_20_párrafo_20_predeter."><text:span text:style-name="T110"><text:s text:c="2"/></text:span></text:span><text:bookmark-end text:name="__RefHeading___Toc49188_3229346121"/></text:h>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DejaVu Sans" svg:font-family="'DejaVu Sans'"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charset="x-symbol"/>
    <style:font-face style:name="OpenSymbol1" svg:font-family="OpenSymbol" style:font-family-generic="system" style:font-pitch="variable"/>
    <style:font-face style:name="OpenSymbol2" svg:font-family="OpenSymbol, 'Arial Unicode MS'" style:font-family-generic="system" style:font-charset="x-symbol"/>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iberation Sans" style:font-family-complex="'Liberation Sans'"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paragraph-properties fo:hyphenation-ladder-count="no-limit"/>
      <style:text-properties style:font-name="Liberation Serif" fo:font-family="'Liberation Serif'" style:font-family-generic="roman" style:font-pitch="variable" fo:font-size="24pt" fo:font-weight="bold" style:font-name-asian="NSimSun" style:font-family-asian="NSimSun" style:font-family-generic-asian="modern" style:font-pitch-asian="fixed" style:font-size-asian="24pt" style:font-weight-asian="bold" style:font-name-complex="Lucida Sans" style:font-family-complex="'Lucida Sans'" style:font-family-generic-complex="swiss" style:font-pitch-complex="variable" style:font-size-complex="24pt"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Párrafo_20_de_20_lista" style:display-name="Párrafo de lista" style:family="paragraph" style:parent-style-name="Standard">
      <style:paragraph-properties fo:margin-left="1.27cm" fo:margin-top="0.212cm" fo:margin-bottom="0.494cm" style:contextual-spacing="false" fo:line-height="150%" fo:text-align="justify" style:justify-single-word="false" fo:hyphenation-ladder-count="no-limit" fo:text-indent="0.501cm" style:auto-text-indent="false">
        <style:tab-stops/>
      </style:paragraph-properties>
      <style:text-properties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6cm" fo:hyphenation-ladder-count="no-limit" fo:text-indent="-0.6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o_20_nota_20_pie" style:display-name="Texto nota pie" style:family="paragraph" style:parent-style-name="Normal">
      <style:paragraph-properties fo:hyphenation-ladder-count="no-limit"/>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Texto_20_nota_20_al_20_final" style:display-name="Texto nota al final" style:family="paragraph" style:parent-style-name="Normal">
      <style:paragraph-properties fo:hyphenation-ladder-count="no-limit"/>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language-asian="es" style:country-asian="ES"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é_20_de_20_páxina" style:display-name="Pé de páxina" style:family="paragraph" style:parent-style-name="Header_20_and_20_Footer">
      <style:paragraph-properties fo:hyphenation-ladder-count="no-limit"/>
      <style:text-properties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hyphenation-ladder-count="no-limit" fo:text-indent="-0.6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text-indent="0cm" style:auto-text-indent="false">
        <style:tab-stops>
          <style:tab-stop style:position="16.501cm" style:type="right" style:leader-style="dotted" style:leader-text="."/>
        </style:tab-stops>
      </style:paragraph-properties>
    </style:style>
    <style:style style:name="Tipo_20_de_20_letra_20_predefinido_20_do_20_parágrafo" style:display-name="Tipo de letra predefinido do parágrafo" style:family="text"/>
    <style:style style:name="Fuente_20_de_20_párrafo_20_predeter." style:display-name="Fuente de párrafo predeter."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Ref._20_de_20_nota_20_al_20_pie" style:display-name="Ref. de nota al pie" style:family="text" style:parent-style-name="Fuente_20_de_20_párrafo_20_predeter.">
      <style:text-properties style:text-position="super 67%"/>
    </style:style>
    <style:style style:name="Texto_20_nota_20_pie_20_Car" style:display-name="Texto nota pie Car" style:family="text" style:parent-style-name="Fuente_20_de_20_párrafo_20_predeter.">
      <style:text-properties fo:font-size="10pt" style:font-size-asian="10pt" style:font-name-complex="Mangal" style:font-family-complex="Mangal" style:font-family-generic-complex="roman" style:font-pitch-complex="variable" style:font-size-complex="9pt"/>
    </style:style>
    <style:style style:name="Hipervínculo" style:family="text" style:parent-style-name="Fuente_20_de_20_párrafo_20_predeter.">
      <style:text-properties fo:color="#467886" loext:opacity="100%" style:text-underline-style="solid" style:text-underline-width="auto" style:text-underline-color="font-color" style:text-underline-mode="continuous" style:text-overline-mode="continuous" style:text-line-through-mode="continuous"/>
    </style:style>
    <style:style style:name="Mención_20_sin_20_resolver" style:display-name="Mención sin resolver" style:family="text" style:parent-style-name="Fuente_20_de_20_párrafo_20_predeter.">
      <style:text-properties fo:color="#605e5c" loext:opacity="100%" fo:background-color="#e1dfdd"/>
    </style:style>
    <style:style style:name="Texto_20_nota_20_al_20_final_20_Car" style:display-name="Texto nota al final Car" style:family="text" style:parent-style-name="Fuente_20_de_20_párrafo_20_predeter.">
      <style:text-properties fo:font-size="10pt" style:font-size-asian="10pt" style:font-name-complex="Mangal" style:font-family-complex="Mangal" style:font-family-generic-complex="roman" style:font-pitch-complex="variable" style:font-size-complex="9pt"/>
    </style:style>
    <style:style style:name="Ref._20_de_20_nota_20_al_20_final" style:display-name="Ref. de nota al final" style:family="text" style:parent-style-name="Fuente_20_de_20_párrafo_20_predeter.">
      <style:text-properties style:text-position="super 67%"/>
    </style:style>
    <style:style style:name="Footnote_20_anchor" style:display-name="Footnote anchor" style:family="text">
      <style:text-properties style:text-position="super 67%"/>
    </style:style>
    <style:style style:name="Footnote_20_Symbol" style:display-name="Footnote Symbol" style:family="text"/>
    <style:style style:name="Endnote_20_anchor" style:display-name="Endnote anchor" style:family="text">
      <style:text-properties style:text-position="super 67%"/>
    </style:style>
    <style:style style:name="Endnote_20_Symbol" style:display-name="Endnote Symbol" style:family="text"/>
    <style:style style:name="Bullet_20_Symbols" style:display-name="Bullet Symbols"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8Num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2" style:font-family-complex="OpenSymbol, 'Arial Unicode MS'" style:font-family-generic-complex="system" style:font-charset-complex="x-symbol"/>
    </style:style>
    <style:style style:name="WW8Num3z1" style:family="text">
      <style:text-properties style:font-name="OpenSymbol2" fo:font-family="OpenSymbol, 'Arial Unicode MS'" style:font-family-generic="system" style:font-charset="x-symbol" style:font-name-asian="OpenSymbol2" style:font-family-asian="OpenSymbol, 'Arial Unicode MS'" style:font-family-generic-asian="system" style:font-charset-asian="x-symbol" style:font-name-complex="OpenSymbol2" style:font-family-complex="OpenSymbol, 'Arial Unicode MS'" style:font-family-generic-complex="system" style:font-charset-complex="x-symbol"/>
    </style:style>
    <style:style style:name="WW8Num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2" style:font-family-complex="OpenSymbol, 'Arial Unicode MS'" style:font-family-generic-complex="system" style:font-charset-complex="x-symbol"/>
    </style:style>
    <style:style style:name="WW8Num2z1" style:family="text">
      <style:text-properties style:font-name="OpenSymbol2" fo:font-family="OpenSymbol, 'Arial Unicode MS'" style:font-family-generic="system" style:font-charset="x-symbol" style:font-name-asian="OpenSymbol2" style:font-family-asian="OpenSymbol, 'Arial Unicode MS'" style:font-family-generic-asian="system" style:font-charset-asian="x-symbol" style:font-name-complex="OpenSymbol2" style:font-family-complex="OpenSymbol, 'Arial Unicode MS'" style:font-family-generic-complex="system" style:font-charset-complex="x-symbol"/>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style style:name="Hipervínculo_20_visitado" style:display-name="Hipervínculo visitado" style:family="text" style:parent-style-name="Fuente_20_de_20_párrafo_20_predeter.">
      <style:text-properties fo:color="#96607d"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WW_5f_CharLFO1LVL1" style:display-name="WW_CharLFO1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LVL2" style:display-name="WW_CharLFO1LVL2"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1LVL3" style:display-name="WW_CharLFO1LVL3"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OpenSymbol2" style:font-family-complex="OpenSymbol, 'Arial Unicode MS'" style:font-family-generic-complex="system" style:font-charset-complex="x-symbol"/>
    </style:style>
    <style:style style:name="WW_5f_CharLFO1LVL5" style:display-name="WW_CharLFO1LVL5"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1LVL6" style:display-name="WW_CharLFO1LVL6"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OpenSymbol2" style:font-family-complex="OpenSymbol, 'Arial Unicode MS'" style:font-family-generic-complex="system" style:font-charset-complex="x-symbol"/>
    </style:style>
    <style:style style:name="WW_5f_CharLFO1LVL8" style:display-name="WW_CharLFO1LVL8"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1LVL9" style:display-name="WW_CharLFO1LVL9"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2LVL1" style:display-name="WW_CharLFO2LVL1" style:family="text">
      <style:text-properties style:font-name="Symbol" fo:font-family="Symbol" style:font-family-generic="roman" style:font-pitch="variable" style:font-charset="x-symbol" style:font-name-complex="OpenSymbol2" style:font-family-complex="OpenSymbol, 'Arial Unicode MS'" style:font-family-generic-complex="system" style:font-charset-complex="x-symbol"/>
    </style:style>
    <style:style style:name="WW_5f_CharLFO2LVL2" style:display-name="WW_CharLFO2LVL2"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2LVL3" style:display-name="WW_CharLFO2LVL3"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2LVL4" style:display-name="WW_CharLFO2LVL4" style:family="text">
      <style:text-properties style:font-name="Symbol" fo:font-family="Symbol" style:font-family-generic="roman" style:font-pitch="variable" style:font-charset="x-symbol" style:font-name-complex="OpenSymbol2" style:font-family-complex="OpenSymbol, 'Arial Unicode MS'" style:font-family-generic-complex="system" style:font-charset-complex="x-symbol"/>
    </style:style>
    <style:style style:name="WW_5f_CharLFO2LVL5" style:display-name="WW_CharLFO2LVL5"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2LVL6" style:display-name="WW_CharLFO2LVL6"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2LVL7" style:display-name="WW_CharLFO2LVL7" style:family="text">
      <style:text-properties style:font-name="Symbol" fo:font-family="Symbol" style:font-family-generic="roman" style:font-pitch="variable" style:font-charset="x-symbol" style:font-name-complex="OpenSymbol2" style:font-family-complex="OpenSymbol, 'Arial Unicode MS'" style:font-family-generic-complex="system" style:font-charset-complex="x-symbol"/>
    </style:style>
    <style:style style:name="WW_5f_CharLFO2LVL8" style:display-name="WW_CharLFO2LVL8"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WW_5f_CharLFO2LVL9" style:display-name="WW_CharLFO2LVL9" style:family="text">
      <style:text-properties style:font-name="OpenSymbol2" fo:font-family="OpenSymbol, 'Arial Unicode MS'" style:font-family-generic="system" style:font-charset="x-symbol" style:font-name-complex="OpenSymbol2" style:font-family-complex="OpenSymbol, 'Arial Unicode MS'" style:font-family-generic-complex="system" style:font-charset-complex="x-symbol"/>
    </style:style>
    <style:style style:name="Referencia_20_de_20_nota_20_de_20_fin" style:display-name="Referencia de nota de fin" style:family="text" style:parent-style-name="Tipo_20_de_20_letra_20_predefinido_20_do_20_parágrafo">
      <style:text-properties style:text-position="super 67%"/>
    </style:style>
    <style:style style:name="WW_5f_CharLFO3LVL1" style:display-name="WW_CharLFO3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LVL2" style:display-name="WW_CharLFO3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LVL3" style:display-name="WW_CharLFO3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LVL4" style:display-name="WW_CharLFO3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LVL5" style:display-name="WW_CharLFO3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LVL6" style:display-name="WW_CharLFO3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LVL7" style:display-name="WW_CharLFO3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LVL8" style:display-name="WW_CharLFO3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LVL9" style:display-name="WW_CharLFO3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LVL1" style:display-name="WW_CharLFO4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LVL2" style:display-name="WW_CharLFO4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LVL3" style:display-name="WW_CharLFO4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LVL4" style:display-name="WW_CharLFO4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LVL5" style:display-name="WW_CharLFO4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LVL6" style:display-name="WW_CharLFO4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LVL7" style:display-name="WW_CharLFO4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LVL8" style:display-name="WW_CharLFO4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LVL9" style:display-name="WW_CharLFO4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LVL1" style:display-name="WW_CharLFO5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LVL2" style:display-name="WW_CharLFO5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LVL3" style:display-name="WW_CharLFO5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LVL4" style:display-name="WW_CharLFO5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LVL5" style:display-name="WW_CharLFO5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LVL6" style:display-name="WW_CharLFO5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LVL7" style:display-name="WW_CharLFO5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LVL8" style:display-name="WW_CharLFO5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LVL9" style:display-name="WW_CharLFO5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LVL1" style:display-name="WW_CharLFO6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LVL2" style:display-name="WW_CharLFO6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LVL3" style:display-name="WW_CharLFO6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LVL4" style:display-name="WW_CharLFO6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LVL5" style:display-name="WW_CharLFO6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LVL6" style:display-name="WW_CharLFO6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LVL7" style:display-name="WW_CharLFO6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LVL8" style:display-name="WW_CharLFO6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LVL9" style:display-name="WW_CharLFO6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LVL1" style:display-name="WW_CharLFO7LVL1"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LVL2" style:display-name="WW_CharLFO7LVL2"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LVL3" style:display-name="WW_CharLFO7LVL3"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LVL4" style:display-name="WW_CharLFO7LVL4"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LVL5" style:display-name="WW_CharLFO7LVL5"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LVL6" style:display-name="WW_CharLFO7LVL6"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LVL7" style:display-name="WW_CharLFO7LVL7"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LVL8" style:display-name="WW_CharLFO7LVL8"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LVL9" style:display-name="WW_CharLFO7LVL9"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1" style:display-name="WW_CharLFO8LVL1"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2" style:display-name="WW_CharLFO8LVL2"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3" style:display-name="WW_CharLFO8LVL3"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4" style:display-name="WW_CharLFO8LVL4"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5" style:display-name="WW_CharLFO8LVL5"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6" style:display-name="WW_CharLFO8LVL6"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7" style:display-name="WW_CharLFO8LVL7"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8" style:display-name="WW_CharLFO8LVL8"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9" style:display-name="WW_CharLFO8LVL9"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9LVL1" style:display-name="WW_CharLFO9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9LVL2" style:display-name="WW_CharLFO9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9LVL3" style:display-name="WW_CharLFO9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9LVL4" style:display-name="WW_CharLFO9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9LVL5" style:display-name="WW_CharLFO9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9LVL6" style:display-name="WW_CharLFO9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9LVL7" style:display-name="WW_CharLFO9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9LVL8" style:display-name="WW_CharLFO9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9LVL9" style:display-name="WW_CharLFO9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1" style:display-name="WW_CharLFO10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2" style:display-name="WW_CharLFO10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3" style:display-name="WW_CharLFO10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4" style:display-name="WW_CharLFO10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5" style:display-name="WW_CharLFO10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6" style:display-name="WW_CharLFO10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7" style:display-name="WW_CharLFO10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8" style:display-name="WW_CharLFO10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9" style:display-name="WW_CharLFO10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1LVL1" style:display-name="WW_CharLFO11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1LVL2" style:display-name="WW_CharLFO11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1LVL3" style:display-name="WW_CharLFO11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1LVL4" style:display-name="WW_CharLFO11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1LVL5" style:display-name="WW_CharLFO11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1LVL6" style:display-name="WW_CharLFO11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1LVL7" style:display-name="WW_CharLFO11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1LVL8" style:display-name="WW_CharLFO11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1LVL9" style:display-name="WW_CharLFO11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2LVL1" style:display-name="WW_CharLFO12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2LVL2" style:display-name="WW_CharLFO12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2LVL3" style:display-name="WW_CharLFO12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2LVL4" style:display-name="WW_CharLFO12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2LVL5" style:display-name="WW_CharLFO12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2LVL6" style:display-name="WW_CharLFO12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2LVL7" style:display-name="WW_CharLFO12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2LVL8" style:display-name="WW_CharLFO12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2LVL9" style:display-name="WW_CharLFO12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3LVL1" style:display-name="WW_CharLFO13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3LVL2" style:display-name="WW_CharLFO13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3LVL3" style:display-name="WW_CharLFO13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3LVL4" style:display-name="WW_CharLFO13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3LVL5" style:display-name="WW_CharLFO13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3LVL6" style:display-name="WW_CharLFO13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3LVL7" style:display-name="WW_CharLFO13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3LVL8" style:display-name="WW_CharLFO13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3LVL9" style:display-name="WW_CharLFO13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4LVL1" style:display-name="WW_CharLFO14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4LVL2" style:display-name="WW_CharLFO14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4LVL3" style:display-name="WW_CharLFO14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4LVL4" style:display-name="WW_CharLFO14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4LVL5" style:display-name="WW_CharLFO14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4LVL6" style:display-name="WW_CharLFO14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4LVL7" style:display-name="WW_CharLFO14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4LVL8" style:display-name="WW_CharLFO14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4LVL9" style:display-name="WW_CharLFO14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2" style:display-name="WW_CharLFO15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3" style:display-name="WW_CharLFO15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4" style:display-name="WW_CharLFO15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5" style:display-name="WW_CharLFO15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6" style:display-name="WW_CharLFO15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7" style:display-name="WW_CharLFO15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8" style:display-name="WW_CharLFO15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9" style:display-name="WW_CharLFO15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6LVL1" style:display-name="WW_CharLFO16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6LVL2" style:display-name="WW_CharLFO16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6LVL3" style:display-name="WW_CharLFO16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6LVL4" style:display-name="WW_CharLFO16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6LVL5" style:display-name="WW_CharLFO16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6LVL6" style:display-name="WW_CharLFO16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6LVL7" style:display-name="WW_CharLFO16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6LVL8" style:display-name="WW_CharLFO16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6LVL9" style:display-name="WW_CharLFO16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7LVL1" style:display-name="WW_CharLFO17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7LVL2" style:display-name="WW_CharLFO17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7LVL3" style:display-name="WW_CharLFO17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7LVL4" style:display-name="WW_CharLFO17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7LVL5" style:display-name="WW_CharLFO17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7LVL6" style:display-name="WW_CharLFO17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7LVL7" style:display-name="WW_CharLFO17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7LVL8" style:display-name="WW_CharLFO17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7LVL9" style:display-name="WW_CharLFO17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8LVL1" style:display-name="WW_CharLFO18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8LVL2" style:display-name="WW_CharLFO18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8LVL3" style:display-name="WW_CharLFO18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8LVL4" style:display-name="WW_CharLFO18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8LVL5" style:display-name="WW_CharLFO18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8LVL6" style:display-name="WW_CharLFO18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8LVL7" style:display-name="WW_CharLFO18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8LVL8" style:display-name="WW_CharLFO18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8LVL9" style:display-name="WW_CharLFO18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9LVL1" style:display-name="WW_CharLFO19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9LVL2" style:display-name="WW_CharLFO19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9LVL3" style:display-name="WW_CharLFO19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9LVL4" style:display-name="WW_CharLFO19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9LVL5" style:display-name="WW_CharLFO19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9LVL6" style:display-name="WW_CharLFO19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9LVL7" style:display-name="WW_CharLFO19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9LVL8" style:display-name="WW_CharLFO19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9LVL9" style:display-name="WW_CharLFO19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0LVL1" style:display-name="WW_CharLFO20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0LVL2" style:display-name="WW_CharLFO20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0LVL3" style:display-name="WW_CharLFO20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0LVL4" style:display-name="WW_CharLFO20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0LVL5" style:display-name="WW_CharLFO20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0LVL6" style:display-name="WW_CharLFO20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0LVL7" style:display-name="WW_CharLFO20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0LVL8" style:display-name="WW_CharLFO20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0LVL9" style:display-name="WW_CharLFO20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1LVL1" style:display-name="WW_CharLFO21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1LVL2" style:display-name="WW_CharLFO21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1LVL3" style:display-name="WW_CharLFO21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1LVL4" style:display-name="WW_CharLFO21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1LVL5" style:display-name="WW_CharLFO21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1LVL6" style:display-name="WW_CharLFO21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1LVL7" style:display-name="WW_CharLFO21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1LVL8" style:display-name="WW_CharLFO21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1LVL9" style:display-name="WW_CharLFO21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2LVL1" style:display-name="WW_CharLFO22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2LVL2" style:display-name="WW_CharLFO22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2LVL3" style:display-name="WW_CharLFO22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2LVL4" style:display-name="WW_CharLFO22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2LVL5" style:display-name="WW_CharLFO22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2LVL6" style:display-name="WW_CharLFO22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2LVL7" style:display-name="WW_CharLFO22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2LVL8" style:display-name="WW_CharLFO22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2LVL9" style:display-name="WW_CharLFO22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4LVL1" style:display-name="WW_CharLFO24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4LVL2" style:display-name="WW_CharLFO24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4LVL3" style:display-name="WW_CharLFO24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4LVL4" style:display-name="WW_CharLFO24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4LVL5" style:display-name="WW_CharLFO24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4LVL6" style:display-name="WW_CharLFO24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4LVL7" style:display-name="WW_CharLFO24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4LVL8" style:display-name="WW_CharLFO24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4LVL9" style:display-name="WW_CharLFO24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5LVL1" style:display-name="WW_CharLFO25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5LVL2" style:display-name="WW_CharLFO25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5LVL3" style:display-name="WW_CharLFO25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5LVL4" style:display-name="WW_CharLFO25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5LVL5" style:display-name="WW_CharLFO25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5LVL6" style:display-name="WW_CharLFO25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5LVL7" style:display-name="WW_CharLFO25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5LVL8" style:display-name="WW_CharLFO25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5LVL9" style:display-name="WW_CharLFO25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6LVL1" style:display-name="WW_CharLFO26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6LVL2" style:display-name="WW_CharLFO26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6LVL3" style:display-name="WW_CharLFO26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6LVL4" style:display-name="WW_CharLFO26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6LVL5" style:display-name="WW_CharLFO26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6LVL6" style:display-name="WW_CharLFO26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6LVL7" style:display-name="WW_CharLFO26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6LVL8" style:display-name="WW_CharLFO26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6LVL9" style:display-name="WW_CharLFO26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7LVL1" style:display-name="WW_CharLFO27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7LVL2" style:display-name="WW_CharLFO27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7LVL3" style:display-name="WW_CharLFO27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7LVL4" style:display-name="WW_CharLFO27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7LVL5" style:display-name="WW_CharLFO27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7LVL6" style:display-name="WW_CharLFO27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7LVL7" style:display-name="WW_CharLFO27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7LVL8" style:display-name="WW_CharLFO27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7LVL9" style:display-name="WW_CharLFO27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8LVL1" style:display-name="WW_CharLFO28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8LVL2" style:display-name="WW_CharLFO28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8LVL3" style:display-name="WW_CharLFO28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8LVL4" style:display-name="WW_CharLFO28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8LVL5" style:display-name="WW_CharLFO28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8LVL6" style:display-name="WW_CharLFO28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8LVL7" style:display-name="WW_CharLFO28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8LVL8" style:display-name="WW_CharLFO28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8LVL9" style:display-name="WW_CharLFO28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1" style:display-name="WW_CharLFO29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2" style:display-name="WW_CharLFO29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3" style:display-name="WW_CharLFO29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4" style:display-name="WW_CharLFO29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5" style:display-name="WW_CharLFO29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6" style:display-name="WW_CharLFO29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7" style:display-name="WW_CharLFO29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8" style:display-name="WW_CharLFO29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9" style:display-name="WW_CharLFO29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1" style:display-name="WW_CharLFO30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1LVL1" style:display-name="WW_CharLFO31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1LVL2" style:display-name="WW_CharLFO31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1LVL3" style:display-name="WW_CharLFO31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1LVL4" style:display-name="WW_CharLFO31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1LVL5" style:display-name="WW_CharLFO31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1LVL6" style:display-name="WW_CharLFO31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1LVL7" style:display-name="WW_CharLFO31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1LVL8" style:display-name="WW_CharLFO31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1LVL9" style:display-name="WW_CharLFO31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2LVL1" style:display-name="WW_CharLFO32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2LVL2" style:display-name="WW_CharLFO32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2LVL3" style:display-name="WW_CharLFO32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2LVL4" style:display-name="WW_CharLFO32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2LVL5" style:display-name="WW_CharLFO32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2LVL6" style:display-name="WW_CharLFO32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2LVL7" style:display-name="WW_CharLFO32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2LVL8" style:display-name="WW_CharLFO32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2LVL9" style:display-name="WW_CharLFO32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3LVL1" style:display-name="WW_CharLFO33LVL1"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3LVL2" style:display-name="WW_CharLFO33LVL2"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3LVL3" style:display-name="WW_CharLFO33LVL3"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3LVL4" style:display-name="WW_CharLFO33LVL4"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3LVL5" style:display-name="WW_CharLFO33LVL5"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3LVL6" style:display-name="WW_CharLFO33LVL6"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3LVL7" style:display-name="WW_CharLFO33LVL7"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3LVL8" style:display-name="WW_CharLFO33LVL8"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3LVL9" style:display-name="WW_CharLFO33LVL9"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5LVL1" style:display-name="WW_CharLFO35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5LVL2" style:display-name="WW_CharLFO35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5LVL3" style:display-name="WW_CharLFO35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5LVL4" style:display-name="WW_CharLFO35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5LVL5" style:display-name="WW_CharLFO35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5LVL6" style:display-name="WW_CharLFO35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5LVL7" style:display-name="WW_CharLFO35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5LVL8" style:display-name="WW_CharLFO35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5LVL9" style:display-name="WW_CharLFO35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6LVL1" style:display-name="WW_CharLFO36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6LVL2" style:display-name="WW_CharLFO36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6LVL3" style:display-name="WW_CharLFO36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6LVL4" style:display-name="WW_CharLFO36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6LVL5" style:display-name="WW_CharLFO36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6LVL6" style:display-name="WW_CharLFO36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6LVL7" style:display-name="WW_CharLFO36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6LVL8" style:display-name="WW_CharLFO36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6LVL9" style:display-name="WW_CharLFO36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7LVL1" style:display-name="WW_CharLFO37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7LVL2" style:display-name="WW_CharLFO37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7LVL3" style:display-name="WW_CharLFO37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7LVL4" style:display-name="WW_CharLFO37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7LVL5" style:display-name="WW_CharLFO37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7LVL6" style:display-name="WW_CharLFO37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7LVL7" style:display-name="WW_CharLFO37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7LVL8" style:display-name="WW_CharLFO37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7LVL9" style:display-name="WW_CharLFO37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8LVL1" style:display-name="WW_CharLFO38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8LVL2" style:display-name="WW_CharLFO38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8LVL3" style:display-name="WW_CharLFO38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8LVL4" style:display-name="WW_CharLFO38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8LVL5" style:display-name="WW_CharLFO38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8LVL6" style:display-name="WW_CharLFO38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8LVL7" style:display-name="WW_CharLFO38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8LVL8" style:display-name="WW_CharLFO38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8LVL9" style:display-name="WW_CharLFO38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9LVL1" style:display-name="WW_CharLFO39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9LVL2" style:display-name="WW_CharLFO39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9LVL3" style:display-name="WW_CharLFO39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9LVL4" style:display-name="WW_CharLFO39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9LVL5" style:display-name="WW_CharLFO39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9LVL6" style:display-name="WW_CharLFO39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9LVL7" style:display-name="WW_CharLFO39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9LVL8" style:display-name="WW_CharLFO39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9LVL9" style:display-name="WW_CharLFO39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2LVL1" style:display-name="WW_CharLFO42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2LVL2" style:display-name="WW_CharLFO42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2LVL3" style:display-name="WW_CharLFO42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2LVL4" style:display-name="WW_CharLFO42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2LVL5" style:display-name="WW_CharLFO42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2LVL6" style:display-name="WW_CharLFO42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2LVL7" style:display-name="WW_CharLFO42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2LVL8" style:display-name="WW_CharLFO42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2LVL9" style:display-name="WW_CharLFO42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3LVL1" style:display-name="WW_CharLFO43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3LVL2" style:display-name="WW_CharLFO43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3LVL3" style:display-name="WW_CharLFO43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3LVL4" style:display-name="WW_CharLFO43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3LVL5" style:display-name="WW_CharLFO43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3LVL6" style:display-name="WW_CharLFO43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3LVL7" style:display-name="WW_CharLFO43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3LVL8" style:display-name="WW_CharLFO43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3LVL9" style:display-name="WW_CharLFO43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4LVL1" style:display-name="WW_CharLFO44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4LVL2" style:display-name="WW_CharLFO44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4LVL3" style:display-name="WW_CharLFO44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4LVL4" style:display-name="WW_CharLFO44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4LVL5" style:display-name="WW_CharLFO44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4LVL6" style:display-name="WW_CharLFO44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4LVL7" style:display-name="WW_CharLFO44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4LVL8" style:display-name="WW_CharLFO44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4LVL9" style:display-name="WW_CharLFO44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5LVL1" style:display-name="WW_CharLFO45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5LVL2" style:display-name="WW_CharLFO45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5LVL3" style:display-name="WW_CharLFO45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5LVL4" style:display-name="WW_CharLFO45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5LVL5" style:display-name="WW_CharLFO45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5LVL6" style:display-name="WW_CharLFO45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5LVL7" style:display-name="WW_CharLFO45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5LVL8" style:display-name="WW_CharLFO45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5LVL9" style:display-name="WW_CharLFO45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6LVL1" style:display-name="WW_CharLFO46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6LVL2" style:display-name="WW_CharLFO46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6LVL3" style:display-name="WW_CharLFO46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6LVL4" style:display-name="WW_CharLFO46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6LVL5" style:display-name="WW_CharLFO46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6LVL6" style:display-name="WW_CharLFO46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6LVL7" style:display-name="WW_CharLFO46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6LVL8" style:display-name="WW_CharLFO46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6LVL9" style:display-name="WW_CharLFO46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7LVL1" style:display-name="WW_CharLFO47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7LVL2" style:display-name="WW_CharLFO47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7LVL3" style:display-name="WW_CharLFO47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7LVL4" style:display-name="WW_CharLFO47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7LVL5" style:display-name="WW_CharLFO47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7LVL6" style:display-name="WW_CharLFO47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7LVL7" style:display-name="WW_CharLFO47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7LVL8" style:display-name="WW_CharLFO47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7LVL9" style:display-name="WW_CharLFO47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8LVL1" style:display-name="WW_CharLFO48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8LVL2" style:display-name="WW_CharLFO48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8LVL3" style:display-name="WW_CharLFO48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8LVL4" style:display-name="WW_CharLFO48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8LVL5" style:display-name="WW_CharLFO48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8LVL6" style:display-name="WW_CharLFO48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8LVL7" style:display-name="WW_CharLFO48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8LVL8" style:display-name="WW_CharLFO48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8LVL9" style:display-name="WW_CharLFO48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9LVL1" style:display-name="WW_CharLFO49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9LVL2" style:display-name="WW_CharLFO49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9LVL3" style:display-name="WW_CharLFO49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9LVL4" style:display-name="WW_CharLFO49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9LVL5" style:display-name="WW_CharLFO49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9LVL6" style:display-name="WW_CharLFO49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9LVL7" style:display-name="WW_CharLFO49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9LVL8" style:display-name="WW_CharLFO49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49LVL9" style:display-name="WW_CharLFO49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0LVL1" style:display-name="WW_CharLFO50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0LVL2" style:display-name="WW_CharLFO50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0LVL3" style:display-name="WW_CharLFO50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0LVL4" style:display-name="WW_CharLFO50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0LVL5" style:display-name="WW_CharLFO50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0LVL6" style:display-name="WW_CharLFO50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0LVL7" style:display-name="WW_CharLFO50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0LVL8" style:display-name="WW_CharLFO50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0LVL9" style:display-name="WW_CharLFO50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1LVL1" style:display-name="WW_CharLFO51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1LVL2" style:display-name="WW_CharLFO51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1LVL3" style:display-name="WW_CharLFO51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1LVL4" style:display-name="WW_CharLFO51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1LVL5" style:display-name="WW_CharLFO51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1LVL6" style:display-name="WW_CharLFO51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1LVL7" style:display-name="WW_CharLFO51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1LVL8" style:display-name="WW_CharLFO51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1LVL9" style:display-name="WW_CharLFO51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2LVL1" style:display-name="WW_CharLFO52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2LVL2" style:display-name="WW_CharLFO52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2LVL3" style:display-name="WW_CharLFO52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2LVL4" style:display-name="WW_CharLFO52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2LVL5" style:display-name="WW_CharLFO52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2LVL6" style:display-name="WW_CharLFO52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2LVL7" style:display-name="WW_CharLFO52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2LVL8" style:display-name="WW_CharLFO52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2LVL9" style:display-name="WW_CharLFO52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3LVL1" style:display-name="WW_CharLFO53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3LVL2" style:display-name="WW_CharLFO53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3LVL3" style:display-name="WW_CharLFO53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3LVL4" style:display-name="WW_CharLFO53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3LVL5" style:display-name="WW_CharLFO53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3LVL6" style:display-name="WW_CharLFO53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3LVL7" style:display-name="WW_CharLFO53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3LVL8" style:display-name="WW_CharLFO53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3LVL9" style:display-name="WW_CharLFO53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4LVL1" style:display-name="WW_CharLFO54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4LVL2" style:display-name="WW_CharLFO54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4LVL3" style:display-name="WW_CharLFO54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4LVL4" style:display-name="WW_CharLFO54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4LVL5" style:display-name="WW_CharLFO54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4LVL6" style:display-name="WW_CharLFO54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4LVL7" style:display-name="WW_CharLFO54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4LVL8" style:display-name="WW_CharLFO54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4LVL9" style:display-name="WW_CharLFO54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5LVL1" style:display-name="WW_CharLFO55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5LVL2" style:display-name="WW_CharLFO55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5LVL3" style:display-name="WW_CharLFO55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5LVL4" style:display-name="WW_CharLFO55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5LVL5" style:display-name="WW_CharLFO55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5LVL6" style:display-name="WW_CharLFO55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5LVL7" style:display-name="WW_CharLFO55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5LVL8" style:display-name="WW_CharLFO55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5LVL9" style:display-name="WW_CharLFO55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6LVL1" style:display-name="WW_CharLFO56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6LVL2" style:display-name="WW_CharLFO56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6LVL3" style:display-name="WW_CharLFO56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6LVL4" style:display-name="WW_CharLFO56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6LVL5" style:display-name="WW_CharLFO56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6LVL6" style:display-name="WW_CharLFO56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6LVL7" style:display-name="WW_CharLFO56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6LVL8" style:display-name="WW_CharLFO56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6LVL9" style:display-name="WW_CharLFO56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7LVL1" style:display-name="WW_CharLFO57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7LVL2" style:display-name="WW_CharLFO57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7LVL3" style:display-name="WW_CharLFO57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7LVL4" style:display-name="WW_CharLFO57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7LVL5" style:display-name="WW_CharLFO57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7LVL6" style:display-name="WW_CharLFO57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7LVL7" style:display-name="WW_CharLFO57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7LVL8" style:display-name="WW_CharLFO57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7LVL9" style:display-name="WW_CharLFO57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9LVL1" style:display-name="WW_CharLFO59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9LVL2" style:display-name="WW_CharLFO59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9LVL3" style:display-name="WW_CharLFO59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9LVL4" style:display-name="WW_CharLFO59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9LVL5" style:display-name="WW_CharLFO59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9LVL6" style:display-name="WW_CharLFO59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9LVL7" style:display-name="WW_CharLFO59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9LVL8" style:display-name="WW_CharLFO59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59LVL9" style:display-name="WW_CharLFO59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0LVL1" style:display-name="WW_CharLFO60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0LVL2" style:display-name="WW_CharLFO60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0LVL3" style:display-name="WW_CharLFO60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0LVL4" style:display-name="WW_CharLFO60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0LVL5" style:display-name="WW_CharLFO60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0LVL6" style:display-name="WW_CharLFO60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0LVL7" style:display-name="WW_CharLFO60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0LVL8" style:display-name="WW_CharLFO60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0LVL9" style:display-name="WW_CharLFO60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1LVL1" style:display-name="WW_CharLFO61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1LVL2" style:display-name="WW_CharLFO61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1LVL3" style:display-name="WW_CharLFO61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1LVL4" style:display-name="WW_CharLFO61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1LVL5" style:display-name="WW_CharLFO61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1LVL6" style:display-name="WW_CharLFO61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1LVL7" style:display-name="WW_CharLFO61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1LVL8" style:display-name="WW_CharLFO61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1LVL9" style:display-name="WW_CharLFO61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2LVL1" style:display-name="WW_CharLFO62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2LVL2" style:display-name="WW_CharLFO62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2LVL3" style:display-name="WW_CharLFO62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2LVL4" style:display-name="WW_CharLFO62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2LVL5" style:display-name="WW_CharLFO62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2LVL6" style:display-name="WW_CharLFO62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2LVL7" style:display-name="WW_CharLFO62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2LVL8" style:display-name="WW_CharLFO62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2LVL9" style:display-name="WW_CharLFO62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3LVL1" style:display-name="WW_CharLFO63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3LVL2" style:display-name="WW_CharLFO6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3LVL3" style:display-name="WW_CharLFO63LVL3" style:family="text">
      <style:text-properties style:font-name="Wingdings" fo:font-family="Wingdings" style:font-family-generic="system" style:font-pitch="variable" style:font-charset="x-symbol"/>
    </style:style>
    <style:style style:name="WW_5f_CharLFO63LVL4" style:display-name="WW_CharLFO63LVL4" style:family="text">
      <style:text-properties style:font-name="Symbol" fo:font-family="Symbol" style:font-family-generic="roman" style:font-pitch="variable" style:font-charset="x-symbol"/>
    </style:style>
    <style:style style:name="WW_5f_CharLFO63LVL5" style:display-name="WW_CharLFO6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3LVL6" style:display-name="WW_CharLFO63LVL6" style:family="text">
      <style:text-properties style:font-name="Wingdings" fo:font-family="Wingdings" style:font-family-generic="system" style:font-pitch="variable" style:font-charset="x-symbol"/>
    </style:style>
    <style:style style:name="WW_5f_CharLFO63LVL7" style:display-name="WW_CharLFO63LVL7" style:family="text">
      <style:text-properties style:font-name="Symbol" fo:font-family="Symbol" style:font-family-generic="roman" style:font-pitch="variable" style:font-charset="x-symbol"/>
    </style:style>
    <style:style style:name="WW_5f_CharLFO63LVL8" style:display-name="WW_CharLFO6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3LVL9" style:display-name="WW_CharLFO63LVL9" style:family="text">
      <style:text-properties style:font-name="Wingdings" fo:font-family="Wingdings" style:font-family-generic="system" style:font-pitch="variable" style:font-charset="x-symbol"/>
    </style:style>
    <style:style style:name="WW_5f_CharLFO66LVL1" style:display-name="WW_CharLFO66LVL1" style:family="text">
      <style:text-properties fo:color="#000000" loext:opacity="100%" style:font-name="Calibri" fo:font-family="Calibri" style:font-family-generic="swiss" style:font-pitch="variable" style:font-name-asian="NSimSun" style:font-family-asian="NSimSun" style:font-family-generic-asian="modern" style:font-pitch-asian="fixed" style:font-name-complex="Calibri" style:font-family-complex="Calibri" style:font-family-generic-complex="swiss" style:font-pitch-complex="variable"/>
    </style:style>
    <style:style style:name="WW_5f_CharLFO66LVL2" style:display-name="WW_CharLFO6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6LVL3" style:display-name="WW_CharLFO66LVL3" style:family="text">
      <style:text-properties style:font-name="Wingdings" fo:font-family="Wingdings" style:font-family-generic="system" style:font-pitch="variable" style:font-charset="x-symbol"/>
    </style:style>
    <style:style style:name="WW_5f_CharLFO66LVL4" style:display-name="WW_CharLFO66LVL4" style:family="text">
      <style:text-properties style:font-name="Symbol" fo:font-family="Symbol" style:font-family-generic="roman" style:font-pitch="variable" style:font-charset="x-symbol"/>
    </style:style>
    <style:style style:name="WW_5f_CharLFO66LVL5" style:display-name="WW_CharLFO6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6LVL6" style:display-name="WW_CharLFO66LVL6" style:family="text">
      <style:text-properties style:font-name="Wingdings" fo:font-family="Wingdings" style:font-family-generic="system" style:font-pitch="variable" style:font-charset="x-symbol"/>
    </style:style>
    <style:style style:name="WW_5f_CharLFO66LVL7" style:display-name="WW_CharLFO66LVL7" style:family="text">
      <style:text-properties style:font-name="Symbol" fo:font-family="Symbol" style:font-family-generic="roman" style:font-pitch="variable" style:font-charset="x-symbol"/>
    </style:style>
    <style:style style:name="WW_5f_CharLFO66LVL8" style:display-name="WW_CharLFO6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6LVL9" style:display-name="WW_CharLFO66LVL9" style:family="text">
      <style:text-properties style:font-name="Wingdings" fo:font-family="Wingdings" style:font-family-generic="system" style:font-pitch="variable" style:font-charset="x-symbol"/>
    </style:style>
    <style:style style:name="WW_5f_CharLFO67LVL1" style:display-name="WW_CharLFO67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7LVL2" style:display-name="WW_CharLFO67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7LVL3" style:display-name="WW_CharLFO67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7LVL4" style:display-name="WW_CharLFO67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7LVL5" style:display-name="WW_CharLFO67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7LVL6" style:display-name="WW_CharLFO67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7LVL7" style:display-name="WW_CharLFO67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7LVL8" style:display-name="WW_CharLFO67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7LVL9" style:display-name="WW_CharLFO67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9LVL1" style:display-name="WW_CharLFO69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9LVL2" style:display-name="WW_CharLFO69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9LVL3" style:display-name="WW_CharLFO69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9LVL4" style:display-name="WW_CharLFO69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9LVL5" style:display-name="WW_CharLFO69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9LVL6" style:display-name="WW_CharLFO69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9LVL7" style:display-name="WW_CharLFO69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9LVL8" style:display-name="WW_CharLFO69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69LVL9" style:display-name="WW_CharLFO69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0LVL1" style:display-name="WW_CharLFO70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0LVL2" style:display-name="WW_CharLFO70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0LVL3" style:display-name="WW_CharLFO70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0LVL4" style:display-name="WW_CharLFO70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0LVL5" style:display-name="WW_CharLFO70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0LVL6" style:display-name="WW_CharLFO70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0LVL7" style:display-name="WW_CharLFO70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0LVL8" style:display-name="WW_CharLFO70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0LVL9" style:display-name="WW_CharLFO70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1LVL1" style:display-name="WW_CharLFO71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1LVL2" style:display-name="WW_CharLFO71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1LVL3" style:display-name="WW_CharLFO71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1LVL4" style:display-name="WW_CharLFO71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1LVL5" style:display-name="WW_CharLFO71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1LVL6" style:display-name="WW_CharLFO71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1LVL7" style:display-name="WW_CharLFO71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1LVL8" style:display-name="WW_CharLFO71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1LVL9" style:display-name="WW_CharLFO71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2LVL1" style:display-name="WW_CharLFO72LVL1"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2LVL2" style:display-name="WW_CharLFO72LVL2"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2LVL3" style:display-name="WW_CharLFO72LVL3"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2LVL4" style:display-name="WW_CharLFO72LVL4"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2LVL5" style:display-name="WW_CharLFO72LVL5"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2LVL6" style:display-name="WW_CharLFO72LVL6"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2LVL7" style:display-name="WW_CharLFO72LVL7"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2LVL8" style:display-name="WW_CharLFO72LVL8"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72LVL9" style:display-name="WW_CharLFO72LVL9" style:family="text">
      <style:text-properties fo:color="#0aa1bf" loext:opacity="100%"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Index_20_Link" style:display-name="Index Link" style:family="text"/>
    <style:style style:name="Graphics" style:family="graphic">
      <style:graphic-properties fo:background-color="transparent" draw:fill="none" draw:fill-color="#4472c4"/>
    </style:style>
    <text:outline-style style:name="Outline">
      <text:outline-level-style text:level="1" loext:num-list-format="%1%" style:num-format="">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3">
      <text:list-level-style-bullet text:level="1" text:style-name="WW_5f_CharLFO1LVL1" loext:num-list-format="%1%" text:bullet-char="✔">
        <style:list-level-properties text:list-level-position-and-space-mode="label-alignment">
          <style:list-level-label-alignment text:label-followed-by="listtab" fo:text-indent="-0.635cm" fo:margin-left="2.646cm"/>
        </style:list-level-properties>
        <style:text-properties style:font-name="OpenSymbol1"/>
      </text:list-level-style-bullet>
      <text:list-level-style-bullet text:level="2" text:style-name="WW_5f_CharLFO1LVL2" loext:num-list-format="%2%" text:bullet-char="◦">
        <style:list-level-properties text:list-level-position-and-space-mode="label-alignment">
          <style:list-level-label-alignment text:label-followed-by="listtab" fo:text-indent="-0.635cm" fo:margin-left="3.281cm"/>
        </style:list-level-properties>
        <style:text-properties style:font-name="OpenSymbol2"/>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3.916cm"/>
        </style:list-level-properties>
        <style:text-properties style:font-name="OpenSymbol2"/>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4.551cm"/>
        </style:list-level-properties>
        <style:text-properties style:font-name="Symbol"/>
      </text:list-level-style-bullet>
      <text:list-level-style-bullet text:level="5" text:style-name="WW_5f_CharLFO1LVL5" loext:num-list-format="%5%" text:bullet-char="◦">
        <style:list-level-properties text:list-level-position-and-space-mode="label-alignment">
          <style:list-level-label-alignment text:label-followed-by="listtab" fo:text-indent="-0.635cm" fo:margin-left="5.186cm"/>
        </style:list-level-properties>
        <style:text-properties style:font-name="OpenSymbol2"/>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5.821cm"/>
        </style:list-level-properties>
        <style:text-properties style:font-name="OpenSymbol2"/>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6.456cm"/>
        </style:list-level-properties>
        <style:text-properties style:font-name="Symbol"/>
      </text:list-level-style-bullet>
      <text:list-level-style-bullet text:level="8" text:style-name="WW_5f_CharLFO1LVL8" loext:num-list-format="%8%" text:bullet-char="◦">
        <style:list-level-properties text:list-level-position-and-space-mode="label-alignment">
          <style:list-level-label-alignment text:label-followed-by="listtab" fo:text-indent="-0.635cm" fo:margin-left="7.091cm"/>
        </style:list-level-properties>
        <style:text-properties style:font-name="OpenSymbol2"/>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7.726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Referencia_20_de_20_nota_20_de_20_fin" text:master-page-name="Endnote" style:num-format="1"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Pé_20_de_20_páxina">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041cm" fo:margin-bottom="0.9cm" fo:margin-left="1.831cm" fo:margin-right="1.831cm" fo:border="0.26pt solid #000000" fo:padding="0.212cm" style:shadow="#000000 0.009cm 0.00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31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page-number text:select-page="current">5</text:page-number></text:p>
      </style:footer>
    </style:master-page>
    <style:master-page style:name="Endnote"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24.2.7.2$Linux_X86_64 LibreOffice_project/420$Build-2</meta:generator>
    <meta:initial-creator>PC</meta:initial-creator>
    <meta:creation-date>2026-08-21T12:46:00Z</meta:creation-date>
    <dc:date>2026-08-31T01:34:42.430502894</dc:date>
    <meta:print-date>2026-08-31T01:31:21.873550671</meta:print-date>
    <meta:editing-cycles>25</meta:editing-cycles>
    <meta:editing-duration>PT1H36M21S</meta:editing-duration>
    <meta:printed-by>Archivos PDF</meta:printed-by>
    <meta:document-statistic meta:table-count="1" meta:image-count="1" meta:object-count="0" meta:page-count="58" meta:paragraph-count="824" meta:word-count="24224" meta:character-count="171165" meta:non-whitespace-character-count="147484"/>
    <meta:template xlink:type="simple" xlink:actuate="onRequest" xlink:title="" xlink:href="../ESTRATEGIA-DIGITAL-ZETA(5).odt/Normal.dotm"/>
  </office:meta>
</office:document-meta>
</file>